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materiel"/><text:bookmark-start text:name="__RefHeading___les_materiels_1"/><text:bookmark-start text:name="les_materiels"/>Les matériels<text:bookmark-end text:name="__RefHeading___les_materiels_1"/><text:bookmark-end text:name="les_materiels"/></text:h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materiel:serveur" text:style-name="Internet_20_link" text:visited-style-name="Visited_20_Internet_20_Link">Serveurs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materiel:stations" text:style-name="Internet_20_link" text:visited-style-name="Visited_20_Internet_20_Link">Stations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materiel:reseau" text:style-name="Internet_20_link" text:visited-style-name="Visited_20_Internet_20_Link">Réseau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materiel:ecran" text:style-name="Internet_20_link" text:visited-style-name="Visited_20_Internet_20_Link">Ecran</text:a></text:p>
        </text:list-item>
      </text:list>
      <text:list text:style-name="List_20_1" text:continue-numbering="false">
        <text:list-item>
          <text:p text:style-name="LastListParagraph_FirstListParagraph_List_20_1_Content"> <text:a xlink:type="simple" xlink:href="https://oldwiki.embross-airport-services.com/doku.php?id=materiel:peripherique" text:style-name="Internet_20_link" text:visited-style-name="Visited_20_Internet_20_Link">Périphériques</text:a></text:p>
        </text:list-item>
      </text:list>
      <text:h text:style-name="Heading_20_1" text:outline-level="1"><text:bookmark-start text:name="__RefHeading___NoTitle_2"/><text:bookmark-start text:name="section"/><text:bookmark-end text:name="__RefHeading___NoTitle_2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doc:materiel</dc:title>
  </office:meta>
</office:document-meta>
</file>