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start"/><text:bookmark-start text:name="__RefHeading___NoTitle_1"/><text:bookmark-start text:name="section"/><text:bookmark-end text:name="__RefHeading___NoTitle_1"/><text:bookmark-end text:name="sectio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header"/>
          <table:table-cell office:value-type="string" table:style-name="tableheader">
            <text:p text:style-name="Table_20_Heading">Edge Airport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a xlink:type="simple" xlink:href="https://oldwiki.embross-airport-services.com/doku.php?id=doc:presentation" text:style-name="Internet_20_link" text:visited-style-name="Visited_20_Internet_20_Link">La société Edge Airport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doc:solutions" text:style-name="Internet_20_link" text:visited-style-name="Visited_20_Internet_20_Link">Nos solutions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doc:materiel" text:style-name="Internet_20_link" text:visited-style-name="Visited_20_Internet_20_Link">Les matériels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ldwiki.embross-airport-services.com/doku.php?id=doc:service" text:style-name="Internet_20_link" text:visited-style-name="Visited_20_Internet_20_Link">Les services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start" text:style-name="Internet_20_link" text:visited-style-name="Visited_20_Internet_20_Link">Les formations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doc:teamviewer" text:style-name="Internet_20_link" text:visited-style-name="Visited_20_Internet_20_Link">Support en ligne</text:a></text:p>
          </table:table-cell>
        </table:table-row>
      </table:table>
      <text:p text:style-name="Text_20_body"><text:line-break/>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column table:style-name="odt_auto_style_table_column_2_4"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Les guides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a xlink:type="simple" xlink:href="https://oldwiki.embross-airport-services.com/doku.php?id=guides:installation" text:style-name="Internet_20_link" text:visited-style-name="Visited_20_Internet_20_Link">Guides d'installation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" text:style-name="Internet_20_link" text:visited-style-name="Visited_20_Internet_20_Link">Guides d'utilisation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maintenance" text:style-name="Internet_20_link" text:visited-style-name="Visited_20_Internet_20_Link">Guides de maintenance</text:a></text:p>
          </table:table-cell>
          <table:table-cell office:value-type="string" table:style-name="tablecell">
            <text:p text:style-name="tablealignleft"><text:a xlink:type="simple" xlink:href="https://oldwiki.embross-airport-services.com/doku.php?id=doc:wiki" text:style-name="Internet_20_link" text:visited-style-name="Visited_20_Internet_20_Link">Créer votre document sur-mesure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tart</dc:title>
  </office:meta>
</office:document-meta>
</file>