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8a4fd62856727ab65c07c8e23a2102.png"/>
  <manifest:file-entry manifest:media-type="image/png" manifest:full-path="Pictures/0a0ae9f02cfe3e300f1f6f682ba5e1f8.png"/>
  <manifest:file-entry manifest:media-type="image/png" manifest:full-path="Pictures/38e3cc24bf06256c4ac4d95fafe484f3.png"/>
  <manifest:file-entry manifest:media-type="image/png" manifest:full-path="Pictures/b3a46e541572570f688bb7c8e75843f9.png"/>
  <manifest:file-entry manifest:media-type="image/png" manifest:full-path="Pictures/ab1054bb7863ac940a93300003a681f6.png"/>
  <manifest:file-entry manifest:media-type="image/png" manifest:full-path="Pictures/fe840596ad2f6335ad3d5d5d9bc9d289.png"/>
  <manifest:file-entry manifest:media-type="image/png" manifest:full-path="Pictures/70dcff45d5e5c201e1eeb0acaff0ba69.png"/>
  <manifest:file-entry manifest:media-type="image/png" manifest:full-path="Pictures/d24cb521f7c30c7fc7ad016bec3bd989.png"/>
  <manifest:file-entry manifest:media-type="image/png" manifest:full-path="Pictures/ddd21646e76049ebf8d0c036216661be.png"/>
  <manifest:file-entry manifest:media-type="image/png" manifest:full-path="Pictures/d48d724962e74133121b50213983e711.png"/>
  <manifest:file-entry manifest:media-type="image/png" manifest:full-path="Pictures/f0fced0f43e503fbd0f24f0b307ce49a.png"/>
  <manifest:file-entry manifest:media-type="image/png" manifest:full-path="Pictures/540df983427c1f3bf05b3781704c9bcd.png"/>
  <manifest:file-entry manifest:media-type="image/png" manifest:full-path="Pictures/9ae960e71cb14ff5d7bb0be8a5173005.png"/>
  <manifest:file-entry manifest:media-type="image/png" manifest:full-path="Pictures/33c2cbb5b09693b923e02016b6c49bf5.png"/>
  <manifest:file-entry manifest:media-type="image/png" manifest:full-path="Pictures/90783a140c0e886244052dcfbbdbdc1c.png"/>
  <manifest:file-entry manifest:media-type="image/png" manifest:full-path="Pictures/895ff080591ef827d46d25193de3e507.png"/>
  <manifest:file-entry manifest:media-type="image/png" manifest:full-path="Pictures/1cf201995c81b1b447194acdf6126ec0.png"/>
  <manifest:file-entry manifest:media-type="image/png" manifest:full-path="Pictures/b2b4a62e8b1e08718812c648d9c37cb8.png"/>
  <manifest:file-entry manifest:media-type="image/png" manifest:full-path="Pictures/7734c807a32b8155c2733e61f5455a6b.png"/>
  <manifest:file-entry manifest:media-type="image/png" manifest:full-path="Pictures/c6a78e089119304929b716425da04a29.png"/>
  <manifest:file-entry manifest:media-type="image/png" manifest:full-path="Pictures/286b0005a8abe506773cde7e3b2539c8.png"/>
  <manifest:file-entry manifest:media-type="image/png" manifest:full-path="Pictures/e2084ae123e1f07e9e9a3c608acd0d47.png"/>
  <manifest:file-entry manifest:media-type="image/png" manifest:full-path="Pictures/d6d6a2dc6825e03eb60e1ed3f008f2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wiki"/><text:bookmark-start text:name="__RefHeading___mode_d_emploi_du_wiki_edge_airport_1"/><text:bookmark-start text:name="mode_d_emploi_du_wiki_edge_airport"/>Mode d'emploi du Wiki Edge Airport<text:bookmark-end text:name="__RefHeading___mode_d_emploi_du_wiki_edge_airport_1"/><text:bookmark-end text:name="mode_d_emploi_du_wiki_edge_airport"/></text:h>
      <text:h text:style-name="Heading_20_1" text:outline-level="1"><text:bookmark-start text:name="__RefHeading___aller_a_l_accueil_2"/><text:bookmark-start text:name="aller_a_l_accueil"/>Aller à l’accueil<text:bookmark-end text:name="__RefHeading___aller_a_l_accueil_2"/><text:bookmark-end text:name="aller_a_l_accueil"/></text:h>
      <text:list text:style-name="Numbering_20_1" text:continue-numbering="false">
        <text:list-item>
          <text:p text:style-name="LastListParagraph_FirstListParagraph_Numbering_20_1_Content"> Cliquer sur une des zones bordée de rouge.</text:p>
        </text:list-item>
      </text:list>
      <text:p text:style-name="Text_20_body"><draw:frame draw:style-name="media" draw:name="0" text:anchor-type="as-char" draw:z-index="0" svg:width="33.231666666667cm" style:rel-width="100%" svg:height="15.134166666667cm" style:rel-height="scale"><draw:image xlink:href="Pictures/8d8a4fd62856727ab65c07c8e23a2102.png" xlink:type="simple" xlink:show="embed" xlink:actuate="onLoad"/></draw:frame></text:p>
      <text:h text:style-name="Heading_20_1" text:outline-level="1"><text:bookmark-start text:name="__RefHeading___choisir_la_langue_3"/><text:bookmark-start text:name="choisir_la_langue"/>Choisir la langue<text:bookmark-end text:name="__RefHeading___choisir_la_langue_3"/><text:bookmark-end text:name="choisir_la_langue"/></text:h>
      <text:list text:style-name="Numbering_20_1" text:continue-numbering="false">
        <text:list-item>
          <text:p text:style-name="FirstListParagraph_Numbering_20_1_Content"> Cliquer sur la liste déroulante Traductions de cette page.</text:p>
        </text:list-item>
        <text:list-item>
          <text:p text:style-name="LastListParagraph_Numbering_20_1_Content"> Choisir la langue désirée.</text:p>
        </text:list-item>
      </text:list>
      <text:p text:style-name="Text_20_body"><draw:frame draw:style-name="media" draw:name="1" text:anchor-type="as-char" draw:z-index="1" svg:width="33.231666666667cm" style:rel-width="100%" svg:height="15.134166666667cm" style:rel-height="scale"><draw:image xlink:href="Pictures/0a0ae9f02cfe3e300f1f6f682ba5e1f8.png" xlink:type="simple" xlink:show="embed" xlink:actuate="onLoad"/></draw:frame></text:p>
      <text:h text:style-name="Heading_20_1" text:outline-level="1"><text:bookmark-start text:name="__RefHeading___choisir_la_taille_d_affichage_du_wiki_4"/><text:bookmark-start text:name="choisir_la_taille_d_affichage_du_wiki"/>Choisir la taille d’affichage du wiki<text:bookmark-end text:name="__RefHeading___choisir_la_taille_d_affichage_du_wiki_4"/><text:bookmark-end text:name="choisir_la_taille_d_affichage_du_wiki"/></text:h>
      <text:p text:style-name="Text_20_body">Le wiki peut être affiché en plein écran.</text:p>
      <text:list text:style-name="Numbering_20_1" text:continue-numbering="false">
        <text:list-item>
          <text:p text:style-name="LastListParagraph_FirstListParagraph_Numbering_20_1_Content"> Cliquer sur le symbole du plein écran.</text:p>
        </text:list-item>
      </text:list>
      <text:p text:style-name="Text_20_body"><draw:frame draw:style-name="media" draw:name="2" text:anchor-type="as-char" draw:z-index="2" svg:width="33.231666666667cm" style:rel-width="100%" svg:height="15.134166666667cm" style:rel-height="scale"><draw:image xlink:href="Pictures/38e3cc24bf06256c4ac4d95fafe484f3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Cliquer de nouveau sur le symbole du plein écran pour revenir à la taille d’origine.</text:p>
        </text:list-item>
      </text:list>
      <text:h text:style-name="Heading_20_1" text:outline-level="1"><text:bookmark-start text:name="__RefHeading___s_identifier_5"/><text:bookmark-start text:name="s_identifier"/>S’identifier<text:bookmark-end text:name="__RefHeading___s_identifier_5"/><text:bookmark-end text:name="s_identifier"/></text:h>
      <text:p text:style-name="Text_20_body">Pour accéder à certaines pages du wiki, l’authentification est obligatoire.</text:p>
      <text:list text:style-name="Numbering_20_1" text:continue-numbering="false">
        <text:list-item>
          <text:p text:style-name="LastListParagraph_FirstListParagraph_Numbering_20_1_Content"> Cliquer sur S’identifier.</text:p>
        </text:list-item>
      </text:list>
      <text:p text:style-name="Text_20_body"><draw:frame draw:style-name="media" draw:name="3" text:anchor-type="as-char" draw:z-index="3" svg:width="33.231666666667cm" style:rel-width="100%" svg:height="15.134166666667cm" style:rel-height="scale"><draw:image xlink:href="Pictures/b3a46e541572570f688bb7c8e75843f9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a page d’authentification s’ouvre.</text:p>
        </text:list-item>
      </text:list>
      <text:p text:style-name="Text_20_body"><draw:frame draw:style-name="media" draw:name="4" text:anchor-type="as-char" draw:z-index="4" svg:width="30.347708333333cm" style:rel-width="100%" svg:height="12.488333333333cm" style:rel-height="scale"><draw:image xlink:href="Pictures/ab1054bb7863ac940a93300003a681f6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aisir le nom d’utilisateur et le mot de passe.</text:p>
        </text:list-item>
        <text:list-item>
          <text:p text:style-name="LastListParagraph_Numbering_20_1_Content"> Cliquer sur S’identifier.</text:p>
        </text:list-item>
      </text:list>
      <text:h text:style-name="Heading_20_1" text:outline-level="1"><text:bookmark-start text:name="__RefHeading___exporter_le_contenu_au_format_odt_6"/><text:bookmark-start text:name="exporter_le_contenu_au_format_odt"/>Exporter le contenu au format odt<text:bookmark-end text:name="__RefHeading___exporter_le_contenu_au_format_odt_6"/><text:bookmark-end text:name="exporter_le_contenu_au_format_odt"/></text:h>
      <text:list text:style-name="Numbering_20_1" text:continue-numbering="false">
        <text:list-item>
          <text:p text:style-name="LastListParagraph_FirstListParagraph_Numbering_20_1_Content"> Cliquer sur le symbole de la page <draw:frame draw:style-name="media" draw:name="5" text:anchor-type="as-char" draw:z-index="5" svg:width="0.79375cm" svg:height="1.031875cm"><draw:image xlink:href="Pictures/fe840596ad2f6335ad3d5d5d9bc9d289.png" xlink:type="simple" xlink:show="embed" xlink:actuate="onLoad"/></draw:frame></text:p>
        </text:list-item>
      </text:list>
      <text:p text:style-name="Text_20_body"><draw:frame draw:style-name="media" draw:name="6" text:anchor-type="as-char" draw:z-index="6" svg:width="33.231666666667cm" style:rel-width="100%" svg:height="15.134166666667cm" style:rel-height="scale"><draw:image xlink:href="Pictures/70dcff45d5e5c201e1eeb0acaff0ba69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e fichier se télécharge.</text:p>
        </text:list-item>
      </text:list>
      <text:h text:style-name="Heading_20_1" text:outline-level="1"><text:bookmark-start text:name="__RefHeading___exporter_le_contenu_au_format_pdf_7"/><text:bookmark-start text:name="exporter_le_contenu_au_format_pdf"/>Exporter le contenu au format pdf<text:bookmark-end text:name="__RefHeading___exporter_le_contenu_au_format_pdf_7"/><text:bookmark-end text:name="exporter_le_contenu_au_format_pdf"/></text:h>
      <text:list text:style-name="Numbering_20_1" text:continue-numbering="false">
        <text:list-item>
          <text:p text:style-name="LastListParagraph_FirstListParagraph_Numbering_20_1_Content"> Cliquer sur le symbole PDF <draw:frame draw:style-name="media" draw:name="7" text:anchor-type="as-char" draw:z-index="7" svg:width="1.0054166666667cm" svg:height="1.0847916666667cm"><draw:image xlink:href="Pictures/d24cb521f7c30c7fc7ad016bec3bd989.png" xlink:type="simple" xlink:show="embed" xlink:actuate="onLoad"/></draw:frame></text:p>
        </text:list-item>
      </text:list>
      <text:p text:style-name="Text_20_body"><draw:frame draw:style-name="media" draw:name="8" text:anchor-type="as-char" draw:z-index="8" svg:width="33.231666666667cm" style:rel-width="100%" svg:height="15.134166666667cm" style:rel-height="scale"><draw:image xlink:href="Pictures/ddd21646e76049ebf8d0c036216661be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e fichier se télécharge.</text:p>
        </text:list-item>
      </text:list>
      <text:h text:style-name="Heading_20_1" text:outline-level="1"><text:bookmark-start text:name="__RefHeading___creer_un_livre_8"/><text:bookmark-start text:name="creer_un_livre"/>Créer un livre<text:bookmark-end text:name="__RefHeading___creer_un_livre_8"/><text:bookmark-end text:name="creer_un_livre"/></text:h>
      <text:h text:style-name="Heading_20_2" text:outline-level="2"><text:bookmark-start text:name="__RefHeading___ajouter_des_pages_au_livre_9"/><text:bookmark-start text:name="ajouter_des_pages_au_livre"/>Ajouter des pages au livre<text:bookmark-end text:name="__RefHeading___ajouter_des_pages_au_livre_9"/><text:bookmark-end text:name="ajouter_des_pages_au_livre"/></text:h>
      <text:list text:style-name="Numbering_20_1" text:continue-numbering="false">
        <text:list-item>
          <text:p text:style-name="FirstListParagraph_Numbering_20_1_Content"> Se placer sur la page à inclure dans le livre.</text:p>
        </text:list-item>
        <text:list-item>
          <text:p text:style-name="LastListParagraph_Numbering_20_1_Content"> Cliquer sur le symbole de la pièce de puzzle <draw:frame draw:style-name="media" draw:name="9" text:anchor-type="as-char" draw:z-index="9" svg:width="1.0054166666667cm" svg:height="1.0054166666667cm"><draw:image xlink:href="Pictures/d48d724962e74133121b50213983e711.png" xlink:type="simple" xlink:show="embed" xlink:actuate="onLoad"/></draw:frame></text:p>
        </text:list-item>
      </text:list>
      <text:p text:style-name="Text_20_body"><draw:frame draw:style-name="media" draw:name="10" text:anchor-type="as-char" draw:z-index="10" svg:width="33.231666666667cm" style:rel-width="100%" svg:height="15.134166666667cm" style:rel-height="scale"><draw:image xlink:href="Pictures/f0fced0f43e503fbd0f24f0b307ce49a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e menu Créateur de livres s’affiche au niveau du titre de la page.</text:p>
        </text:list-item>
      </text:list>
      <text:p text:style-name="Text_20_body"><draw:frame draw:style-name="media" draw:name="11" text:anchor-type="as-char" draw:z-index="11" svg:width="16.774583333333cm" svg:height="2.6722916666667cm"><draw:image xlink:href="Pictures/540df983427c1f3bf05b3781704c9bcd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e placer sur une autre page du wiki.</text:p>
        </text:list-item>
        <text:list-item>
          <text:p text:style-name="LastListParagraph_Numbering_20_1_Content"> Cliquer sur Ajouter cette page à votre livre dans le menu Créateur de livres.</text:p>
        </text:list-item>
      </text:list>
      <text:h text:style-name="Heading_20_2" text:outline-level="2"><text:bookmark-start text:name="__RefHeading___voir_le_contenu_du_livre_10"/><text:bookmark-start text:name="voir_le_contenu_du_livre"/>Voir le contenu du livre<text:bookmark-end text:name="__RefHeading___voir_le_contenu_du_livre_10"/><text:bookmark-end text:name="voir_le_contenu_du_livre"/></text:h>
      <text:list text:style-name="Numbering_20_1" text:continue-numbering="false">
        <text:list-item>
          <text:p text:style-name="FirstListParagraph_Numbering_20_1_Content"> Cliquer sur Voir ou modifier le livre dans le menu Créateur de livres.</text:p>
        </text:list-item>
        <text:list-item>
          <text:p text:style-name="LastListParagraph_Numbering_20_1_Content"> Le contenu du livre s’affiche.</text:p>
        </text:list-item>
      </text:list>
      <text:p text:style-name="Text_20_body"><draw:frame draw:style-name="media" draw:name="12" text:anchor-type="as-char" draw:z-index="12" svg:width="24.685625cm" style:rel-width="100%" svg:height="13.202708333333cm" style:rel-height="scale"><draw:image xlink:href="Pictures/9ae960e71cb14ff5d7bb0be8a5173005.png" xlink:type="simple" xlink:show="embed" xlink:actuate="onLoad"/></draw:frame></text:p>
      <text:h text:style-name="Heading_20_2" text:outline-level="2"><text:bookmark-start text:name="__RefHeading___deplacer_les_pages_dans_le_livre_11"/><text:bookmark-start text:name="deplacer_les_pages_dans_le_livre"/>Déplacer les pages dans le livre<text:bookmark-end text:name="__RefHeading___deplacer_les_pages_dans_le_livre_11"/><text:bookmark-end text:name="deplacer_les_pages_dans_le_livre"/></text:h>
      <text:list text:style-name="Numbering_20_1" text:continue-numbering="false">
        <text:list-item>
          <text:p text:style-name="FirstListParagraph_Numbering_20_1_Content"> Cliquer sur la page à déplacer.</text:p>
        </text:list-item>
        <text:list-item>
          <text:p text:style-name="Numbering_20_1_Content"> La déplacer tout en maintenant le bouton gauche de la souris appuyé.</text:p>
        </text:list-item>
        <text:list-item>
          <text:p text:style-name="LastListParagraph_Numbering_20_1_Content"> Relâcher la pression sur le bouton de la souris lorsque la page est à l’endroit désiré.</text:p>
        </text:list-item>
      </text:list>
      <text:h text:style-name="Heading_20_2" text:outline-level="2"><text:bookmark-start text:name="__RefHeading___enlever_une_page_du_livre_12"/><text:bookmark-start text:name="enlever_une_page_du_livre"/>Enlever une page du livre<text:bookmark-end text:name="__RefHeading___enlever_une_page_du_livre_12"/><text:bookmark-end text:name="enlever_une_page_du_livre"/></text:h>
      <text:list text:style-name="Numbering_20_1" text:continue-numbering="false">
        <text:list-item>
          <text:p text:style-name="LastListParagraph_FirstListParagraph_Numbering_20_1_Content"> Cliquer sur le symbole de la poubelle précédant le nom de la page.</text:p>
        </text:list-item>
      </text:list>
      <text:p text:style-name="Text_20_body"><draw:frame draw:style-name="media" draw:name="13" text:anchor-type="as-char" draw:z-index="13" svg:width="11.879791666667cm" svg:height="13.0175cm"><draw:image xlink:href="Pictures/33c2cbb5b09693b923e02016b6c49bf5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a page à retirer s’affiche dans la partie Pages retirées de la sélection.</text:p>
        </text:list-item>
      </text:list>
      <text:h text:style-name="Heading_20_2" text:outline-level="2"><text:bookmark-start text:name="__RefHeading___exporter_le_livre_13"/><text:bookmark-start text:name="exporter_le_livre"/>Exporter le livre<text:bookmark-end text:name="__RefHeading___exporter_le_livre_13"/><text:bookmark-end text:name="exporter_le_livre"/></text:h>
      <text:list text:style-name="Numbering_20_1" text:continue-numbering="false">
        <text:list-item>
          <text:p text:style-name="FirstListParagraph_Numbering_20_1_Content"> Donner un titre au livre.</text:p>
        </text:list-item>
        <text:list-item>
          <text:p text:style-name="LastListParagraph_Numbering_20_1_Content"> Cliquer sur la liste déroulante Exporter en PDF.</text:p>
        </text:list-item>
      </text:list>
      <text:p text:style-name="Text_20_body"><draw:frame draw:style-name="media" draw:name="14" text:anchor-type="as-char" draw:z-index="14" svg:width="22.568958333333cm" style:rel-width="100%" svg:height="13.096875cm" style:rel-height="scale"><draw:image xlink:href="Pictures/90783a140c0e886244052dcfbbdbdc1c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hoisir le format d’export.</text:p>
        </text:list-item>
        <text:list-item>
          <text:p text:style-name="LastListParagraph_Numbering_20_1_Content"> Cliquer sur Exporter.</text:p>
        </text:list-item>
      </text:list>
      <text:h text:style-name="Heading_20_2" text:outline-level="2"><text:bookmark-start text:name="__RefHeading___enregistrer_le_livre_14"/><text:bookmark-start text:name="enregistrer_le_livre"/>Enregistrer le livre<text:bookmark-end text:name="__RefHeading___enregistrer_le_livre_14"/><text:bookmark-end text:name="enregistrer_le_livre"/></text:h>
      <text:list text:style-name="Numbering_20_1" text:continue-numbering="false">
        <text:list-item>
          <text:p text:style-name="LastListParagraph_FirstListParagraph_Numbering_20_1_Content"> Saisir un nom pour le livre dans le champ prévu.</text:p>
        </text:list-item>
      </text:list>
      <text:p text:style-name="Text_20_body"><draw:frame draw:style-name="media" draw:name="15" text:anchor-type="as-char" draw:z-index="15" svg:width="12.144375cm" svg:height="3.8629166666667cm"><draw:image xlink:href="Pictures/895ff080591ef827d46d25193de3e507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Enregistrer.</text:p>
        </text:list-item>
        <text:list-item>
          <text:p text:style-name="Numbering_20_1_Content"> Un message confirme l’enregistrement du livre.</text:p>
        </text:list-item>
        <text:list-item>
          <text:p text:style-name="LastListParagraph_Numbering_20_1_Content"> Les différents livres enregistrés s’affichent en bas de l’écran.</text:p>
        </text:list-item>
      </text:list>
      <text:p text:style-name="Text_20_body"><draw:frame draw:style-name="media" draw:name="16" text:anchor-type="as-char" draw:z-index="16" svg:width="11.985625cm" svg:height="2.5135416666667cm"><draw:image xlink:href="Pictures/1cf201995c81b1b447194acdf6126ec0.png" xlink:type="simple" xlink:show="embed" xlink:actuate="onLoad"/></draw:frame></text:p>
      <text:h text:style-name="Heading_20_1" text:outline-level="1"><text:bookmark-start text:name="__RefHeading___faire_une_recherche_15"/><text:bookmark-start text:name="faire_une_recherche"/>Faire une recherche<text:bookmark-end text:name="__RefHeading___faire_une_recherche_15"/><text:bookmark-end text:name="faire_une_recherche"/></text:h>
      <text:p text:style-name="Text_20_body">Il est possible de faire une recherche textuelle dans le wiki Edge Airport.</text:p>
      <text:list text:style-name="Numbering_20_1" text:continue-numbering="false">
        <text:list-item>
          <text:p text:style-name="LastListParagraph_FirstListParagraph_Numbering_20_1_Content"> Cliquer dans le champ Rechercher.</text:p>
        </text:list-item>
      </text:list>
      <text:p text:style-name="Text_20_body"><draw:frame draw:style-name="media" draw:name="17" text:anchor-type="as-char" draw:z-index="17" svg:width="33.231666666667cm" style:rel-width="100%" svg:height="15.134166666667cm" style:rel-height="scale"><draw:image xlink:href="Pictures/b2b4a62e8b1e08718812c648d9c37cb8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aisir le terme de la recherche.</text:p>
        </text:list-item>
        <text:list-item>
          <text:p text:style-name="Numbering_20_1_Content"> Cliquer sur la loupe à droite du champ ou appuyer sur la touche Entrée du clavier.</text:p>
        </text:list-item>
        <text:list-item>
          <text:p text:style-name="Numbering_20_1_Content"> La page de recherche s’affiche, précisant dans quels documents l’expression a été trouvée.</text:p>
        </text:list-item>
        <text:list-item>
          <text:p text:style-name="LastListParagraph_Numbering_20_1_Content"> Cliquer sur le document concerné.</text:p>
        </text:list-item>
      </text:list>
      <text:h text:style-name="Heading_20_1" text:outline-level="1"><text:bookmark-start text:name="__RefHeading___voir_les_dernieres_revisions_des_pages_16"/><text:bookmark-start text:name="voir_les_dernieres_revisions_des_pages"/>Voir les dernières révisions des pages<text:bookmark-end text:name="__RefHeading___voir_les_dernieres_revisions_des_pages_16"/><text:bookmark-end text:name="voir_les_dernieres_revisions_des_pages"/></text:h>
      <text:list text:style-name="Numbering_20_1" text:continue-numbering="false">
        <text:list-item>
          <text:p text:style-name="LastListParagraph_FirstListParagraph_Numbering_20_1_Content"> Cliquer sur le symbole de l’horloge <draw:frame draw:style-name="media" draw:name="18" text:anchor-type="as-char" draw:z-index="18" svg:width="1.0054166666667cm" svg:height="0.92604166666667cm"><draw:image xlink:href="Pictures/7734c807a32b8155c2733e61f5455a6b.png" xlink:type="simple" xlink:show="embed" xlink:actuate="onLoad"/></draw:frame></text:p>
        </text:list-item>
      </text:list>
      <text:p text:style-name="Text_20_body"><draw:frame draw:style-name="media" draw:name="19" text:anchor-type="as-char" draw:z-index="19" svg:width="33.231666666667cm" style:rel-width="100%" svg:height="15.134166666667cm" style:rel-height="scale"><draw:image xlink:href="Pictures/c6a78e089119304929b716425da04a29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es dernières révisions de la page en cours s’affichent.</text:p>
        </text:list-item>
      </text:list>
      <text:h text:style-name="Heading_20_1" text:outline-level="1"><text:bookmark-start text:name="__RefHeading___recevoir_les_modifications_effectuees_sur_le_wiki_17"/><text:bookmark-start text:name="recevoir_les_modifications_effectuees_sur_le_wiki"/>Recevoir les modifications effectuées sur le Wiki<text:bookmark-end text:name="__RefHeading___recevoir_les_modifications_effectuees_sur_le_wiki_17"/><text:bookmark-end text:name="recevoir_les_modifications_effectuees_sur_le_wiki"/></text:h>
      <text:list text:style-name="Numbering_20_1" text:continue-numbering="false">
        <text:list-item>
          <text:p text:style-name="FirstListParagraph_Numbering_20_1_Content"> Se connecter.</text:p>
        </text:list-item>
        <text:list-item>
          <text:p text:style-name="LastListParagraph_Numbering_20_1_Content"> Cliquer sur l'enveloppe dans le menu de droite <draw:frame draw:style-name="media" draw:name="20" text:anchor-type="as-char" draw:z-index="20" svg:width="0.84666666666667cm" svg:height="0.92604166666667cm"><draw:image xlink:href="Pictures/286b0005a8abe506773cde7e3b2539c8.png" xlink:type="simple" xlink:show="embed" xlink:actuate="onLoad"/></draw:frame></text:p>
        </text:list-item>
      </text:list>
      <text:p text:style-name="Text_20_body"><draw:frame draw:style-name="media" draw:name="21" text:anchor-type="as-char" draw:z-index="21" svg:width="10.689166666667cm" svg:height="9.4720833333333cm"><draw:image xlink:href="Pictures/e2084ae123e1f07e9e9a3c608acd0d4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page de Gestion des souscriptions s'ouvre.</text:p>
        </text:list-item>
      </text:list>
      <text:p text:style-name="Text_20_body"><draw:frame draw:style-name="media" draw:name="22" text:anchor-type="as-char" draw:z-index="22" svg:width="51.223333333333cm" style:rel-width="100%" svg:height="27.94cm" style:rel-height="scale"><draw:image xlink:href="Pictures/d6d6a2dc6825e03eb60e1ed3f008f23a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ocher les pages à suivre.</text:p>
        </text:list-item>
        <text:list-item>
          <text:p text:style-name="Numbering_20_1_Content"> Sélectionner la fréquence de réception des modifications.</text:p>
        </text:list-item>
        <text:list-item>
          <text:p text:style-name="LastListParagraph_Numbering_20_1_Content"> Cliquer sur S'abonn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wiki</dc:title>
  </office:meta>
</office:document-meta>
</file>