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1fdf89569cf39da5d7f38cef752fa1.jpg"/>
  <manifest:file-entry manifest:media-type="image/png" manifest:full-path="Pictures/e1838032d1456236a00e140e2e2d0388.png"/>
  <manifest:file-entry manifest:media-type="image/jpeg" manifest:full-path="Pictures/00eef41fb5c0454612aa2430bd53b020.jpg"/>
  <manifest:file-entry manifest:media-type="image/jpeg" manifest:full-path="Pictures/f457c20ec589bbd14e2732fcaa3cc9f4.jpg"/>
  <manifest:file-entry manifest:media-type="image/jpeg" manifest:full-path="Pictures/a9246fa96bf87d761aef2efebdebf432.jpg"/>
  <manifest:file-entry manifest:media-type="image/jpeg" manifest:full-path="Pictures/c2ac9ac57d83581e19454fe7fb6d3afe.jpg"/>
  <manifest:file-entry manifest:media-type="image/jpeg" manifest:full-path="Pictures/1abdc788d150ed2cba1f3ba9b9fcccb1.jpg"/>
  <manifest:file-entry manifest:media-type="image/jpeg" manifest:full-path="Pictures/f2c5f7ecc4a55ece843443c1a4469b9c.jpg"/>
  <manifest:file-entry manifest:media-type="image/jpeg" manifest:full-path="Pictures/c68901820a96e428fe05735e5e8a65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ateriel:start"/><text:bookmark-start text:name="__RefHeading___hardware_1"/><text:bookmark-start text:name="hardware"/>Hardware<text:bookmark-end text:name="__RefHeading___hardware_1"/><text:bookmark-end text:name="hardwar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draw:frame draw:style-name="media" draw:name="0" text:anchor-type="as-char" draw:z-index="0" svg:width="6.6939583333333cm" svg:height="6.6939583333333cm"><draw:image xlink:href="Pictures/101fdf89569cf39da5d7f38cef752fa1.jpg" xlink:type="simple" xlink:show="embed" xlink:actuate="onLoad"/></draw:frame><text:a xlink:type="simple" xlink:href="https://oldwiki.embross-airport-services.com/doku.php?id=en:materiel:mobile" text:style-name="Internet_20_link" text:visited-style-name="Visited_20_Internet_20_Link"> Mobile device</text:a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6.6939583333333cm" svg:height="6.6939583333333cm"><draw:image xlink:href="Pictures/e1838032d1456236a00e140e2e2d0388.png" xlink:type="simple" xlink:show="embed" xlink:actuate="onLoad"/></draw:frame><text:a xlink:type="simple" xlink:href="https://oldwiki.embross-airport-services.com/doku.php?id=en:materiel:selfservice" text:style-name="Internet_20_link" text:visited-style-name="Visited_20_Internet_20_Link"> Self-service</text:a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6.6939583333333cm" svg:height="6.6939583333333cm"><draw:image xlink:href="Pictures/00eef41fb5c0454612aa2430bd53b020.jpg" xlink:type="simple" xlink:show="embed" xlink:actuate="onLoad"/></draw:frame><text:a xlink:type="simple" xlink:href="https://oldwiki.embross-airport-services.com/doku.php?id=en:materiel:km" text:style-name="Internet_20_link" text:visited-style-name="Visited_20_Internet_20_Link"> Keyboard / Mouse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6.6939583333333cm" svg:height="6.6939583333333cm"><draw:image xlink:href="Pictures/f457c20ec589bbd14e2732fcaa3cc9f4.jpg" xlink:type="simple" xlink:show="embed" xlink:actuate="onLoad"/></draw:frame><text:a xlink:type="simple" xlink:href="https://oldwiki.embross-airport-services.com/doku.php?id=en:materiel:display" text:style-name="Internet_20_link" text:visited-style-name="Visited_20_Internet_20_Link"> Display</text:a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6.6939583333333cm" svg:height="6.6939583333333cm"><draw:image xlink:href="Pictures/a9246fa96bf87d761aef2efebdebf432.jpg" xlink:type="simple" xlink:show="embed" xlink:actuate="onLoad"/></draw:frame><text:a xlink:type="simple" xlink:href="https://oldwiki.embross-airport-services.com/doku.php?id=en:materiel:printers" text:style-name="Internet_20_link" text:visited-style-name="Visited_20_Internet_20_Link"> Printers</text:a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6.6939583333333cm" svg:height="6.6939583333333cm"><draw:image xlink:href="Pictures/c2ac9ac57d83581e19454fe7fb6d3afe.jpg" xlink:type="simple" xlink:show="embed" xlink:actuate="onLoad"/></draw:frame><text:a xlink:type="simple" xlink:href="https://oldwiki.embross-airport-services.com/doku.php?id=en:materiel:readers" text:style-name="Internet_20_link" text:visited-style-name="Visited_20_Internet_20_Link"> Readers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6.6939583333333cm" svg:height="6.6939583333333cm"><draw:image xlink:href="Pictures/1abdc788d150ed2cba1f3ba9b9fcccb1.jpg" xlink:type="simple" xlink:show="embed" xlink:actuate="onLoad"/></draw:frame><text:a xlink:type="simple" xlink:href="https://oldwiki.embross-airport-services.com/doku.php?id=en:materiel:reseau" text:style-name="Internet_20_link" text:visited-style-name="Visited_20_Internet_20_Link"> Network</text:a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6.6939583333333cm" svg:height="6.6939583333333cm"><draw:image xlink:href="Pictures/f2c5f7ecc4a55ece843443c1a4469b9c.jpg" xlink:type="simple" xlink:show="embed" xlink:actuate="onLoad"/></draw:frame><text:a xlink:type="simple" xlink:href="https://oldwiki.embross-airport-services.com/doku.php?id=en:materiel:serveur" text:style-name="Internet_20_link" text:visited-style-name="Visited_20_Internet_20_Link"> Server</text:a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6.6939583333333cm" svg:height="6.6939583333333cm"><draw:image xlink:href="Pictures/c68901820a96e428fe05735e5e8a6506.jpg" xlink:type="simple" xlink:show="embed" xlink:actuate="onLoad"/></draw:frame><text:a xlink:type="simple" xlink:href="https://oldwiki.embross-airport-services.com/doku.php?id=en:materiel:stations" text:style-name="Internet_20_link" text:visited-style-name="Visited_20_Internet_20_Link"> Workstations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materiel:start</dc:title>
  </office:meta>
</office:document-meta>
</file>