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1d4c72348a3ea1ef79e27b5bf726d7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olutions:aminvoicingmenu"/><text:bookmark-start text:name="__RefHeading___aminvoicing_-_aeronautical_billing_statistics_1"/><text:bookmark-start text:name="aminvoicing_-_aeronautical_billing_statistics"/>AMInvoicing - Aeronautical billing &amp; statistics<text:bookmark-end text:name="__RefHeading___aminvoicing_-_aeronautical_billing_statistics_1"/><text:bookmark-end text:name="aminvoicing_-_aeronautical_billing_statistics"/></text:h>
      <text:p text:style-name="Text_20_body"><draw:frame draw:style-name="media" draw:name="0" text:anchor-type="as-char" draw:z-index="0" svg:width="20.902083333333cm" style:rel-width="100%" svg:height="20.902083333333cm" style:rel-height="scale"><draw:image xlink:href="Pictures/c1d4c72348a3ea1ef79e27b5bf726d7f.png" xlink:type="simple" xlink:show="embed" xlink:actuate="onLoad"/></draw:frame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<text:span text:style-name="Strong_20_Emphasis">Presentation</text:span> </text:p>
          </table:table-cell>
          <table:table-cell office:value-type="string" table:style-name="tablecell">
            <text:p text:style-name="tablealignleft"><text:a xlink:type="simple" xlink:href="https://oldwiki.embross-airport-services.com/lib/exe/fetch.php?media=en:solutions:aminvoicingmenu:us_eaf-pub-aminvoicing-201807_001_plaq.pdf" text:style-name="Internet_20_link" text:visited-style-name="Visited_20_Internet_20_Link">AMInvoicing Overview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n:solutions:aminvoicingmenu</dc:title>
  </office:meta>
</office:document-meta>
</file>