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33c93221228bbddd53811ada790d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aodb"/><text:bookmark-start text:name="__RefHeading___en_eaf_pub_aodb_201704-001_plaqtech_1"/><text:bookmark-start text:name="en_eaf_pub_aodb_201704-001_plaqtech"/>EN_EAF_PUB_AODB_201704-001_PlaqTech<text:bookmark-end text:name="__RefHeading___en_eaf_pub_aodb_201704-001_plaqtech_1"/><text:bookmark-end text:name="en_eaf_pub_aodb_201704-001_plaqtech"/></text:h>
      <text:p text:style-name="Text_20_body"><text:span text:style-name="sub"><text:a xlink:type="simple" xlink:href="https://oldwiki.embross-airport-services.com/lib/exe/fetch.php?media=en:solutions:en_eaf_pub_aodb_201704-001_plaqtech.odt" text:style-name="Internet_20_link" text:visited-style-name="Visited_20_Internet_20_Link">Original file</text:a></text:span></text:p>
      <text:h text:style-name="Heading_20_1" text:outline-level="1"><text:bookmark-start text:name="__RefHeading___aodb_-_airport_operational_database_2"/><text:bookmark-start text:name="aodb_-_airport_operational_database"/>AODB - Airport Operational DataBase<text:bookmark-end text:name="__RefHeading___aodb_-_airport_operational_database_2"/><text:bookmark-end text:name="aodb_-_airport_operational_database"/></text:h>
      <text:p text:style-name="Text_20_body"><draw:frame draw:style-name="media" draw:name="0" text:anchor-type="as-char" draw:z-index="0" svg:width="" svg:rel-width="100%" svg:height="" svg:rel-height="100%"><draw:image xlink:href="/home/edgeairport/www/wiki/data/media/en/solutions/aodb_image_0.png" xlink:type="simple" xlink:show="embed" xlink:actuate="onLoad"/></draw:frame></text:p>
      <text:h text:style-name="Heading_20_2" text:outline-level="2"><text:bookmark-start text:name="__RefHeading___general_description_3"/><text:bookmark-start text:name="general_description"/>General Description<text:bookmark-end text:name="__RefHeading___general_description_3"/><text:bookmark-end text:name="general_description"/></text:h>
      <text:p text:style-name="Text_20_body"><draw:frame draw:style-name="media" draw:name="1" text:anchor-type="as-char" draw:z-index="1" svg:width="10.080625cm" svg:height="10.107083333333cm"><draw:image xlink:href="Pictures/db33c93221228bbddd53811ada790d44.png" xlink:type="simple" xlink:show="embed" xlink:actuate="onLoad"/></draw:frame></text:p>
      <text:p text:style-name="Text_20_body">Airport Operational Database(AODB) is the central database or repository for all management systems. It provides all the flight related data in real time.</text:p>
      <text:p text:style-name="Text_20_body">AODB is the “heart” of the airport. It allows integration and control of various airport systems such as resource allocation and billing into a single framework. Its management interface is user friendly, fast and easy to use.  </text:p>
      <text:p text:style-name="Text_20_body">AODB is the destination of all operational information generated automatically, or manually by external parties. Thus, the information is gathered in one source for all airport users and third parties.</text:p>
      <text:p text:style-name="Text_20_body">In some airport networks, AODB can be deployed with a centralized system, allowing a single infrastructure serving several airports.</text:p>
      <text:h text:style-name="Heading_20_2" text:outline-level="2"><text:bookmark-start text:name="__RefHeading___features_and_advantages_4"/><text:bookmark-start text:name="features_and_advantages"/>Features and advantages<text:bookmark-end text:name="__RefHeading___features_and_advantages_4"/><text:bookmark-end text:name="features_and_advantages"/></text:h>
      <text:list text:style-name="Numbering_20_1" text:continue-numbering="false">
        <text:list-item>
          <text:p text:style-name="FirstListParagraph_Numbering_20_1_Content"> Real-time system:</text:p>
          <text:list text:style-name="Numbering_20_1">
            <text:list-item>
              <text:p text:style-name="Numbering_20_1_Content"> A centralized information system that oversee all the events at airport in real time;</text:p>
            </text:list-item>
            <text:list-item>
              <text:p text:style-name="Numbering_20_1_Content"> A centralized management of operations that allows real-time interaction with all systems.</text:p>
            </text:list-item>
          </text:list>
        </text:list-item>
        <text:list-item>
          <text:p text:style-name="Numbering_20_1_Content"> Robust and reliable system, using industry-standard technology, with mobile access capability.</text:p>
        </text:list-item>
        <text:list-item>
          <text:p text:style-name="Numbering_20_1_Content"> Air Traffic Control, Slot Assignment and Resource Allocation System.  </text:p>
        </text:list-item>
        <text:list-item>
          <text:p text:style-name="Numbering_20_1_Content"> A unified, integrated and secure system, with a unique, friendly, fast, intuitive and central interface.</text:p>
        </text:list-item>
        <text:list-item>
          <text:p text:style-name="Numbering_20_1_Content"> Easy and effective administration of the user base and customization of group profiles allowing complete control over data access and updates.</text:p>
        </text:list-item>
        <text:list-item>
          <text:p text:style-name="LastListParagraph_Numbering_20_1_Content"> Modular system, allowing the airport to just acquire the necessary modules and simplifies architectures into a single infrastructure to reduce costs.</text:p>
        </text:list-item>
      </text:list>
      <text:h text:style-name="Heading_20_2" text:outline-level="2"><text:bookmark-start text:name="__RefHeading___functional_features_5"/><text:bookmark-start text:name="functional_features"/>Functional features<text:bookmark-end text:name="__RefHeading___functional_features_5"/><text:bookmark-end text:name="functional_features"/></text:h>
      <text:h text:style-name="Heading_20_3" text:outline-level="3"><text:bookmark-start text:name="__RefHeading___heart_6"/><text:bookmark-start text:name="heart"/>Heart<text:bookmark-end text:name="__RefHeading___heart_6"/><text:bookmark-end text:name="heart"/></text:h>
      <text:p text:style-name="Text_20_body">Provides core functionalities of AODB such as:</text:p>
      <text:list text:style-name="Numbering_20_1" text:continue-numbering="false">
        <text:list-item>
          <text:p text:style-name="FirstListParagraph_Numbering_20_1_Content"> real-time management;  </text:p>
        </text:list-item>
        <text:list-item>
          <text:p text:style-name="Numbering_20_1_Content"> system administration; </text:p>
        </text:list-item>
        <text:list-item>
          <text:p text:style-name="Numbering_20_1_Content"> information management; </text:p>
        </text:list-item>
        <text:list-item>
          <text:p text:style-name="LastListParagraph_Numbering_20_1_Content"> integration with external systems.  </text:p>
        </text:list-item>
      </text:list>
      <text:h text:style-name="Heading_20_3" text:outline-level="3"><text:bookmark-start text:name="__RefHeading___scheduling_7"/><text:bookmark-start text:name="scheduling"/>Scheduling<text:bookmark-end text:name="__RefHeading___scheduling_7"/><text:bookmark-end text:name="scheduling"/></text:h>
      <text:p text:style-name="Text_20_body">Functionality to generate a range of information in systems such as flight scheduling.</text:p>
      <text:h text:style-name="Heading_20_3" text:outline-level="3"><text:bookmark-start text:name="__RefHeading___planning_8"/><text:bookmark-start text:name="planning"/>Planning<text:bookmark-end text:name="__RefHeading___planning_8"/><text:bookmark-end text:name="planning"/></text:h>
      <text:p text:style-name="Text_20_body">Deploying real-time operational information in the scheduling module such as flight planning.</text:p>
      <text:h text:style-name="Heading_20_3" text:outline-level="3"><text:bookmark-start text:name="__RefHeading___invoicing_9"/><text:bookmark-start text:name="invoicing"/>Invoicing<text:bookmark-end text:name="__RefHeading___invoicing_9"/><text:bookmark-end text:name="invoicing"/></text:h>
      <text:p text:style-name="Text_20_body">This module provides functionality to invoice airlines for the use of airport resources.</text:p>
      <text:h text:style-name="Heading_20_3" text:outline-level="3"><text:bookmark-start text:name="__RefHeading___reports_10"/><text:bookmark-start text:name="reports"/>Reports<text:bookmark-end text:name="__RefHeading___reports_10"/><text:bookmark-end text:name="reports"/></text:h>
      <text:p text:style-name="Text_20_body">to generate reports and identify indicators of different aspects of airport oper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aodb</dc:title>
  </office:meta>
</office:document-meta>
</file>