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b1082938a7543594e16e06c7fb16e0.png"/>
  <manifest:file-entry manifest:media-type="image/png" manifest:full-path="Pictures/4be3f516b415e33b68fc09e3940eb10e.png"/>
  <manifest:file-entry manifest:media-type="image/png" manifest:full-path="Pictures/ebdbcdf08980f321a0f937f9b0fa391f.png"/>
  <manifest:file-entry manifest:media-type="image/png" manifest:full-path="Pictures/f21731fb5eceea1997c616e485d13736.png"/>
  <manifest:file-entry manifest:media-type="image/png" manifest:full-path="Pictures/01c98c8b4e60e6ef73a16ac09e563613.png"/>
  <manifest:file-entry manifest:media-type="image/png" manifest:full-path="Pictures/e82b079c068b6fcbeb524288a3709d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cupptmenu"/><text:bookmark-start text:name="__RefHeading___cuppt_-_iata_cupps_platform_1"/><text:bookmark-start text:name="cuppt_-_iata_cupps_platform"/>CUPPT - IATA CUPPS platform<text:bookmark-end text:name="__RefHeading___cuppt_-_iata_cupps_platform_1"/><text:bookmark-end text:name="cuppt_-_iata_cupps_platform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en/solutions/cupptmenu_image_0.png" xlink:type="simple" xlink:show="embed" xlink:actuate="onLoad"/></draw:frame></text:p>
      <text:h text:style-name="Heading_20_1" text:outline-level="1"><text:bookmark-start text:name="__RefHeading___cupp-t_2"/><text:bookmark-start text:name="cupp-t"/>CUPP-T<text:bookmark-end text:name="__RefHeading___cupp-t_2"/><text:bookmark-end text:name="cupp-t"/></text:h>
      <text:h text:style-name="Heading_20_2" text:outline-level="2"><text:bookmark-start text:name="__RefHeading___common_use_passenger_processing_technology_3"/><text:bookmark-start text:name="common_use_passenger_processing_technology"/>Common Use Passenger Processing Technology<text:bookmark-end text:name="__RefHeading___common_use_passenger_processing_technology_3"/><text:bookmark-end text:name="common_use_passenger_processing_technology"/></text:h>
      <text:p text:style-name="Text_20_body">IATA recommended practice 1797 </text:p>
      <text:list text:style-name="List_20_1" text:continue-numbering="false">
        <text:list-item>
          <text:p text:style-name="FirstListParagraph_List_20_1_Content"> Security:</text:p>
          <text:list text:style-name="List_20_1">
            <text:list-item>
              <text:p text:style-name="List_20_1_Content"> authentication of the users;</text:p>
            </text:list-item>
            <text:list-item>
              <text:p text:style-name="List_20_1_Content"> only applications authorized by the platform can be run;</text:p>
            </text:list-item>
            <text:list-item>
              <text:p text:style-name="List_20_1_Content"> secure access to printers, boarding card readers and other peripherals. </text:p>
            </text:list-item>
          </text:list>
        </text:list-item>
        <text:list-item>
          <text:p text:style-name="List_20_1_Content"> Interoperability &amp; compatibility:</text:p>
          <text:list text:style-name="List_20_1">
            <text:list-item>
              <text:p text:style-name="List_20_1_Content"> portable applications Load and Play (LnP); </text:p>
            </text:list-item>
            <text:list-item>
              <text:p text:style-name="List_20_1_Content"> web hosted applications;</text:p>
            </text:list-item>
            <text:list-item>
              <text:p text:style-name="List_20_1_Content"> permits the use of peripherals without proprietary firmware.</text:p>
            </text:list-item>
          </text:list>
        </text:list-item>
        <text:list-item>
          <text:p text:style-name="LastListParagraph_List_20_1_Content"> IATA / CUPPS certified </text:p>
        </text:list-item>
      </text:list>
      <text:h text:style-name="Heading_20_2" text:outline-level="2"><text:bookmark-start text:name="__RefHeading___general_4"/><text:bookmark-start text:name="general"/>General<text:bookmark-end text:name="__RefHeading___general_4"/><text:bookmark-end text:name="general"/></text:h>
      <text:p text:style-name="Text_20_body">Cupp-T is a high-performance platform which facilitates airlines, ground handlers or other operators to share common physical check-in, gate or back and front-office positions, and the associated peripherals, improving the efficiency of airport resources.</text:p>
      <text:p text:style-name="Text_20_body">Airport Manager Cupp-T supports any CUPPS compliant application including but not limited to:</text:p>
      <text:list text:style-name="List_20_1" text:continue-numbering="false">
        <text:list-item>
          <text:p text:style-name="FirstListParagraph_List_20_1_Content"> DCS (Departure Control System) for airlines;</text:p>
        </text:list-item>
        <text:list-item>
          <text:p text:style-name="List_20_1_Content"> Local-Departure Control System like Airport Manager L-DCS; </text:p>
        </text:list-item>
        <text:list-item>
          <text:p text:style-name="List_20_1_Content"> Back office Applications; </text:p>
        </text:list-item>
        <text:list-item>
          <text:p text:style-name="LastListParagraph_List_20_1_Content"> Other Operational Applications. </text:p>
        </text:list-item>
      </text:list>
      <text:p text:style-name="Text_20_body"><text:span text:style-name="underline">Certified to IATA / CUPPS </text:span>version 01.03 revision 9.<text:span text:style-name="underline"> </text:span></text:p>
      <text:p text:style-name="Text_20_body">Supports the all major DCS for airlines: </text:p>
      <text:list text:style-name="List_20_1" text:continue-numbering="false">
        <text:list-item>
          <text:p text:style-name="FirstListParagraph_List_20_1_Content"> ALTEA ©Amadeus</text:p>
        </text:list-item>
        <text:list-item>
          <text:p text:style-name="List_20_1_Content"> GAETAN ©Air France</text:p>
        </text:list-item>
        <text:list-item>
          <text:p text:style-name="List_20_1_Content"> Lufthansa Cute Future ©Brussels Airlines</text:p>
        </text:list-item>
        <text:list-item>
          <text:p text:style-name="List_20_1_Content"> MACS © Emirates</text:p>
        </text:list-item>
        <text:list-item>
          <text:p text:style-name="List_20_1_Content"> TROYA © Turkish Airlines </text:p>
        </text:list-item>
        <text:list-item>
          <text:p text:style-name="List_20_1_Content"> Local DCS Airport Manager used by Air Corsica and many lowcost airlines like Ryanair, flyBE, Transavia, EasyJet, etc</text:p>
        </text:list-item>
        <text:list-item>
          <text:p text:style-name="LastListParagraph_List_20_1_Content"> all DCS applications conforming to the IATA / CUPPS norm.</text:p>
        </text:list-item>
      </text:list>
      <text:h text:style-name="Heading_20_2" text:outline-level="2"><text:bookmark-start text:name="__RefHeading___simple_to_use_interface_5"/><text:bookmark-start text:name="simple_to_use_interface"/>Simple to Use Interface<text:bookmark-end text:name="__RefHeading___simple_to_use_interface_5"/><text:bookmark-end text:name="simple_to_use_interface"/></text:h>
      <text:p text:style-name="Text_20_body"><draw:frame draw:style-name="media" draw:name="1" text:anchor-type="as-char" draw:z-index="1" svg:width="27.46375cm" style:rel-width="100%" svg:height="18.811875cm" style:rel-height="scale"><draw:image xlink:href="Pictures/e9b1082938a7543594e16e06c7fb16e0.png" xlink:type="simple" xlink:show="embed" xlink:actuate="onLoad"/></draw:frame></text:p>
      <text:p text:style-name="Text_20_body">Cupp-T: a modern and secure interface. In secure mode, only administrators have access to ‘Windows' desktop. </text:p>
      <text:h text:style-name="Heading_20_2" text:outline-level="2"><text:bookmark-start text:name="__RefHeading___features_6"/><text:bookmark-start text:name="features"/>Features<text:bookmark-end text:name="__RefHeading___features_6"/><text:bookmark-end text:name="features"/></text:h>
      <text:p text:style-name="Text_20_body">In addition to hosting airline applications, Cupp-T offers advanced functions:</text:p>
      <text:list text:style-name="List_20_1" text:continue-numbering="false">
        <text:list-item>
          <text:p text:style-name="FirstListParagraph_List_20_1_Content"> launching Microsoft office applications – Word, Excel, PowerPoint, etc.; </text:p>
        </text:list-item>
        <text:list-item>
          <text:p text:style-name="List_20_1_Content"> controlled access to a list of websites defined by the system administrator;</text:p>
        </text:list-item>
        <text:list-item>
          <text:p text:style-name="List_20_1_Content"> dynamic creation of multiple menus per operator and per user group;  </text:p>
        </text:list-item>
        <text:list-item>
          <text:p text:style-name="List_20_1_Content"> controlled access to webmail;</text:p>
        </text:list-item>
        <text:list-item>
          <text:p text:style-name="LastListParagraph_List_20_1_Content"> configuring devices in just a few clicks.</text:p>
        </text:list-item>
      </text:list>
      <text:h text:style-name="Heading_20_2" text:outline-level="2"><text:bookmark-start text:name="__RefHeading___configuring_peripherals_7"/><text:bookmark-start text:name="configuring_peripherals"/>Configuring Peripherals<text:bookmark-end text:name="__RefHeading___configuring_peripherals_7"/><text:bookmark-end text:name="configuring_peripherals"/></text:h>
      <text:p text:style-name="Text_20_body">Cupp-T allows system administrator to manage the devices. </text:p>
      <text:p text:style-name="Text_20_body"><draw:frame draw:style-name="media" draw:name="2" text:anchor-type="as-char" draw:z-index="2" svg:width="27.225625cm" style:rel-width="100%" svg:height="18.679583333333cm" style:rel-height="scale"><draw:image xlink:href="Pictures/4be3f516b415e33b68fc09e3940eb10e.png" xlink:type="simple" xlink:show="embed" xlink:actuate="onLoad"/></draw:frame></text:p>
      <text:h text:style-name="Heading_20_3" text:outline-level="3"><text:bookmark-start text:name="__RefHeading___naming_standard_of_peripherals_as_per_iata_cupps_norm_8"/><text:bookmark-start text:name="naming_standard_of_peripherals_as_per_iata_cupps_norm"/>Naming standard of peripherals as per IATA/CUPPS norm<text:bookmark-end text:name="__RefHeading___naming_standard_of_peripherals_as_per_iata_cupps_norm_8"/><text:bookmark-end text:name="naming_standard_of_peripherals_as_per_iata_cupps_norm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cell">
            <text:p text:style-name="tablealignleft">BP</text:p>
          </table:table-cell>
          <table:table-cell office:value-type="string" table:style-name="tablecell">
            <text:p text:style-name="tablealignleft">Boarding Pass Printer</text:p>
          </table:table-cell>
          <table:table-cell office:value-type="string" table:style-name="tablecell">
            <text:p text:style-name="tablealignleft">MS</text:p>
          </table:table-cell>
          <table:table-cell office:value-type="string" table:style-name="tablecell">
            <text:p text:style-name="tablealignleft">Magnetic Swipe reader</text:p>
          </table:table-cell>
        </table:table-row>
        <table:table-row>
          <table:table-cell office:value-type="string" table:style-name="tablecell">
            <text:p text:style-name="tablealignleft">BT</text:p>
          </table:table-cell>
          <table:table-cell office:value-type="string" table:style-name="tablecell">
            <text:p text:style-name="tablealignleft">Bag Tag Printer</text:p>
          </table:table-cell>
          <table:table-cell office:value-type="string" table:style-name="tablecell">
            <text:p text:style-name="tablealignleft">OC</text:p>
          </table:table-cell>
          <table:table-cell office:value-type="string" table:style-name="tablecell">
            <text:p text:style-name="tablealignleft">Optical Character reader</text:p>
          </table:table-cell>
        </table:table-row>
        <table:table-row>
          <table:table-cell office:value-type="string" table:style-name="tablecell">
            <text:p text:style-name="tablealignleft">BG</text:p>
          </table:table-cell>
          <table:table-cell office:value-type="string" table:style-name="tablecell">
            <text:p text:style-name="tablealignleft">Boarding Gate reader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Document Printer</text:p>
          </table:table-cell>
        </table:table-row>
        <table:table-row>
          <table:table-cell office:value-type="string" table:style-name="tablecell">
            <text:p text:style-name="tablealignleft">BC</text:p>
          </table:table-cell>
          <table:table-cell office:value-type="string" table:style-name="tablecell">
            <text:p text:style-name="tablealignleft">Bar Code Reade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D</text:p>
          </table:table-cell>
          <table:table-cell office:value-type="string" table:style-name="tablecell">
            <text:p text:style-name="tablealignleft">Display Device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The configuration of a device takes a few clicks using the following window:</text:p>
      <text:p text:style-name="Text_20_body"><draw:frame draw:style-name="media" draw:name="3" text:anchor-type="as-char" draw:z-index="3" svg:width="8.0433333333333cm" svg:height="11.879791666667cm"><draw:image xlink:href="Pictures/ebdbcdf08980f321a0f937f9b0fa391f.png" xlink:type="simple" xlink:show="embed" xlink:actuate="onLoad"/></draw:frame> <draw:frame draw:style-name="media" draw:name="4" text:anchor-type="as-char" draw:z-index="4" svg:width="5.476875cm" svg:height="4.7889583333333cm"><draw:image xlink:href="Pictures/f21731fb5eceea1997c616e485d13736.png" xlink:type="simple" xlink:show="embed" xlink:actuate="onLoad"/></draw:frame></text:p>
      <text:p text:style-name="Text_20_body">Just select a vendor and model from the list of CUPPS certified hardware to add or replace a device (Boarding pass or boarding tag printer, passport reader, magnetic card reader, etc.).</text:p>
      <text:h text:style-name="Heading_20_2" text:outline-level="2"><text:bookmark-start text:name="__RefHeading___NoTitle_9"/><text:bookmark-start text:name="section"/><text:bookmark-end text:name="__RefHeading___NoTitle_9"/><text:bookmark-end text:name="section"/></text:h>
      <text:h text:style-name="Heading_20_2" text:outline-level="2"><text:bookmark-start text:name="__RefHeading___competitive_opening_10"/><text:bookmark-start text:name="competitive_opening"/>Competitive opening<text:bookmark-end text:name="__RefHeading___competitive_opening_10"/><text:bookmark-end text:name="competitive_opening"/></text:h>
      <text:p text:style-name="Text_20_body">Cupp-T <text:span text:style-name="Strong_20_Emphasis"><text:span text:style-name="underline">does not use proprietary firmware</text:span></text:span> for the devices. Thus, when the hardware needs to be replaced, the airport management has the full freedom of choice for any device vendor or model they intend to buy.</text:p>
      <text:h text:style-name="Heading_20_2" text:outline-level="2"><text:bookmark-start text:name="__RefHeading___example_of_altea_11"/><text:bookmark-start text:name="example_of_altea"/>Example of ALTEA<text:bookmark-end text:name="__RefHeading___example_of_altea_11"/><text:bookmark-end text:name="example_of_altea"/></text:h>
      <text:p text:style-name="Text_20_body">In the example below, the departure control application “ALTEA DC“ is launched by Cupp-T.</text:p>
      <text:p text:style-name="Text_20_body"><draw:frame draw:style-name="media" draw:name="5" text:anchor-type="as-char" draw:z-index="5" svg:width="27.093333333333cm" style:rel-width="100%" svg:height="18.494375cm" style:rel-height="scale"><draw:image xlink:href="Pictures/01c98c8b4e60e6ef73a16ac09e563613.png" xlink:type="simple" xlink:show="embed" xlink:actuate="onLoad"/></draw:frame></text:p>
      <text:h text:style-name="Heading_20_1" text:outline-level="1"><text:bookmark-start text:name="__RefHeading___cupptmenu_image_6.png_supervision_12"/><text:bookmark-start text:name="cupptmenu_image_6.png_supervision"/>{{cupptmenu_Image_6.png}} SuperVision <text:bookmark-end text:name="__RefHeading___cupptmenu_image_6.png_supervision_12"/><text:bookmark-end text:name="cupptmenu_image_6.png_supervision"/></text:h>
      <text:h text:style-name="Heading_20_1" text:outline-level="1"><text:bookmark-start text:name="__RefHeading___supervision_station_13"/><text:bookmark-start text:name="supervision_station"/>Supervision Station<text:bookmark-end text:name="__RefHeading___supervision_station_13"/><text:bookmark-end text:name="supervision_station"/></text:h>
      <text:p text:style-name="Text_20_body">In Back Office, SuperVision allows IT staff to monitor the correct functioning of each workstation and running applications on Cupp-T platform. workstation. </text:p>
      <text:p text:style-name="Text_20_body">The tool can take control of each screen and complete the following operations: </text:p>
      <text:list text:style-name="Numbering_20_1" text:continue-numbering="false">
        <text:list-item>
          <text:p text:style-name="FirstListParagraph_Numbering_20_1_Content"> stop; </text:p>
        </text:list-item>
        <text:list-item>
          <text:p text:style-name="Numbering_20_1_Content"> restart;</text:p>
        </text:list-item>
        <text:list-item>
          <text:p text:style-name="Numbering_20_1_Content"> remote control for technical support and training purposes; </text:p>
        </text:list-item>
        <text:list-item>
          <text:p text:style-name="Numbering_20_1_Content"> monitoring of </text:p>
        </text:list-item>
        <text:list-item>
          <text:p text:style-name="LastListParagraph_Numbering_20_1_Content"> processes and memory resources</text:p>
        </text:list-item>
      </text:list>
      <text:p text:style-name="Text_20_body">Example of CUPPS </text:p>
      <text:p text:style-name="Text_20_body"><text:span text:style-name="Strong_20_Emphasis"><draw:frame draw:style-name="media" draw:name="6" text:anchor-type="as-char" draw:z-index="6" svg:width="24.315208333333cm" style:rel-width="100%" svg:height="18.282708333333cm" style:rel-height="scale"><draw:image xlink:href="Pictures/e82b079c068b6fcbeb524288a3709d14.png" xlink:type="simple" xlink:show="embed" xlink:actuate="onLoad"/></draw:frame></text:span></text:p>
      <text:p text:style-name="Text_20_body">SuperVision allows administration of several platforms. It can be used in two modes for Edge-airport solutions:</text:p>
      <text:list text:style-name="Numbering_20_1" text:continue-numbering="false">
        <text:list-item>
          <text:p text:style-name="FirstListParagraph_Numbering_20_1_Content"> supervision of the Cupp-T system (IATA CUPPS platform);</text:p>
        </text:list-item>
        <text:list-item>
          <text:p text:style-name="LastListParagraph_Numbering_20_1_Content"> supervision for FiDS , the flight information display syst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cupptmenu</dc:title>
  </office:meta>
</office:document-meta>
</file>