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50e54da0fa52ef1a0ead26858a238ce.jpeg"/>
  <manifest:file-entry manifest:media-type="image/png" manifest:full-path="Pictures/6fe5f004547f345d41b36a43660bdf9a.png"/>
  <manifest:file-entry manifest:media-type="image/png" manifest:full-path="Pictures/b03a46cad3e42841a4b2b415e9af8aca.png"/>
  <manifest:file-entry manifest:media-type="image/png" manifest:full-path="Pictures/d8dcada3007abb6eb1ca159408d0fafb.png"/>
  <manifest:file-entry manifest:media-type="image/png" manifest:full-path="Pictures/6a700d003513d42811431d3d938f43df.png"/>
  <manifest:file-entry manifest:media-type="image/jpeg" manifest:full-path="Pictures/a51021f3d4b77591cdba9dbbd388d2e0.jpeg"/>
  <manifest:file-entry manifest:media-type="image/jpeg" manifest:full-path="Pictures/5622442bfc99d3a9e00324337d9eb695.jpeg"/>
  <manifest:file-entry manifest:media-type="image/png" manifest:full-path="Pictures/450b8decd8404d0ac01eaf3daa38ad5f.png"/>
  <manifest:file-entry manifest:media-type="image/jpeg" manifest:full-path="Pictures/29f5e2145bb05469e28f9204f96c194c.jpeg"/>
  <manifest:file-entry manifest:media-type="image/png" manifest:full-path="Pictures/a105a5ee42bf57636b777066cb39e604.png"/>
  <manifest:file-entry manifest:media-type="image/jpeg" manifest:full-path="Pictures/30adfa679e2f734d4287aae7b76d170d.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olutions:fidsmenu:presentation"/><text:bookmark-start text:name="__RefHeading___fids-_flight_information_display_system_1"/><text:bookmark-start text:name="fids-_flight_information_display_system"/>FiDS- Flight Information Display System<text:bookmark-end text:name="__RefHeading___fids-_flight_information_display_system_1"/><text:bookmark-end text:name="fids-_flight_information_display_system"/></text:h>
      <text:p text:style-name="Text_20_body"><draw:frame draw:style-name="media" draw:name="0" text:anchor-type="as-char" draw:z-index="0" svg:width="2.6458333333333cm" svg:height="" svg:rel-height="100%"><draw:image xlink:href="/home/edgeairport/www/wiki/data/media/en/solutions/fidsmenu/presentation_image_0.png" xlink:type="simple" xlink:show="embed" xlink:actuate="onLoad"/></draw:frame></text:p>
      <text:h text:style-name="Heading_20_2" text:outline-level="2"><text:bookmark-start text:name="__RefHeading___flight_information_display_system_2"/><text:bookmark-start text:name="flight_information_display_system"/>Flight Information Display System<text:bookmark-end text:name="__RefHeading___flight_information_display_system_2"/><text:bookmark-end text:name="flight_information_display_system"/></text:h>
      <text:list text:style-name="List_20_1" text:continue-numbering="false">
        <text:list-item>
          <text:p text:style-name="FirstListParagraph_List_20_1_Content"> Flight Management:</text:p>
          <text:list text:style-name="List_20_1">
            <text:list-item>
              <text:p text:style-name="List_20_1_Content"> seasonal flight schedules;</text:p>
            </text:list-item>
            <text:list-item>
              <text:p text:style-name="List_20_1_Content"> daily expected flight lists; </text:p>
            </text:list-item>
            <text:list-item>
              <text:p text:style-name="List_20_1_Content"> display all updates in real-time. </text:p>
            </text:list-item>
          </text:list>
        </text:list-item>
        <text:list-item>
          <text:p text:style-name="List_20_1_Content"> Display functions:</text:p>
          <text:list text:style-name="List_20_1">
            <text:list-item>
              <text:p text:style-name="List_20_1_Content"> domestic and international flight lists;</text:p>
            </text:list-item>
            <text:list-item>
              <text:p text:style-name="List_20_1_Content"> distribution of flights by information area in the airport;</text:p>
            </text:list-item>
            <text:list-item>
              <text:p text:style-name="List_20_1_Content"> customized display for airlines; </text:p>
            </text:list-item>
            <text:list-item>
              <text:p text:style-name="List_20_1_Content"> multimedia animations; </text:p>
            </text:list-item>
            <text:list-item>
              <text:p text:style-name="List_20_1_Content"> exporting flight information to be displayed on airport website (format XML et HTML).</text:p>
            </text:list-item>
          </text:list>
        </text:list-item>
        <text:list-item>
          <text:p text:style-name="List_20_1_Content"> System management:</text:p>
          <text:list text:style-name="List_20_1">
            <text:list-item>
              <text:p text:style-name="List_20_1_Content"> zoning and allocation of screens;</text:p>
            </text:list-item>
            <text:list-item>
              <text:p text:style-name="LastListParagraph_List_20_1_Content"> monitoring display screens remotely using FiDS Supervision.</text:p>
            </text:list-item>
          </text:list>
        </text:list-item>
      </text:list>
      <text:h text:style-name="Heading_20_2" text:outline-level="2"><text:bookmark-start text:name="__RefHeading___overview_3"/><text:bookmark-start text:name="overview"/>Overview<text:bookmark-end text:name="__RefHeading___overview_3"/><text:bookmark-end text:name="overview"/></text:h>
      <text:p text:style-name="Text_20_body">Airport Manager FIDS is a user-friendly flight information display system based on <text:span text:style-name="Strong_20_Emphasis">HTML5 </text:span>technology. It can be delivered with other modules of “Airport Manager” suite such as local-DCS, Cupp-T and aeronautical billing software. </text:p>
      <text:p text:style-name="Text_20_body"><draw:frame draw:style-name="media" draw:name="1" text:anchor-type="as-char" draw:z-index="1" svg:width="31.247291666667cm" style:rel-width="100%" svg:height="23.415625cm" style:rel-height="scale"><draw:image xlink:href="Pictures/650e54da0fa52ef1a0ead26858a238ce.jpeg" xlink:type="simple" xlink:show="embed" xlink:actuate="onLoad"/></draw:frame></text:p>
      <text:h text:style-name="Heading_20_3" text:outline-level="3"><text:bookmark-start text:name="__RefHeading___advantages_4"/><text:bookmark-start text:name="advantages"/>Advantages<text:bookmark-end text:name="__RefHeading___advantages_4"/><text:bookmark-end text:name="advantages"/></text:h>
      <text:p text:style-name="Text_20_body">Improving the passenger experience by providing the accurate flight information in real time :  passenger service with accurate flight information:</text:p>
      <text:list text:style-name="List_20_1" text:continue-numbering="false">
        <text:list-item>
          <text:p text:style-name="FirstListParagraph_List_20_1_Content"> multilingual displays including Chinese, Arabic, French, English, etc.;</text:p>
        </text:list-item>
        <text:list-item>
          <text:p text:style-name="List_20_1_Content"> exports flight information on airport website; </text:p>
        </text:list-item>
        <text:list-item>
          <text:p text:style-name="List_20_1_Content"> facilitates system management by using supervision functions; </text:p>
        </text:list-item>
        <text:list-item>
          <text:p text:style-name="LastListParagraph_List_20_1_Content"> reducing operating costs using automatically switching ON and OFF screens; </text:p>
        </text:list-item>
      </text:list>
      <text:h text:style-name="Heading_20_3" text:outline-level="3"><text:bookmark-start text:name="__RefHeading___flight_control_panel_5"/><text:bookmark-start text:name="flight_control_panel"/>Flight control panel<text:bookmark-end text:name="__RefHeading___flight_control_panel_5"/><text:bookmark-end text:name="flight_control_panel"/></text:h>
      <text:list text:style-name="List_20_1" text:continue-numbering="false">
        <text:list-item>
          <text:p text:style-name="FirstListParagraph_List_20_1_Content"> flight information (delayed, cancelled, etc.); </text:p>
        </text:list-item>
        <text:list-item>
          <text:p text:style-name="List_20_1_Content"> arrival information (hall, baggage belt)</text:p>
        </text:list-item>
        <text:list-item>
          <text:p text:style-name="LastListParagraph_List_20_1_Content"> departure information (check-in, gates, etc.). </text:p>
        </text:list-item>
      </text:list>
      <text:h text:style-name="Heading_20_3" text:outline-level="3"><text:bookmark-start text:name="__RefHeading___individual_control_panel_6"/><text:bookmark-start text:name="individual_control_panel"/>Individual control panel<text:bookmark-end text:name="__RefHeading___individual_control_panel_6"/><text:bookmark-end text:name="individual_control_panel"/></text:h>
      <text:list text:style-name="List_20_1" text:continue-numbering="false">
        <text:list-item>
          <text:p text:style-name="FirstListParagraph_List_20_1_Content"> sleep mode</text:p>
        </text:list-item>
        <text:list-item>
          <text:p text:style-name="List_20_1_Content"> baggage belt, check-in, boarding</text:p>
        </text:list-item>
        <text:list-item>
          <text:p text:style-name="List_20_1_Content"> flight arrivals and departures lists;</text:p>
        </text:list-item>
        <text:list-item>
          <text:p text:style-name="List_20_1_Content"> sequence mode (selecting pages to be displayed in a loop);</text:p>
        </text:list-item>
        <text:list-item>
          <text:p text:style-name="LastListParagraph_List_20_1_Content"> multimedia mode (broadcasting of videos or animations in internet format)</text:p>
        </text:list-item>
      </text:list>
      <text:h text:style-name="Heading_20_2" text:outline-level="2"><text:bookmark-start text:name="__RefHeading___examples_of_presentation_7"/><text:bookmark-start text:name="examples_of_presentation"/>Examples of presentation<text:bookmark-end text:name="__RefHeading___examples_of_presentation_7"/><text:bookmark-end text:name="examples_of_presentation"/></text:h>
      <text:h text:style-name="Heading_20_4" text:outline-level="4"><text:bookmark-start text:name="__RefHeading___flight_arrivals_information_8"/><text:bookmark-start text:name="flight_arrivals_information"/>Flight arrivals information<text:bookmark-end text:name="__RefHeading___flight_arrivals_information_8"/><text:bookmark-end text:name="flight_arrivals_information"/></text:h>
      <text:p text:style-name="Text_20_body">Here is a sample FIDS deployed in Abidjan. It shows the planned flights in the evening and the first flight on the next day.</text:p>
      <text:p text:style-name="Text_20_body"><draw:frame draw:style-name="media" draw:name="2" text:anchor-type="as-char" draw:z-index="2" svg:width="24.421041666667cm" style:rel-width="100%" svg:height="13.731875cm" style:rel-height="scale"><draw:image xlink:href="Pictures/6fe5f004547f345d41b36a43660bdf9a.png" xlink:type="simple" xlink:show="embed" xlink:actuate="onLoad"/></draw:frame></text:p>
      <text:h text:style-name="Heading_20_4" text:outline-level="4"><text:bookmark-start text:name="__RefHeading___passenger_guidance_information_9"/><text:bookmark-start text:name="passenger_guidance_information"/>Passenger guidance information<text:bookmark-end text:name="__RefHeading___passenger_guidance_information_9"/><text:bookmark-end text:name="passenger_guidance_information"/></text:h>
      <text:p text:style-name="Text_20_body">In this example that is used in Pointe Noire, passengers are advised to follow one of three corridors leading to the boarding.</text:p>
      <text:p text:style-name="Text_20_body"><draw:frame draw:style-name="media" draw:name="3" text:anchor-type="as-char" draw:z-index="3" svg:width="24.421041666667cm" style:rel-width="100%" svg:height="13.731875cm" style:rel-height="scale"><draw:image xlink:href="Pictures/b03a46cad3e42841a4b2b415e9af8aca.png" xlink:type="simple" xlink:show="embed" xlink:actuate="onLoad"/></draw:frame></text:p>
      <text:h text:style-name="Heading_20_4" text:outline-level="4"><text:bookmark-start text:name="__RefHeading___check-in_display_for_south_african_sa_10"/><text:bookmark-start text:name="check-in_display_for_south_african_sa"/>Check-in display for South African (SA)<text:bookmark-end text:name="__RefHeading___check-in_display_for_south_african_sa_10"/><text:bookmark-end text:name="check-in_display_for_south_african_sa"/></text:h>
      <text:p text:style-name="Text_20_body">FIDS allows to completely personalize the displays by airline company. It is possible to insert background images, video, scrolling text about flight information.</text:p>
      <text:p text:style-name="Text_20_body"><draw:frame draw:style-name="media" draw:name="4" text:anchor-type="as-char" draw:z-index="4" svg:width="24.421041666667cm" style:rel-width="100%" svg:height="13.731875cm" style:rel-height="scale"><draw:image xlink:href="Pictures/d8dcada3007abb6eb1ca159408d0fafb.png" xlink:type="simple" xlink:show="embed" xlink:actuate="onLoad"/></draw:frame></text:p>
      <text:h text:style-name="Heading_20_4" text:outline-level="4"><text:bookmark-start text:name="__RefHeading___check-in_display_default_template_11"/><text:bookmark-start text:name="check-in_display_default_template"/>Check-in display default template<text:bookmark-end text:name="__RefHeading___check-in_display_default_template_11"/><text:bookmark-end text:name="check-in_display_default_template"/></text:h>
      <text:p text:style-name="Text_20_body">When there are no images or any special instructions provided by airlines, here is what is displayed by default:</text:p>
      <text:p text:style-name="Text_20_body"><draw:frame draw:style-name="media" draw:name="5" text:anchor-type="as-char" draw:z-index="5" svg:width="33.866666666667cm" style:rel-width="100%" svg:height="19.05cm" style:rel-height="scale"><draw:image xlink:href="Pictures/6a700d003513d42811431d3d938f43df.png" xlink:type="simple" xlink:show="embed" xlink:actuate="onLoad"/></draw:frame></text:p>
      <text:h text:style-name="Heading_20_2" text:outline-level="2"><text:bookmark-start text:name="__RefHeading___integration_of_airport_manager_fids_with_sssp_samsung_12"/><text:bookmark-start text:name="integration_of_airport_manager_fids_with_sssp_samsung"/>Integration of Airport Manager FiDS  with SSSP Samsung<text:bookmark-end text:name="__RefHeading___integration_of_airport_manager_fids_with_sssp_samsung_12"/><text:bookmark-end text:name="integration_of_airport_manager_fids_with_sssp_samsung"/></text:h>
      <text:h text:style-name="Heading_20_3" text:outline-level="3"><text:bookmark-start text:name="__RefHeading___samsung_smart_signage_platform_13"/><text:bookmark-start text:name="samsung_smart_signage_platform"/>Samsung Smart Signage Platform<text:bookmark-end text:name="__RefHeading___samsung_smart_signage_platform_13"/><text:bookmark-end text:name="samsung_smart_signage_platform"/></text:h>
      <text:p text:style-name="Text_20_body">The SSSP platform provides all-in-one solution that integrates a media player and PC with display management software.  Equipped with powerful quad-core embedded System-on-Chip (SoC), the 2nd Generation Samsung Smart Signage Platform (SSSP) is much more enhanced with robust functionalities than ever.</text:p>
      <text:p text:style-name="Text_20_body"><draw:frame draw:style-name="media" draw:name="6" text:anchor-type="as-char" draw:z-index="6" svg:width="24.500416666667cm" style:rel-width="100%" svg:height="8.2285416666667cm" style:rel-height="scale"><draw:image xlink:href="Pictures/a51021f3d4b77591cdba9dbbd388d2e0.jpeg" xlink:type="simple" xlink:show="embed" xlink:actuate="onLoad"/></draw:frame><draw:frame draw:style-name="media" draw:name="7" text:anchor-type="as-char" draw:z-index="7" svg:width="6.4558333333333cm" svg:height="6.0589583333333cm"><draw:image xlink:href="Pictures/5622442bfc99d3a9e00324337d9eb695.jpeg" xlink:type="simple" xlink:show="embed" xlink:actuate="onLoad"/></draw:frame></text:p>
      <text:p text:style-name="Text_20_body">An <text:span text:style-name="Strong_20_Emphasis">all-in-one solution</text:span> to offer a new display experience.</text:p>
      <text:p text:style-name="Text_20_body">The “Samsung Smart Signage Platform” (SSSP) display solution is integrated in Samsung monitors, offering the power of a quad-core processor to use our different display solutions.<text:line-break/></text:p>
      <text:p text:style-name="Text_20_body">This new feature eliminates the need for  an  external  PC  while  reducing  the  constraints  of  installation  and maintenance. Using our FIDS, you can create, plan, and deploy your content effortlessly</text:p>
      <text:p text:style-name="Text_20_body">Multiple types of content can be displayed simultaneously and continuously through quad-core processor, and 8GB to 16GB of storage.</text:p>
      <text:p text:style-name="Text_20_body"><draw:frame draw:style-name="media" draw:name="8" text:anchor-type="as-char" draw:z-index="8" svg:width="11.244791666667cm" svg:height="7.1172916666667cm"><draw:image xlink:href="Pictures/450b8decd8404d0ac01eaf3daa38ad5f.png" xlink:type="simple" xlink:show="embed" xlink:actuate="onLoad"/></draw:frame></text:p>
      <text:h text:style-name="Heading_20_3" text:outline-level="3"><text:bookmark-start text:name="__RefHeading___easy_installation_with_a_ready-to-use_solution_14"/><text:bookmark-start text:name="easy_installation_with_a_ready-to-use_solution"/>Easy installation with a ready-to-use solution<text:bookmark-end text:name="__RefHeading___easy_installation_with_a_ready-to-use_solution_14"/><text:bookmark-end text:name="easy_installation_with_a_ready-to-use_solution"/></text:h>
      <text:p text:style-name="Text_20_body">By integrating the media player into our solutions, SSSP technology allows for simple product integration and eliminates the costs of heavy installation. Finally, you no longer need an external PC or display software, which represents a real saving on your management fees and the purchase of the monitor.</text:p>
      <text:p text:style-name="Text_20_body"><draw:frame draw:style-name="media" draw:name="9" text:anchor-type="as-char" draw:z-index="9" svg:width="15.478125cm" svg:height="8.2020833333333cm"><draw:image xlink:href="Pictures/29f5e2145bb05469e28f9204f96c194c.jpeg" xlink:type="simple" xlink:show="embed" xlink:actuate="onLoad"/></draw:frame></text:p>
      <text:p text:style-name="Text_20_body">With SSSP you only need two cables to operate a Samsung monitor: a power cable and an RJ-45 cable.</text:p>
      <text:p text:style-name="Text_20_body">Save money with an all-in-one Edge-Airport FIDS solution</text:p>
      <text:p text:style-name="Text_20_body">Including all the elements necessary to achieve dynamic professional displays, Edge-airport solution  significantly  reduces  costs by  eliminating  the  need for  an external PC and display software.</text:p>
      <text:p text:style-name="Text_20_body"><draw:frame draw:style-name="media" draw:name="10" text:anchor-type="as-char" draw:z-index="10" svg:width="9.128125cm" svg:height="5.2122916666667cm"><draw:image xlink:href="Pictures/a105a5ee42bf57636b777066cb39e604.png" xlink:type="simple" xlink:show="embed" xlink:actuate="onLoad"/></draw:frame></text:p>
      <text:p text:style-name="Text_20_body">Our simple access solution allows airport to save costs for only few people are required to administer the system.</text:p>
      <text:p text:style-name="Text_20_body">Lastly, by opting for all-in-one solution, you also save your energy consumption.</text:p>
      <text:h text:style-name="Heading_20_1" text:outline-level="1"><text:bookmark-start text:name="__RefHeading___supervision_fids_15"/><text:bookmark-start text:name="supervision_fids"/>SuperVision FiDS<text:bookmark-end text:name="__RefHeading___supervision_fids_15"/><text:bookmark-end text:name="supervision_fids"/></text:h>
      <text:p text:style-name="Text_20_body"><draw:frame draw:style-name="media" draw:name="11" text:anchor-type="as-char" draw:z-index="11" svg:width="2.6458333333333cm" svg:height="" svg:rel-height="100%"><draw:image xlink:href="/home/edgeairport/www/wiki/data/media/en/solutions/fidsmenu/presentation_image_11.png" xlink:type="simple" xlink:show="embed" xlink:actuate="onLoad"/></draw:frame></text:p>
      <text:p text:style-name="Text_20_body">SuperVision allows real-time visualization of what is being displayed on screen allowing you to supervise all of the workstations and the display systems.</text:p>
      <text:p text:style-name="Text_20_body">Compatible with Samsung SOC technology and Windows Player</text:p>
      <text:p text:style-name="Text_20_body">The application,can take control of each screen and complete the following operations:</text:p>
      <text:list text:style-name="List_20_1" text:continue-numbering="false">
        <text:list-item>
          <text:p text:style-name="FirstListParagraph_List_20_1_Content"> stop / start;</text:p>
        </text:list-item>
        <text:list-item>
          <text:p text:style-name="List_20_1_Content"> reboot; </text:p>
        </text:list-item>
        <text:list-item>
          <text:p text:style-name="List_20_1_Content"> online indication;</text:p>
        </text:list-item>
        <text:list-item>
          <text:p text:style-name="List_20_1_Content"> visualisation temps réel ;</text:p>
        </text:list-item>
        <text:list-item>
          <text:p text:style-name="List_20_1_Content"> CUP and RAM usage;</text:p>
        </text:list-item>
        <text:list-item>
          <text:p text:style-name="List_20_1_Content"> Programmable switch ON/ OFF times(1) ;</text:p>
        </text:list-item>
        <text:list-item>
          <text:p text:style-name="List_20_1_Content"> remote control function(1) ;</text:p>
        </text:list-item>
        <text:list-item>
          <text:p text:style-name="LastListParagraph_List_20_1_Content"> command line support(2) <text:line-break/></text:p>
        </text:list-item>
      </text:list>
      <text:p text:style-name="Text_20_body">(1) Solely on SOC Samsung technolog. <text:line-break/>
(2) Solely on Windows Player.</text:p>
      <text:h text:style-name="Heading_20_4" text:outline-level="4"><text:bookmark-start text:name="__RefHeading___example_of_supervision_fids_screen_16"/><text:bookmark-start text:name="example_of_supervision_fids_screen"/>Example of supervision FIDS screen<text:bookmark-end text:name="__RefHeading___example_of_supervision_fids_screen_16"/><text:bookmark-end text:name="example_of_supervision_fids_screen"/></text:h>
      <text:p text:style-name="Text_20_body"><draw:frame draw:style-name="media" draw:name="12" text:anchor-type="as-char" draw:z-index="12" svg:width="23.098125cm" style:rel-width="100%" svg:height="16.853958333333cm" style:rel-height="scale"><draw:image xlink:href="Pictures/30adfa679e2f734d4287aae7b76d170d.jpeg" xlink:type="simple" xlink:show="embed" xlink:actuate="onLoad"/></draw:frame></text:p>
      <text:p text:style-name="Text_20_body">SuperVision allows administration of several platforms. It can be used in two modes for Edge-airport solutions:</text:p>
      <text:list text:style-name="List_20_1" text:continue-numbering="false">
        <text:list-item>
          <text:p text:style-name="FirstListParagraph_List_20_1_Content"> supervision of the Cupp-T system (IATA CUPPS platform);</text:p>
        </text:list-item>
        <text:list-item>
          <text:p text:style-name="LastListParagraph_List_20_1_Content"> supervision for FiDS , flight information display system.</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List_20_1_Content" style:display-name="First List 1 Content" style:parent-style-name="List_20_1_Content" style:class="html" style:next-style-name="Text_20_body" style:family="paragraph">
      <style:paragraph-properties fo:margin-top="0.5cm" fo:margin-bottom=""/>
    </style:style>
    <style:style style:name="LastListParagraph_List_20_1_Content" style:display-name="Last List 1 Content" style:parent-style-name="List_20_1_Content" style:class="html" style:next-style-name="Text_20_body" style:family="paragraph">
      <style:paragraph-properties fo:margin-bottom="0.5cm" fo:margin-top=""/>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en:solutions:fidsmenu:presentation</dc:title>
  </office:meta>
</office:document-meta>
</file>