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b9c946cf51487f520aee9b913484c1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solutions:ldcsmenu"/><text:bookmark-start text:name="__RefHeading___l-dcs_-_local_departure_control_system_1"/><text:bookmark-start text:name="l-dcs_-_local_departure_control_system"/>L-DCS - Local Departure Control System<text:bookmark-end text:name="__RefHeading___l-dcs_-_local_departure_control_system_1"/><text:bookmark-end text:name="l-dcs_-_local_departure_control_system"/></text:h>
      <text:p text:style-name="Text_20_body"><draw:frame draw:style-name="media" draw:name="0" text:anchor-type="as-char" draw:z-index="0" svg:width="20.902083333333cm" style:rel-width="100%" svg:height="20.902083333333cm" style:rel-height="scale"><draw:image xlink:href="Pictures/6b9c946cf51487f520aee9b913484c15.png" xlink:type="simple" xlink:show="embed" xlink:actuate="onLoad"/></draw:frame>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ext:p text:style-name="tablealignleft"><text:span text:style-name="Strong_20_Emphasis">Presentation</text:span></text:p>
          </table:table-cell>
          <table:table-cell office:value-type="string" table:style-name="tablecell">
            <text:p text:style-name="tablealignleft"><text:a xlink:type="simple" xlink:href="https://oldwiki.embross-airport-services.com/lib/exe/fetch.php?media=en:solutions:ldcsmenu:eaf-pub-ldcs-201802-002_plaqus.pdf" text:style-name="Internet_20_link" text:visited-style-name="Visited_20_Internet_20_Link">L-DCS Overview</text:a> <text:line-break/><text:a xlink:type="simple" xlink:href="https://oldwiki.embross-airport-services.com/doku.php?id=en:solutions:ldcs1" text:style-name="Internet_20_link" text:visited-style-name="Visited_20_Internet_20_Link">L-DCS - Technical presentation</text:a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0.499cm" fo:text-indent="-0.499cm" fo:margin-left="0.499cm"/>
        </style:list-level-properties>
      </text:list-level-style-number>
      <text:list-level-style-number text:level="2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1cm" fo:text-indent="-0.499cm" fo:margin-left="1cm"/>
        </style:list-level-properties>
      </text:list-level-style-number>
      <text:list-level-style-number text:level="3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499cm" fo:text-indent="-0.499cm" fo:margin-left="1.499cm"/>
        </style:list-level-properties>
      </text:list-level-style-number>
      <text:list-level-style-number text:level="4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2cm" fo:text-indent="-0.499cm" fo:margin-left="2cm"/>
        </style:list-level-properties>
      </text:list-level-style-number>
      <text:list-level-style-number text:level="5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2.499cm" fo:text-indent="-0.499cm" fo:margin-left="2.499cm"/>
        </style:list-level-properties>
      </text:list-level-style-number>
      <text:list-level-style-number text:level="6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cm" fo:text-indent="-0.499cm" fo:margin-left="3cm"/>
        </style:list-level-properties>
      </text:list-level-style-number>
      <text:list-level-style-number text:level="7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.5cm" fo:text-indent="-0.499cm" fo:margin-left="3.5cm"/>
        </style:list-level-properties>
      </text:list-level-style-number>
      <text:list-level-style-number text:level="8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001cm" fo:text-indent="-0.499cm" fo:margin-left="4.001cm"/>
        </style:list-level-properties>
      </text:list-level-style-number>
      <text:list-level-style-number text:level="9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5cm" fo:text-indent="-0.499cm" fo:margin-left="4.5cm"/>
        </style:list-level-properties>
      </text:list-level-style-number>
      <text:list-level-style-number text:level="10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5.001cm" fo:text-indent="-0.499cm" fo:margin-left="5.001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bullet-char="•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5-08-10a "Detritu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en:solutions:ldcsmenu</dc:title>
  </office:meta>
</office:document-meta>
</file>