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d843d38dbf3b8bbe411edc59fc45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rmsmenu"/><text:bookmark-start text:name="__RefHeading___rms_-_resource_management_system_1"/><text:bookmark-start text:name="rms_-_resource_management_system"/>RMS - Resource Management System<text:bookmark-end text:name="__RefHeading___rms_-_resource_management_system_1"/><text:bookmark-end text:name="rms_-_resource_management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c2d843d38dbf3b8bbe411edc59fc45b3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en:solutions:rms" text:style-name="Internet_20_link" text:visited-style-name="Visited_20_Internet_20_Link">RMS Overview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rmsmenu</dc:title>
  </office:meta>
</office:document-meta>
</file>