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894be2a0fbf38edb95f17688db35ba5.png"/>
  <manifest:file-entry manifest:media-type="image/jpeg" manifest:full-path="Pictures/5f06cabc5a5f7a0de9c44257723a9c05.jpeg"/>
  <manifest:file-entry manifest:media-type="image/png" manifest:full-path="Pictures/f08cf2dc3ac06e04aada33ea241b2401.png"/>
  <manifest:file-entry manifest:media-type="image/png" manifest:full-path="Pictures/3fec6d2a9d16aa59ef42a8858f46167f.png"/>
  <manifest:file-entry manifest:media-type="image/png" manifest:full-path="Pictures/aab219b80defe45e295996b1bafa8a47.png"/>
  <manifest:file-entry manifest:media-type="image/png" manifest:full-path="Pictures/5c1781cb26047e0b00693349ee39f685.png"/>
  <manifest:file-entry manifest:media-type="image/png" manifest:full-path="Pictures/1acf1da5b549008eea86cb305eaf9e12.png"/>
  <manifest:file-entry manifest:media-type="image/png" manifest:full-path="Pictures/07b09c18ac6c98adbad442740547d7bc.png"/>
  <manifest:file-entry manifest:media-type="image/png" manifest:full-path="Pictures/6be62d287d11409b37e1b3fd0d03bf9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q:aminvoicing:expcomptventes"/><text:bookmark-start text:name="__RefHeading___aminvoicingprocedure_d_export_comptable_des_ventes_1"/><text:bookmark-start text:name="aminvoicingprocedure_d_export_comptable_des_ventes"/>AMInvoicing : Procédure d'Export Comptable des Ventes<text:bookmark-end text:name="__RefHeading___aminvoicingprocedure_d_export_comptable_des_ventes_1"/><text:bookmark-end text:name="aminvoicingprocedure_d_export_comptable_des_vente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6894be2a0fbf38edb95f17688db35ba5.png" xlink:type="simple" xlink:show="embed" xlink:actuate="onLoad"/></draw:frame></text:p>
      <text:p text:style-name="Text_20_body">Export Comptable des ventes</text:p>
      <text:list text:style-name="List_20_1" text:continue-numbering="false">
        <text:list-item>
          <text:p text:style-name="FirstListParagraph_List_20_1_Content"> Cliquer sur <text:span text:style-name="Source_20_Text">Comptabilité</text:span> dans la barre de menu.</text:p>
        </text:list-item>
        <text:list-item>
          <text:p text:style-name="LastListParagraph_List_20_1_Content"> Cliquer sur <text:span text:style-name="Source_20_Text">Export comptable des ventes</text:span> dans le sous-menu </text:p>
        </text:list-item>
      </text:list>
      <text:p text:style-name="Text_20_body"><draw:frame draw:style-name="media" draw:name="1" text:anchor-type="as-char" draw:z-index="1" svg:width="22.86cm" style:rel-width="100%" svg:height="13.996458333333cm" style:rel-height="scale"><draw:image xlink:href="Pictures/5f06cabc5a5f7a0de9c44257723a9c05.jpe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Le programme d’export se lance.</text:p>
        </text:list-item>
      </text:list>
      <text:p text:style-name="Text_20_body"><draw:frame draw:style-name="media" draw:name="2" text:anchor-type="as-char" draw:z-index="2" svg:width="28.575cm" style:rel-width="100%" svg:height="16.959791666667cm" style:rel-height="scale"><draw:image xlink:href="Pictures/f08cf2dc3ac06e04aada33ea241b2401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Mettre la <text:span text:style-name="Source_20_Text">date</text:span> au dernier jour du mois à exporter.</text:p>
        </text:list-item>
      </text:list>
      <text:p text:style-name="Text_20_body"><draw:frame draw:style-name="media" draw:name="3" text:anchor-type="as-char" draw:z-index="3" svg:width="6.429375cm" svg:height="3.571875cm"><draw:image xlink:href="Pictures/3fec6d2a9d16aa59ef42a8858f46167f.png" xlink:type="simple" xlink:show="embed" xlink:actuate="onLoad"/></draw:frame></text:p>
      <text:list text:style-name="List_20_1" text:continue-numbering="false">
        <text:list-item>
          <text:p text:style-name="FirstListParagraph_List_20_1_Content"> Sélectionner le <text:span text:style-name="Source_20_Text">site</text:span>.</text:p>
        </text:list-item>
        <text:list-item>
          <text:p text:style-name="LastListParagraph_List_20_1_Content"> Pour sélectionner tous les sites, il faut « vider » la case avec la touche DELETE </text:p>
        </text:list-item>
      </text:list>
      <text:p text:style-name="Text_20_body"><draw:frame draw:style-name="media" draw:name="4" text:anchor-type="as-char" draw:z-index="4" svg:width="2.936875cm" svg:height="1.031875cm"><draw:image xlink:href="Pictures/aab219b80defe45e295996b1bafa8a47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Sélectionner un ou plusieurs journaux.</text:p>
        </text:list-item>
      </text:list>
      <text:p text:style-name="Text_20_body"><draw:frame draw:style-name="media" draw:name="5" text:anchor-type="as-char" draw:z-index="5" svg:width="8.651875cm" svg:height="2.8839583333333cm"><draw:image xlink:href="Pictures/5c1781cb26047e0b00693349ee39f685.png" xlink:type="simple" xlink:show="embed" xlink:actuate="onLoad"/></draw:frame></text:p>
      <text:list text:style-name="List_20_1" text:continue-numbering="false">
        <text:list-item>
          <text:p text:style-name="LastListParagraph_FirstListParagraph_List_20_1_Content"> Cliquer sur <text:span text:style-name="Source_20_Text">Afficher le journal F5</text:span> </text:p>
        </text:list-item>
      </text:list>
      <text:p text:style-name="Text_20_body"><draw:frame draw:style-name="media" draw:name="6" text:anchor-type="as-char" draw:z-index="6" svg:width="5.5297916666667cm" svg:height="1.4552083333333cm"><draw:image xlink:href="Pictures/1acf1da5b549008eea86cb305eaf9e12.png" xlink:type="simple" xlink:show="embed" xlink:actuate="onLoad"/></draw:frame></text:p>
      <text:p text:style-name="Text_20_body"><draw:frame draw:style-name="media" draw:name="7" text:anchor-type="as-char" draw:z-index="7" svg:width="2.69875cm" svg:height="0.635cm"><draw:image xlink:href="Pictures/07b09c18ac6c98adbad442740547d7bc.png" xlink:type="simple" xlink:show="embed" xlink:actuate="onLoad"/></draw:frame></text:p>
      <text:list text:style-name="List_20_1" text:continue-numbering="false">
        <text:list-item>
          <text:p text:style-name="FirstListParagraph_List_20_1_Content"> Cliquer sur exportation <text:span text:style-name="Source_20_Text">F8</text:span>.</text:p>
        </text:list-item>
        <text:list-item>
          <text:p text:style-name="List_20_1_Content"> Sélectionner le dossier de destination désiré.</text:p>
        </text:list-item>
        <text:list-item>
          <text:p text:style-name="LastListParagraph_List_20_1_Content"> Cliquer sur <text:span text:style-name="Source_20_Text">Enregistrer</text:span>.</text:p>
        </text:list-item>
      </text:list>
      <text:p text:style-name="Text_20_body"><text:span text:style-name="underline"><text:span text:style-name="Strong_20_Emphasis">ATTENTION</text:span></text:span> : Attendre la fin du traitement </text:p>
      <text:list text:style-name="List_20_1" text:continue-numbering="false">
        <text:list-item>
          <text:p text:style-name="LastListParagraph_FirstListParagraph_List_20_1_Content">  Un message : <text:span text:style-name="Source_20_Text">le fichier xxx.txt s'est bien généré</text:span> s’affiche à la fin du traitement.</text:p>
        </text:list-item>
      </text:list>
      <text:h text:style-name="Heading_20_3" text:outline-level="3"><text:bookmark-start text:name="__RefHeading___exporter_a_nouveau_2"/><text:bookmark-start text:name="exporter_a_nouveau"/>Exporter à nouveau <text:bookmark-end text:name="__RefHeading___exporter_a_nouveau_2"/><text:bookmark-end text:name="exporter_a_nouveau"/></text:h>
      <text:list text:style-name="List_20_1" text:continue-numbering="false">
        <text:list-item>
          <text:p text:style-name="LastListParagraph_FirstListParagraph_List_20_1_Content"> Pour exporter à nouveau un journal il faut cocher la case <text:span text:style-name="Source_20_Text">Afficher les pièces déjà exportées</text:span> </text:p>
        </text:list-item>
      </text:list>
      <text:p text:style-name="Text_20_body"><draw:frame draw:style-name="media" draw:name="8" text:anchor-type="as-char" draw:z-index="8" svg:width="6.1647916666667cm" svg:height="2.9897916666667cm"><draw:image xlink:href="Pictures/6be62d287d11409b37e1b3fd0d03bf92.png" xlink:type="simple" xlink:show="embed" xlink:actuate="onLoad"/></draw:frame></text:p>
      <text:p text:style-name="Text_20_body"><text:span text:style-name="Strong_20_Emphasis">Fin de procédur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List_20_1_Content" style:display-name="First List 1 Content" style:parent-style-name="List_20_1_Content" style:class="html" style:next-style-name="Text_20_body" style:family="paragraph">
      <style:paragraph-properties fo:margin-top="0.5cm" fo:margin-bottom=""/>
    </style:style>
    <style:style style:name="LastListParagraph_List_20_1_Content" style:display-name="Last List 1 Content" style:parent-style-name="List_20_1_Content" style:class="html" style:next-style-name="Text_20_body" style:family="paragraph">
      <style:paragraph-properties fo:margin-bottom="0.5cm" fo:margin-top=""/>
    </style:style>
    <style:style style:name="LastListParagraph_FirstListParagraph_List_20_1_Content" style:display-name="Last First List 1 Content" style:parent-style-name="FirstListParagraph_List_20_1_Content" style:class="html" style:next-style-name="Text_20_body" style:family="paragraph">
      <style:paragraph-properties fo:margin-bottom="0.5cm"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aq:aminvoicing:expcomptventes</dc:title>
  </office:meta>
</office:document-meta>
</file>