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087dae8a1a8aad4ef1f5dc2cbaa1ea.png"/>
  <manifest:file-entry manifest:media-type="image/png" manifest:full-path="Pictures/d39456c4ccd6c254852e13a7fd6d318f.png"/>
  <manifest:file-entry manifest:media-type="image/png" manifest:full-path="Pictures/7b481e8d88baf3cfba131ff74e4d7c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majcompteurs"/><text:bookmark-start text:name="__RefHeading___faq_aminvoicingmettre_a_jour_les_compteurs_1"/><text:bookmark-start text:name="faq_aminvoicingmettre_a_jour_les_compteurs"/>FAQ AMInvoicing : Mettre à jour les compteurs<text:bookmark-end text:name="__RefHeading___faq_aminvoicingmettre_a_jour_les_compteurs_1"/><text:bookmark-end text:name="faq_aminvoicingmettre_a_jour_les_compteurs"/></text:h>
      <text:p text:style-name="Text_20_body">Sur l'interface d'AMInvoicing,</text:p>
      <text:list text:style-name="List_20_1" text:continue-numbering="false">
        <text:list-item>
          <text:p text:style-name="LastListParagraph_FirstListParagraph_List_20_1_Content"> Cliquer sur le menu <text:span text:style-name="Source_20_Text">UTI (Programmes utilitaires)</text:span> ou appuyer sur la touche <text:span text:style-name="Source_20_Text">F1</text:span> du clavier.</text:p>
        </text:list-item>
      </text:list>
      <text:p text:style-name="Text_20_body"><draw:frame draw:style-name="media" draw:name="0" text:anchor-type="as-char" draw:z-index="0" svg:width="15.636875cm" svg:height="8.89cm"><draw:image xlink:href="Pictures/49087dae8a1a8aad4ef1f5dc2cbaa1ea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<text:span text:style-name="Source_20_Text">UTI (Programmes utilitaires)</text:span> s'ouvre.</text:p>
        </text:list-item>
      </text:list>
      <text:p text:style-name="Text_20_body"><draw:frame draw:style-name="media" draw:name="1" text:anchor-type="as-char" draw:z-index="1" svg:width="9.36625cm" svg:height="10.371666666667cm"><draw:image xlink:href="Pictures/d39456c4ccd6c254852e13a7fd6d318f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<text:span text:style-name="Source_20_Text">Mise à jour des compteurs</text:span> ou appuyer sur la touche <text:span text:style-name="Source_20_Text">F1</text:span> du clavier.</text:p>
          <text:list text:style-name="List_20_1">
            <text:list-item>
              <text:p text:style-name="LastListParagraph_List_20_1_Content"> La fenêtre <text:span text:style-name="Source_20_Text">Gestion des compteurs</text:span> s'ouvre.</text:p>
            </text:list-item>
          </text:list>
        </text:list-item>
      </text:list>
      <text:p text:style-name="Text_20_body"><draw:frame draw:style-name="media" draw:name="2" text:anchor-type="as-char" draw:z-index="2" svg:width="18.176875cm" style:rel-width="100%" svg:height="10.95375cm" style:rel-height="scale"><draw:image xlink:href="Pictures/7b481e8d88baf3cfba131ff74e4d7cbe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e compteur à mettre à jour dans la liste des compteurs.</text:p>
        </text:list-item>
        <text:list-item>
          <text:p text:style-name="List_20_1_Content"> Cliquer dans le champ <text:span text:style-name="Source_20_Text">Prochain No</text:span>.</text:p>
        </text:list-item>
        <text:list-item>
          <text:p text:style-name="List_20_1_Content"> Saisir le nouveau numéro.</text:p>
        </text:list-item>
        <text:list-item>
          <text:p text:style-name="LastListParagraph_List_20_1_Content"> Cliquer sur <text:span text:style-name="Source_20_Text">OK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majcompteurs</dc:title>
  </office:meta>
</office:document-meta>
</file>