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94be2a0fbf38edb95f17688db35ba5.png"/>
  <manifest:file-entry manifest:media-type="image/png" manifest:full-path="Pictures/e823b09e68cc5bc1b330f09c46f2fe2d.png"/>
  <manifest:file-entry manifest:media-type="image/png" manifest:full-path="Pictures/9dd52f9294036ad0269d90d462ed8a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aminvoicing:proforma"/><text:bookmark-start text:name="__RefHeading___faq_aminvoicingfaire_une_facture_proforma_1"/><text:bookmark-start text:name="faq_aminvoicingfaire_une_facture_proforma"/>FAQ AMInvoicing : Faire une facture proforma<text:bookmark-end text:name="__RefHeading___faq_aminvoicingfaire_une_facture_proforma_1"/><text:bookmark-end text:name="faq_aminvoicingfaire_une_facture_proforma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894be2a0fbf38edb95f17688db35ba5.png" xlink:type="simple" xlink:show="embed" xlink:actuate="onLoad"/></draw:frame></text:p>
      <text:p text:style-name="Text_20_body">Pour faire une facture proforma sans qu'un mouvement soit associé, veuillez suivre la procédure suivante :</text:p>
      <text:list text:style-name="List_20_1" text:continue-numbering="false">
        <text:list-item>
          <text:p text:style-name="FirstListParagraph_List_20_1_Content"> Cliquer sur <text:span text:style-name="Source_20_Text">Facturation</text:span> dans la barre de menu ;</text:p>
        </text:list-item>
        <text:list-item>
          <text:p text:style-name="LastListParagraph_List_20_1_Content"> Cliquer sur <text:span text:style-name="Source_20_Text">Factures et avoirs</text:span> dans le sous-menu ;</text:p>
        </text:list-item>
      </text:list>
      <text:p text:style-name="Text_20_body"><draw:frame draw:style-name="media" draw:name="1" text:anchor-type="as-char" draw:z-index="1" svg:width="23.415625cm" style:rel-width="100%" svg:height="8.9958333333333cm" style:rel-height="scale"><draw:image xlink:href="Pictures/e823b09e68cc5bc1b330f09c46f2fe2d.png" xlink:type="simple" xlink:show="embed" xlink:actuate="onLoad"/></draw:frame></text:p>
      <text:list text:style-name="List_20_1" text:continue-numbering="false">
        <text:list-item>
          <text:p text:style-name="FirstListParagraph_List_20_1_Content"> La fenêtre <text:span text:style-name="underline">Factures et avoirs aéronautiques</text:span> s'ouvre ;</text:p>
        </text:list-item>
        <text:list-item>
          <text:p text:style-name="LastListParagraph_List_20_1_Content"> Sélectionner <text:span text:style-name="Source_20_Text">Proforma</text:span> dans la liste déroulante située à droite de l'écran ;</text:p>
        </text:list-item>
      </text:list>
      <text:p text:style-name="Text_20_body"><draw:frame draw:style-name="media" draw:name="2" text:anchor-type="as-char" draw:z-index="2" svg:width="24.209375cm" style:rel-width="100%" svg:height="8.4666666666667cm" style:rel-height="scale"><draw:image xlink:href="Pictures/9dd52f9294036ad0269d90d462ed8aa6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Saisir les données de la facture proform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aminvoicing:proforma</dc:title>
  </office:meta>
</office:document-meta>
</file>