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FAQ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faq:aminvoicing:finannee" text:style-name="Internet_20_link" text:visited-style-name="Visited_20_Internet_20_Link">Procédure de fin d'année et d'ouverture d'un nouvel exercice comptable</text:a> <text:line-break/> <text:a xlink:type="simple" xlink:href="https://oldwiki.embross-airport-services.com/doku.php?id=procedures:maj" text:style-name="Internet_20_link" text:visited-style-name="Visited_20_Internet_20_Link">Mise à jour desTarifs Domaniaux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aminvoicing:start</dc:title>
  </office:meta>
</office:document-meta>
</file>