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  <manifest:file-entry manifest:media-type="image/png" manifest:full-path="Pictures/60981061c9a0e82e231768e6b602d9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hr"/><text:bookmark-start text:name="__RefHeading___faq_fidsle_statut_de_vol_estime_ahr_affiche_l_heure_prevue_et_non_l_heure_de_recalage_1"/><text:bookmark-start text:name="faq_fidsle_statut_de_vol_estime_ahr_affiche_l_heure_prevue_et_non_l_heure_de_recalage"/>FAQ FiDS : Le statut de vol "Estimé à :: HR" affiche l'heure prévue et non l'heure de recalage<text:bookmark-end text:name="__RefHeading___faq_fidsle_statut_de_vol_estime_ahr_affiche_l_heure_prevue_et_non_l_heure_de_recalage_1"/><text:bookmark-end text:name="faq_fidsle_statut_de_vol_estime_ahr_affiche_l_heure_prevue_et_non_l_heure_de_recalag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La variable “::HR” (Heure de recalage) est modifiable depuis le programme de <text:span text:style-name="Emphasis">Validation des vols (PAD_VAL)</text:span> en sélectionnant le vol à modifier puis clic droit &gt; <text:span text:style-name="Emphasis">Recalage horaire … Expected Time</text:span> et en modifiant les champs <text:span text:style-name="Emphasis">Recalé à</text:span></text:p>
      <text:p text:style-name="Text_20_body"><draw:frame draw:style-name="media" draw:name="1" text:anchor-type="as-char" draw:z-index="1" svg:width="9.525cm" svg:height="10.424583333333cm"><draw:image xlink:href="Pictures/60981061c9a0e82e231768e6b602d94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hr</dc:title>
  </office:meta>
</office:document-meta>
</file>