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socketwindow"/><text:bookmark-start text:name="__RefHeading___faq_fidsplusieurs_fenetres_d_erreurs_erreur_socket_windows_s_affichent_sur_l_ecran_1"/><text:bookmark-start text:name="faq_fidsplusieurs_fenetres_d_erreurs_erreur_socket_windows_s_affichent_sur_l_ecran"/>FAQ FiDS : Plusieurs fenêtres d'erreurs "Erreur Socket Windows" s'affichent sur l'écran<text:bookmark-end text:name="__RefHeading___faq_fidsplusieurs_fenetres_d_erreurs_erreur_socket_windows_s_affichent_sur_l_ecran_1"/><text:bookmark-end text:name="faq_fidsplusieurs_fenetres_d_erreurs_erreur_socket_windows_s_affichent_sur_l_ecra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Cette erreur a été corrigée avec la dernière version de FIDS et devrait être mis à jour au redémarrage de l'écran.
Si le problème persiste, contactez un administrateur pour recevoir la dernière mise à jour du logici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socketwindow</dc:title>
  </office:meta>
</office:document-meta>
</file>