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9b5129ce1d83a6713092100a4476ff.png"/>
  <manifest:file-entry manifest:media-type="image/png" manifest:full-path="Pictures/4d96b6364309d4347cf01b2d922ffd69.png"/>
  <manifest:file-entry manifest:media-type="image/jpeg" manifest:full-path="Pictures/7ffc021e383575efe5dfd254f24014fd.jpeg"/>
  <manifest:file-entry manifest:media-type="image/jpeg" manifest:full-path="Pictures/ea466bdce4ec299ab409e596c1204ff3.jpeg"/>
  <manifest:file-entry manifest:media-type="image/jpeg" manifest:full-path="Pictures/501d5687115a47fdfc62cd82e1686d56.jpeg"/>
  <manifest:file-entry manifest:media-type="image/jpeg" manifest:full-path="Pictures/10f192f3a6a9c4b5517cac486756ef0c.jpeg"/>
  <manifest:file-entry manifest:media-type="image/jpeg" manifest:full-path="Pictures/b7df62edb2e31d9a78e7ab6424ae3298.jpeg"/>
  <manifest:file-entry manifest:media-type="image/jpeg" manifest:full-path="Pictures/21ffc46dd03522f088fffb0d1aba821b.jpeg"/>
  <manifest:file-entry manifest:media-type="image/jpeg" manifest:full-path="Pictures/2b38fb4a376b7f0e870d05942fbecc44.jpeg"/>
  <manifest:file-entry manifest:media-type="image/jpeg" manifest:full-path="Pictures/ef69fb533b6494b8af65e09af7741643.jpeg"/>
  <manifest:file-entry manifest:media-type="image/jpeg" manifest:full-path="Pictures/e63fdc2b736753640cd2a7915bbe9101.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fonctionsbase"/><text:bookmark-start text:name="__RefHeading___fonctions_de_base_1"/><text:bookmark-start text:name="fonctions_de_base"/>Fonctions de base<text:bookmark-end text:name="__RefHeading___fonctions_de_base_1"/><text:bookmark-end text:name="fonctions_de_base"/></text:h>
      <text:h text:style-name="Heading_20_2" text:outline-level="2"><text:bookmark-start text:name="__RefHeading___regles_de_codification_des_donnees_2"/><text:bookmark-start text:name="regles_de_codification_des_donnees"/>Règles de codification des données<text:bookmark-end text:name="__RefHeading___regles_de_codification_des_donnees_2"/><text:bookmark-end text:name="regles_de_codification_des_donnees"/></text:h>
      <text:h text:style-name="Heading_20_3" text:outline-level="3"><text:bookmark-start text:name="__RefHeading___objectif_3"/><text:bookmark-start text:name="objectif"/>Objectif<text:bookmark-end text:name="__RefHeading___objectif_3"/><text:bookmark-end text:name="objectif"/></text:h>
      <text:p text:style-name="Text_20_body">Airport Manager offre aux différents aéroports une mutualisation des données communes que sont :</text:p>
      <text:list text:style-name="List_20_1" text:continue-numbering="false">
        <text:list-item>
          <text:p text:style-name="FirstListParagraph_List_20_1_Content"> Les pays</text:p>
        </text:list-item>
        <text:list-item>
          <text:p text:style-name="List_20_1_Content"> Les aéroports</text:p>
        </text:list-item>
        <text:list-item>
          <text:p text:style-name="List_20_1_Content"> Les fiches clients</text:p>
        </text:list-item>
        <text:list-item>
          <text:p text:style-name="List_20_1_Content"> Les types d’aéronefs</text:p>
        </text:list-item>
        <text:list-item>
          <text:p text:style-name="LastListParagraph_List_20_1_Content"> Le registre des immatriculations des aéronefs</text:p>
        </text:list-item>
      </text:list>
      <text:p text:style-name="Text_20_body">Il est alors important d’utiliser les mêmes règles de codification.</text:p>
      <text:h text:style-name="Heading_20_3" text:outline-level="3"><text:bookmark-start text:name="__RefHeading___codification_4"/><text:bookmark-start text:name="codification"/>Codification<text:bookmark-end text:name="__RefHeading___codification_4"/><text:bookmark-end text:name="codification"/></text:h>
      <text:h text:style-name="Heading_20_4" text:outline-level="4"><text:bookmark-start text:name="__RefHeading___la_liste_des_pays_5"/><text:bookmark-start text:name="la_liste_des_pays"/>La liste des pays<text:bookmark-end text:name="__RefHeading___la_liste_des_pays_5"/><text:bookmark-end text:name="la_liste_des_pays"/></text:h>
      <text:p text:style-name="Text_20_body">La codification utilisée est celle des bigrammes définis par l’OACI.</text:p>
      <text:p text:style-name="Text_20_body">Quelques exemples de pays Européens :</text:p>
      <table:table table:style-name="Table">
        <table:table-column table:style-name="odt_auto_style_table_column_1_1"/>
        <table:table-column table:style-name="odt_auto_style_table_column_1_2"/>
        <table:table-row>
          <table:table-cell office:value-type="string" table:style-name="tablecell">
            <text:p text:style-name="tablealignleft">LF</text:p>
          </table:table-cell>
          <table:table-cell office:value-type="string" table:style-name="tablecell">
            <text:p text:style-name="tablealignleft">France</text:p>
          </table:table-cell>
        </table:table-row>
        <table:table-row>
          <table:table-cell office:value-type="string" table:style-name="tablecell">
            <text:p text:style-name="tablealignleft">LE</text:p>
          </table:table-cell>
          <table:table-cell office:value-type="string" table:style-name="tablecell">
            <text:p text:style-name="tablealignleft">Espagne</text:p>
          </table:table-cell>
        </table:table-row>
        <table:table-row>
          <table:table-cell office:value-type="string" table:style-name="tablecell">
            <text:p text:style-name="tablealignleft">LI</text:p>
          </table:table-cell>
          <table:table-cell office:value-type="string" table:style-name="tablecell">
            <text:p text:style-name="tablealignleft">Italie</text:p>
          </table:table-cell>
        </table:table-row>
        <table:table-row>
          <table:table-cell office:value-type="string" table:style-name="tablecell">
            <text:p text:style-name="tablealignleft">EB</text:p>
          </table:table-cell>
          <table:table-cell office:value-type="string" table:style-name="tablecell">
            <text:p text:style-name="tablealignleft">Belgique</text:p>
          </table:table-cell>
        </table:table-row>
        <table:table-row>
          <table:table-cell office:value-type="string" table:style-name="tablecell">
            <text:p text:style-name="tablealignleft">ED</text:p>
          </table:table-cell>
          <table:table-cell office:value-type="string" table:style-name="tablecell">
            <text:p text:style-name="tablealignleft">Allemagne</text:p>
          </table:table-cell>
        </table:table-row>
        <table:table-row>
          <table:table-cell office:value-type="string" table:style-name="tablecell">
            <text:p text:style-name="tablealignleft">EG</text:p>
          </table:table-cell>
          <table:table-cell office:value-type="string" table:style-name="tablecell">
            <text:p text:style-name="tablealignleft">Grande-Bretagne</text:p>
          </table:table-cell>
        </table:table-row>
        <table:table-row>
          <table:table-cell office:value-type="string" table:style-name="tablecell">
            <text:p text:style-name="tablealignleft">EH</text:p>
          </table:table-cell>
          <table:table-cell office:value-type="string" table:style-name="tablecell">
            <text:p text:style-name="tablealignleft">Pays-Bas</text:p>
          </table:table-cell>
        </table:table-row>
        <table:table-row>
          <table:table-cell office:value-type="string" table:style-name="tablecell">
            <text:p text:style-name="tablealignleft">EL</text:p>
          </table:table-cell>
          <table:table-cell office:value-type="string" table:style-name="tablecell">
            <text:p text:style-name="tablealignleft">Luxembourg</text:p>
          </table:table-cell>
        </table:table-row>
      </table:table>
      <text:p text:style-name="Text_20_body"><text:line-break/></text:p>
      <text:h text:style-name="Heading_20_4" text:outline-level="4"><text:bookmark-start text:name="__RefHeading___la_liste_des_aeroports_6"/><text:bookmark-start text:name="la_liste_des_aeroports"/>La liste des aéroports<text:bookmark-end text:name="__RefHeading___la_liste_des_aeroports_6"/><text:bookmark-end text:name="la_liste_des_aeroports"/></text:h>
      <text:p text:style-name="Text_20_body">2 codifications OACI et IATA</text:p>
      <text:p text:style-name="Text_20_body">Les aéroports sont identifiés par un code <text:span text:style-name="Strong_20_Emphasis">OACI à 4 caractères</text:span>. Les 2 premiers caractères correspondent au code pays. Les aéroports ayant ou ayant eu une activité commerciale ont un 2ème code à <text:span text:style-name="Strong_20_Emphasis">3 caractères défini par IATA</text:span>.</text:p>
      <text:p text:style-name="Text_20_body">Exemple :</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header">
            <text:p text:style-name="Table_20_Heading"> OACI</text:p>
          </table:table-cell>
          <table:table-cell office:value-type="string" table:style-name="tableheader">
            <text:p text:style-name="Table_20_Heading"> IATA </text:p>
          </table:table-cell>
          <table:table-cell office:value-type="string" table:style-name="tableheader">
            <text:p text:style-name="Table_20_Heading"> Nom </text:p>
          </table:table-cell>
        </table:table-row>
        <table:table-row>
          <table:table-cell office:value-type="string" table:style-name="tablecell">
            <text:p text:style-name="tablealignleft">LFAQ </text:p>
          </table:table-cell>
          <table:table-cell office:value-type="string" table:style-name="tablecell">
            <text:p text:style-name="tablealignleft"> BYF </text:p>
          </table:table-cell>
          <table:table-cell office:value-type="string" table:style-name="tablecell">
            <text:p text:style-name="tablealignleft"> Albert Picardie </text:p>
          </table:table-cell>
        </table:table-row>
        <table:table-row>
          <table:table-cell office:value-type="string" table:style-name="tablecell">
            <text:p text:style-name="tablealignleft">LFBA</text:p>
          </table:table-cell>
          <table:table-cell office:value-type="string" table:style-name="tablecell">
            <text:p text:style-name="tablealignleft"> AGF </text:p>
          </table:table-cell>
          <table:table-cell office:value-type="string" table:style-name="tablecell">
            <text:p text:style-name="tablealignleft"> Agen </text:p>
          </table:table-cell>
        </table:table-row>
        <table:table-row>
          <table:table-cell office:value-type="string" table:style-name="tablecell">
            <text:p text:style-name="tablealignleft">LFBE</text:p>
          </table:table-cell>
          <table:table-cell office:value-type="string" table:style-name="tablecell">
            <text:p text:style-name="tablealignleft"> EGC</text:p>
          </table:table-cell>
          <table:table-cell office:value-type="string" table:style-name="tablecell">
            <text:p text:style-name="tablealignleft"> Bergerac  </text:p>
          </table:table-cell>
        </table:table-row>
        <table:table-row>
          <table:table-cell office:value-type="string" table:style-name="tablecell">
            <text:p text:style-name="tablealignleft">LFMU</text:p>
          </table:table-cell>
          <table:table-cell office:value-type="string" table:style-name="tablecell">
            <text:p text:style-name="tablealignleft"> BZR </text:p>
          </table:table-cell>
          <table:table-cell office:value-type="string" table:style-name="tablecell">
            <text:p text:style-name="tablealignleft"> Béziers </text:p>
          </table:table-cell>
        </table:table-row>
        <table:table-row>
          <table:table-cell office:value-type="string" table:style-name="tablecell">
            <text:p text:style-name="tablealignleft">LFBH </text:p>
          </table:table-cell>
          <table:table-cell office:value-type="string" table:style-name="tablecell">
            <text:p text:style-name="tablealignleft"> LRH </text:p>
          </table:table-cell>
          <table:table-cell office:value-type="string" table:style-name="tablecell">
            <text:p text:style-name="tablealignleft"> La Rochelle </text:p>
          </table:table-cell>
        </table:table-row>
        <table:table-row>
          <table:table-cell office:value-type="string" table:style-name="tablecell">
            <text:p text:style-name="tablealignleft">DIAP</text:p>
          </table:table-cell>
          <table:table-cell office:value-type="string" table:style-name="tablecell">
            <text:p text:style-name="tablealignleft"> ABJ </text:p>
          </table:table-cell>
          <table:table-cell office:value-type="string" table:style-name="tablecell">
            <text:p text:style-name="tablealignleft"> Abidjan </text:p>
          </table:table-cell>
        </table:table-row>
        <table:table-row>
          <table:table-cell office:value-type="string" table:style-name="tablecell">
            <text:p text:style-name="tablealignleft">EBBR</text:p>
          </table:table-cell>
          <table:table-cell office:value-type="string" table:style-name="tablecell">
            <text:p text:style-name="tablealignleft"> BRU </text:p>
          </table:table-cell>
          <table:table-cell office:value-type="string" table:style-name="tablecell">
            <text:p text:style-name="tablealignleft"> Bruxelles </text:p>
          </table:table-cell>
        </table:table-row>
        <table:table-row>
          <table:table-cell office:value-type="string" table:style-name="tablecell">
            <text:p text:style-name="tablealignleft">EGLL </text:p>
          </table:table-cell>
          <table:table-cell office:value-type="string" table:style-name="tablecell">
            <text:p text:style-name="tablealignleft">LHR </text:p>
          </table:table-cell>
          <table:table-cell office:value-type="string" table:style-name="tablecell">
            <text:p text:style-name="tablealignleft"> Londres Heathrow </text:p>
          </table:table-cell>
        </table:table-row>
        <table:table-row>
          <table:table-cell office:value-type="string" table:style-name="tablecell">
            <text:p text:style-name="tablealignleft">EGSS </text:p>
          </table:table-cell>
          <table:table-cell office:value-type="string" table:style-name="tablecell">
            <text:p text:style-name="tablealignleft"> STN </text:p>
          </table:table-cell>
          <table:table-cell office:value-type="string" table:style-name="tablecell">
            <text:p text:style-name="tablealignleft"> Londres Stansted </text:p>
          </table:table-cell>
        </table:table-row>
      </table:table>
      <text:p text:style-name="Text_20_body"><text:line-break/></text:p>
      <text:h text:style-name="Heading_20_4" text:outline-level="4"><text:bookmark-start text:name="__RefHeading___codification_des_fiches_clients_7"/><text:bookmark-start text:name="codification_des_fiches_clients"/>Codification des fiches clients<text:bookmark-end text:name="__RefHeading___codification_des_fiches_clients_7"/><text:bookmark-end text:name="codification_des_fiches_clients"/></text:h>
      <text:p text:style-name="Text_20_body">LA codification des fiches client revêt une importance particulière dans la mesure où les fiches créées par un aéroport peuvent être utilisées par un autre aéroport. Il est important d’utiliser la même règle de codification afin de permettre la mutualisation des informations entre les différents aéroports.</text:p>
      <text:p text:style-name="Text_20_body">Un code client est composé de : </text:p>
      <text:list text:style-name="List_20_1" text:continue-numbering="false">
        <text:list-item>
          <text:p text:style-name="FirstListParagraph_List_20_1_Content"> Un préfixe sur 3 caractères éventuellement</text:p>
        </text:list-item>
        <text:list-item>
          <text:p text:style-name="List_20_1_Content"> 4 caractères indiquant son emplacement OACI ou son identifiant</text:p>
        </text:list-item>
        <text:list-item>
          <text:p text:style-name="LastListParagraph_List_20_1_Content"> Un n° d’ordre allant de 01 à 99 terminera les codes des clients ayant les préfixes ACB, EPI, PVF, PVE.</text:p>
        </text:list-item>
      </text:list>
      <text:p text:style-name="Text_20_body"><draw:frame draw:style-name="media" draw:name="0" text:anchor-type="as-char" draw:z-index="0" svg:width="11.43cm" svg:height="11.086041666667cm"><draw:image xlink:href="Pictures/0d9b5129ce1d83a6713092100a4476ff.png" xlink:type="simple" xlink:show="embed" xlink:actuate="onLoad"/></draw:frame></text:p>
      <text:h text:style-name="Heading_20_4" text:outline-level="4"><text:bookmark-start text:name="__RefHeading___codification_des_compagnies_aeriennes_8"/><text:bookmark-start text:name="codification_des_compagnies_aeriennes"/>Codification des compagnies aériennes<text:bookmark-end text:name="__RefHeading___codification_des_compagnies_aeriennes_8"/><text:bookmark-end text:name="codification_des_compagnies_aeriennes"/></text:h>
      <text:p text:style-name="Text_20_body">Chaque compagnie aérienne est identifiée par 1 code de 3 caractères alphanumériques appelé « trigramme ». Les fiches clients de ces compagnies aériennes seront codifiées avec ce trigramme dont voici quelques exemples : </text:p>
      <table:table table:style-name="Table">
        <table:table-column table:style-name="odt_auto_style_table_column_3_1"/>
        <table:table-column table:style-name="odt_auto_style_table_column_3_2"/>
        <table:table-column table:style-name="odt_auto_style_table_column_3_3"/>
        <table:table-column table:style-name="odt_auto_style_table_column_3_4"/>
        <table:table-row>
          <table:table-cell office:value-type="string" table:style-name="tablecell">
            <text:p text:style-name="tablealignleft"><text:span text:style-name="Strong_20_Emphasis">AFR</text:span></text:p>
          </table:table-cell>
          <table:table-cell office:value-type="string" table:style-name="tablecell">
            <text:p text:style-name="tablealignleft">Air France (AF)</text:p>
          </table:table-cell>
          <table:table-cell office:value-type="string" table:style-name="tablecell">
            <text:p text:style-name="tablealignleft"><text:span text:style-name="Strong_20_Emphasis">BEE</text:span></text:p>
          </table:table-cell>
          <table:table-cell office:value-type="string" table:style-name="tablecell">
            <text:p text:style-name="tablealignleft">FLYBE (BE)</text:p>
          </table:table-cell>
        </table:table-row>
        <table:table-row>
          <table:table-cell office:value-type="string" table:style-name="tablecell">
            <text:p text:style-name="tablealignleft"><text:span text:style-name="Strong_20_Emphasis">ATI</text:span></text:p>
          </table:table-cell>
          <table:table-cell office:value-type="string" table:style-name="tablecell">
            <text:p text:style-name="tablealignleft">Airbus Transport International (ATI)</text:p>
          </table:table-cell>
          <table:table-cell office:value-type="string" table:style-name="tablecell">
            <text:p text:style-name="tablealignleft"><text:span text:style-name="Strong_20_Emphasis">EXS</text:span></text:p>
          </table:table-cell>
          <table:table-cell office:value-type="string" table:style-name="tablecell">
            <text:p text:style-name="tablealignleft">JET2 (LS)</text:p>
          </table:table-cell>
        </table:table-row>
        <table:table-row>
          <table:table-cell office:value-type="string" table:style-name="tablecell">
            <text:p text:style-name="tablealignleft"><text:span text:style-name="Strong_20_Emphasis">AUR</text:span></text:p>
          </table:table-cell>
          <table:table-cell office:value-type="string" table:style-name="tablecell">
            <text:p text:style-name="tablealignleft">AURIGNY (AUR)</text:p>
          </table:table-cell>
          <table:table-cell office:value-type="string" table:style-name="tablecell">
            <text:p text:style-name="tablealignleft"><text:span text:style-name="Strong_20_Emphasis">EZY</text:span></text:p>
          </table:table-cell>
          <table:table-cell office:value-type="string" table:style-name="tablecell">
            <text:p text:style-name="tablealignleft">EASYJET (EZY)</text:p>
          </table:table-cell>
        </table:table-row>
        <table:table-row>
          <table:table-cell office:value-type="string" table:style-name="tablecell">
            <text:p text:style-name="tablealignleft"><text:span text:style-name="Strong_20_Emphasis">CIM</text:span></text:p>
          </table:table-cell>
          <table:table-cell office:value-type="string" table:style-name="tablecell">
            <text:p text:style-name="tablealignleft">CIMBER AIR (QI)</text:p>
          </table:table-cell>
          <table:table-cell office:value-type="string" table:style-name="tablecell">
            <text:p text:style-name="tablealignleft"><text:span text:style-name="Strong_20_Emphasis">RLA </text:span></text:p>
          </table:table-cell>
          <table:table-cell office:value-type="string" table:style-name="tablecell">
            <text:p text:style-name="tablealignleft">AIRLINAIR (A5)</text:p>
          </table:table-cell>
        </table:table-row>
        <table:table-row>
          <table:table-cell office:value-type="string" table:style-name="tablecell">
            <text:p text:style-name="tablealignleft"><text:span text:style-name="Strong_20_Emphasis">BZH</text:span></text:p>
          </table:table-cell>
          <table:table-cell office:value-type="string" table:style-name="tablecell">
            <text:p text:style-name="tablealignleft">BRITAIR (AF)</text:p>
          </table:table-cell>
          <table:table-cell office:value-type="string" table:style-name="tablecell">
            <text:p text:style-name="tablealignleft"><text:span text:style-name="Strong_20_Emphasis">RYR</text:span></text:p>
          </table:table-cell>
          <table:table-cell office:value-type="string" table:style-name="tablecell">
            <text:p text:style-name="tablealignleft">RYANAIR (FR)</text:p>
          </table:table-cell>
        </table:table-row>
      </table:table>
      <text:h text:style-name="Heading_20_4" text:outline-level="4"><text:bookmark-start text:name="__RefHeading___codification_des_militaires_9"/><text:bookmark-start text:name="codification_des_militaires"/>Codification des militaires<text:bookmark-end text:name="__RefHeading___codification_des_militaires_9"/><text:bookmark-end text:name="codification_des_militaires"/></text:h>
      <text:p text:style-name="Text_20_body">Les militaires sont répartis dans 5 corps d’armée qui sont identifiés à l’aide de l’un des trigrammes suivants : </text:p>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Strong_20_Emphasis">FAF</text:span></text:p>
          </table:table-cell>
          <table:table-cell office:value-type="string" table:style-name="tablecell">
            <text:p text:style-name="tablealignleft">Forces Aériennes Françaises</text:p>
          </table:table-cell>
        </table:table-row>
        <table:table-row>
          <table:table-cell office:value-type="string" table:style-name="tablecell">
            <text:p text:style-name="tablealignleft"><text:span text:style-name="Strong_20_Emphasis">FNY</text:span></text:p>
          </table:table-cell>
          <table:table-cell office:value-type="string" table:style-name="tablecell">
            <text:p text:style-name="tablealignleft">Aéronavale</text:p>
          </table:table-cell>
        </table:table-row>
        <table:table-row>
          <table:table-cell office:value-type="string" table:style-name="tablecell">
            <text:p text:style-name="tablealignleft"><text:span text:style-name="Strong_20_Emphasis">FMY</text:span></text:p>
          </table:table-cell>
          <table:table-cell office:value-type="string" table:style-name="tablecell">
            <text:p text:style-name="tablealignleft">Aviation Légère de l’Armée de Terre</text:p>
          </table:table-cell>
        </table:table-row>
        <table:table-row>
          <table:table-cell office:value-type="string" table:style-name="tablecell">
            <text:p text:style-name="tablealignleft"><text:span text:style-name="Strong_20_Emphasis">CEV</text:span></text:p>
          </table:table-cell>
          <table:table-cell office:value-type="string" table:style-name="tablecell">
            <text:p text:style-name="tablealignleft">Centre d’Essai en Vol</text:p>
          </table:table-cell>
        </table:table-row>
        <table:table-row>
          <table:table-cell office:value-type="string" table:style-name="tablecell">
            <text:p text:style-name="tablealignleft"><text:span text:style-name="Strong_20_Emphasis">FGN ou GEN</text:span></text:p>
          </table:table-cell>
          <table:table-cell office:value-type="string" table:style-name="tablecell">
            <text:p text:style-name="tablealignleft">Gendarmerie Nationale</text:p>
          </table:table-cell>
        </table:table-row>
        <table:table-row>
          <table:table-cell office:value-type="string" table:style-name="tablecell">
            <text:p text:style-name="tablealignleft"><text:span text:style-name="Strong_20_Emphasis">MIF</text:span></text:p>
          </table:table-cell>
          <table:table-cell office:value-type="string" table:style-name="tablecell">
            <text:p text:style-name="tablealignleft">Commandant de la Nième Région  Adresse de facturation des redevances des militaires</text:p>
          </table:table-cell>
        </table:table-row>
      </table:table>
      <text:h text:style-name="Heading_20_4" text:outline-level="4"><text:bookmark-start text:name="__RefHeading___immatriculation_des_aeronefs_militaires_10"/><text:bookmark-start text:name="immatriculation_des_aeronefs_militaires"/>Immatriculation des aéronefs militaires<text:bookmark-end text:name="__RefHeading___immatriculation_des_aeronefs_militaires_10"/><text:bookmark-end text:name="immatriculation_des_aeronefs_militaires"/></text:h>
      <text:p text:style-name="Text_20_body">En règle générale, les aéronefs militaires ne communiquent pas ou n’ont pas d’immatriculation. Ils utilisent uniquement des indicatifs de vol comme par exemple : MUSTANG24.</text:p>
      <text:p text:style-name="Text_20_body">Nous déconseillons d’utiliser cet indicatif de vol car il peut très bien venir un jour avec un C160 sous l’indicatif MUSTANG24 et revenir 2 semaines plus tard avec le même indicatif MUSTANG24 mais cette fois-ci avec un C130.</text:p>
      <text:p text:style-name="Text_20_body">Aussi, nous conseillons de créer l’immatriculation des aéronefs en utilisant la méthode suivante :</text:p>
      <text:p text:style-name="Text_20_body">IMMAT =  XXXYYYY</text:p>
      <text:p text:style-name="Text_20_body">Où XXX = Corps d’armée  (FAF, FMY, FNY, CEV, GEN ou FGE ) ;</text:p>
      <text:p text:style-name="Text_20_body">Et  YYY = Type d’aéronef code OACI.</text:p>
      <text:p text:style-name="Text_20_body">Exemple pour un AS55 des Forces Aériennes Françaises : IMMAT <text:span text:style-name="Strong_20_Emphasis">=</text:span><text:span text:style-name="Strong_20_Emphasis"> </text:span><text:span text:style-name="Strong_20_Emphasis">F</text:span><text:span text:style-name="Strong_20_Emphasis">A</text:span><text:span text:style-name="Strong_20_Emphasis">F</text:span><text:span text:style-name="Strong_20_Emphasis">A</text:span><text:span text:style-name="Strong_20_Emphasis">S</text:span><text:span text:style-name="Strong_20_Emphasis">55</text:span></text:p>
      <text:p text:style-name="Text_20_body">Un C160 de l’Armée de Terre ou ALAT (FMY) : IMMAT = <text:span text:style-name="Strong_20_Emphasis">F</text:span><text:span text:style-name="Strong_20_Emphasis">M</text:span><text:span text:style-name="Strong_20_Emphasis">Y</text:span><text:span text:style-name="Strong_20_Emphasis">C160</text:span></text:p>
      <text:h text:style-name="Heading_20_4" text:outline-level="4"><text:bookmark-start text:name="__RefHeading___facturation_des_militaires_11"/><text:bookmark-start text:name="facturation_des_militaires"/>Facturation des militaires<text:bookmark-end text:name="__RefHeading___facturation_des_militaires_11"/><text:bookmark-end text:name="facturation_des_militaires"/></text:h>
      <text:p text:style-name="Text_20_body">La facturation des militaires repose sur une procédure spécifique qui est la suivante :</text:p>
      <text:p text:style-name="Text_20_body">1.   Impression des « modèles A » qui sont des relevés de mouvements aériens d’aéronefs militaires. Il y a un relevé « modèle A » par corps d’armée.</text:p>
      <text:p text:style-name="Text_20_body">2.   Calcul et impression des « modèles B » qui mentionnent les prix des différentes redevances de ces mouvements militaires. Il y a aussi un relevé par corps d’armée.</text:p>
      <text:p text:style-name="Text_20_body">3.   Calcul et impression d’un seul « modèle C » qui est la facture adressée au Comandant de Région. Cette facture regroupe les « modèles B » de tous les corps d’armée.</text:p>
      <text:p text:style-name="Text_20_body">La facture (modèle C) est envoyée à une seule adresse dont la fiche client est codifiée « MIF ».</text:p>
      <text:h text:style-name="Heading_20_4" text:outline-level="4"><text:bookmark-start text:name="__RefHeading___codification_des_clients_divers_12"/><text:bookmark-start text:name="codification_des_clients_divers"/>Codification des clients divers<text:bookmark-end text:name="__RefHeading___codification_des_clients_divers_12"/><text:bookmark-end text:name="codification_des_clients_divers"/></text:h>
      <text:p text:style-name="Text_20_body">Lors de la facturation au comptant, les agents en charge de cette opération n’ont pas toujours les moyens ou le droit de créer des nouveaux clients. Ils peuvent alors utiliser l’un des 4 codes clients suivants :</text:p>
      <table:table table:style-name="Table">
        <table:table-column table:style-name="odt_auto_style_table_column_5_1"/>
        <table:table-column table:style-name="odt_auto_style_table_column_5_2"/>
        <table:table-row>
          <table:table-cell office:value-type="string" table:style-name="tablecell">
            <text:p text:style-name="tablealignleft"><text:span text:style-name="Strong_20_Emphasis">ACB</text:span></text:p>
          </table:table-cell>
          <table:table-cell office:value-type="string" table:style-name="tablecell">
            <text:p text:style-name="tablealignleft">Divers aéroclubs</text:p>
          </table:table-cell>
        </table:table-row>
        <table:table-row>
          <table:table-cell office:value-type="string" table:style-name="tablecell">
            <text:p text:style-name="tablealignleft"><text:span text:style-name="Strong_20_Emphasis">PVF</text:span></text:p>
          </table:table-cell>
          <table:table-cell office:value-type="string" table:style-name="tablecell">
            <text:p text:style-name="tablealignleft">Divers Privés Français</text:p>
          </table:table-cell>
        </table:table-row>
        <table:table-row>
          <table:table-cell office:value-type="string" table:style-name="tablecell">
            <text:p text:style-name="tablealignleft"><text:span text:style-name="Strong_20_Emphasis">PVE</text:span></text:p>
          </table:table-cell>
          <table:table-cell office:value-type="string" table:style-name="tablecell">
            <text:p text:style-name="tablealignleft">Divers Privés Etrangers</text:p>
          </table:table-cell>
        </table:table-row>
        <table:table-row>
          <table:table-cell office:value-type="string" table:style-name="tablecell">
            <text:p text:style-name="tablealignleft"><text:span text:style-name="Strong_20_Emphasis">CMX</text:span></text:p>
          </table:table-cell>
          <table:table-cell office:value-type="string" table:style-name="tablecell">
            <text:p text:style-name="tablealignleft">Divers Commerciaux</text:p>
          </table:table-cell>
        </table:table-row>
        <table:table-row>
          <table:table-cell office:value-type="string" table:style-name="tablecell">
            <text:p text:style-name="tablealignleft"><text:span text:style-name="Strong_20_Emphasis">EXO</text:span></text:p>
          </table:table-cell>
          <table:table-cell office:value-type="string" table:style-name="tablecell">
            <text:p text:style-name="tablealignleft">Divers Clients Exonérés de TVA</text:p>
          </table:table-cell>
        </table:table-row>
      </table:table>
      <text:h text:style-name="Heading_20_4" text:outline-level="4"><text:bookmark-start text:name="__RefHeading___codification_de_certains_clients_13"/><text:bookmark-start text:name="codification_de_certains_clients"/>Codification de certains clients<text:bookmark-end text:name="__RefHeading___codification_de_certains_clients_13"/><text:bookmark-end text:name="codification_de_certains_clients"/></text:h>
      <table:table table:style-name="Table">
        <table:table-column table:style-name="odt_auto_style_table_column_6_1"/>
        <table:table-column table:style-name="odt_auto_style_table_column_6_2"/>
        <table:table-column table:style-name="odt_auto_style_table_column_6_3"/>
        <table:table-column table:style-name="odt_auto_style_table_column_6_4"/>
        <table:table-row>
          <table:table-cell office:value-type="string" table:style-name="tablecell">
            <text:p text:style-name="tablealignleft"><text:span text:style-name="Strong_20_Emphasis">SAMU89</text:span></text:p>
          </table:table-cell>
          <table:table-cell office:value-type="string" table:style-name="tablecell">
            <text:p text:style-name="tablealignleft">SAMU 89</text:p>
          </table:table-cell>
          <table:table-cell office:value-type="string" table:style-name="tablecell">
            <text:p text:style-name="tablealignleft"><text:span text:style-name="Strong_20_Emphasis">FDO56</text:span></text:p>
          </table:table-cell>
          <table:table-cell office:value-type="string" table:style-name="tablecell">
            <text:p text:style-name="tablealignleft">Douanes Nantes</text:p>
          </table:table-cell>
        </table:table-row>
        <table:table-row>
          <table:table-cell office:value-type="string" table:style-name="tablecell">
            <text:p text:style-name="tablealignleft"><text:span text:style-name="Strong_20_Emphasis">SAMU34</text:span></text:p>
          </table:table-cell>
          <table:table-cell office:value-type="string" table:style-name="tablecell">
            <text:p text:style-name="tablealignleft">SAMU 34</text:p>
          </table:table-cell>
          <table:table-cell office:value-type="string" table:style-name="tablecell">
            <text:p text:style-name="tablealignleft"><text:span text:style-name="Strong_20_Emphasis">FDO33</text:span></text:p>
          </table:table-cell>
          <table:table-cell office:value-type="string" table:style-name="tablecell">
            <text:p text:style-name="tablealignleft">Douanes Bordeaux</text:p>
          </table:table-cell>
        </table:table-row>
        <table:table-row>
          <table:table-cell office:value-type="string" table:style-name="tablecell">
            <text:p text:style-name="tablealignleft"><text:span text:style-name="Strong_20_Emphasis">FDO75</text:span></text:p>
          </table:table-cell>
          <table:table-cell office:value-type="string" table:style-name="tablecell">
            <text:p text:style-name="tablealignleft">Douanes Montreuil</text:p>
          </table:table-cell>
          <table:table-cell office:value-type="string" table:style-name="tablecell">
            <text:p text:style-name="tablealignleft"><text:span text:style-name="Strong_20_Emphasis">FDO83</text:span></text:p>
          </table:table-cell>
          <table:table-cell office:value-type="string" table:style-name="tablecell">
            <text:p text:style-name="tablealignleft">Douanes Marseille</text:p>
          </table:table-cell>
        </table:table-row>
        <table:table-row>
          <table:table-cell office:value-type="string" table:style-name="tablecell">
            <text:p text:style-name="tablealignleft"><text:span text:style-name="Strong_20_Emphasis">FDO76</text:span></text:p>
          </table:table-cell>
          <table:table-cell office:value-type="string" table:style-name="tablecell">
            <text:p text:style-name="tablealignleft">Douanes Rouen</text:p>
          </table:table-cell>
          <table:table-cell office:value-type="string" table:style-name="tablecell">
            <text:p text:style-name="tablealignleft"><text:span text:style-name="Strong_20_Emphasis">SEFA</text:span></text:p>
          </table:table-cell>
          <table:table-cell office:value-type="string" table:style-name="tablecell">
            <text:p text:style-name="tablealignleft">SEFA</text:p>
          </table:table-cell>
        </table:table-row>
        <table:table-row>
          <table:table-cell office:value-type="string" table:style-name="tablecell">
            <text:p text:style-name="tablealignleft"><text:span text:style-name="Strong_20_Emphasis">FDO93</text:span></text:p>
          </table:table-cell>
          <table:table-cell office:value-type="string" table:style-name="tablecell">
            <text:p text:style-name="tablealignleft">Douanes Dugny</text:p>
          </table:table-cell>
          <table:table-cell office:value-type="string" table:style-name="tablecell">
            <text:p text:style-name="tablealignleft"><text:span text:style-name="Strong_20_Emphasis">DGAC</text:span></text:p>
          </table:table-cell>
          <table:table-cell office:value-type="string" table:style-name="tablecell">
            <text:p text:style-name="tablealignleft">DGAC</text:p>
          </table:table-cell>
        </table:table-row>
      </table:table>
      <text:h text:style-name="Heading_20_4" text:outline-level="4"><text:bookmark-start text:name="__RefHeading___les_types_d_aeronefs_14"/><text:bookmark-start text:name="les_types_d_aeronefs"/>Les types d’aéronefs<text:bookmark-end text:name="__RefHeading___les_types_d_aeronefs_14"/><text:bookmark-end text:name="les_types_d_aeronefs"/></text:h>
      <text:p text:style-name="Text_20_body">Les types d’aéronef sont identifiés par un code OACI composé de 3 à 4 caractères alphanumériques. La liste fournie avec Airport Manager contient plus de 1700 types codifiés.</text:p>
      <text:h text:style-name="Heading_20_5" text:outline-level="5"><text:bookmark-start text:name="__RefHeading___quelques_codes_oaci_frequemment_utilises_en_aviation_legere_15"/><text:bookmark-start text:name="quelques_codes_oaci_frequemment_utilises_en_aviation_legere"/>Quelques codes OACI fréquemment utilisés en aviation légère :<text:bookmark-end text:name="__RefHeading___quelques_codes_oaci_frequemment_utilises_en_aviation_legere_15"/><text:bookmark-end text:name="quelques_codes_oaci_frequemment_utilises_en_aviation_legere"/></text:h>
      <table:table table:style-name="Table">
        <table:table-column table:style-name="odt_auto_style_table_column_7_1"/>
        <table:table-column table:style-name="odt_auto_style_table_column_7_2"/>
        <table:table-column table:style-name="odt_auto_style_table_column_7_3"/>
        <table:table-column table:style-name="odt_auto_style_table_column_7_4"/>
        <table:table-row>
          <table:table-cell office:value-type="string" table:style-name="tablecell">
            <text:p text:style-name="tablealignleft"><text:span text:style-name="Strong_20_Emphasis">J3</text:span></text:p>
          </table:table-cell>
          <table:table-cell office:value-type="string" table:style-name="tablecell">
            <text:p text:style-name="tablealignleft">PIPER J3</text:p>
          </table:table-cell>
          <table:table-cell office:value-type="string" table:style-name="tablecell">
            <text:p text:style-name="tablealignleft"><text:span text:style-name="Strong_20_Emphasis">C172</text:span></text:p>
          </table:table-cell>
          <table:table-cell office:value-type="string" table:style-name="tablecell">
            <text:p text:style-name="tablealignleft">CESNA 172</text:p>
          </table:table-cell>
        </table:table-row>
        <table:table-row>
          <table:table-cell office:value-type="string" table:style-name="tablecell">
            <text:p text:style-name="tablealignleft"><text:span text:style-name="Strong_20_Emphasis">P28A</text:span></text:p>
          </table:table-cell>
          <table:table-cell office:value-type="string" table:style-name="tablecell">
            <text:p text:style-name="tablealignleft">PIPER PA28 A</text:p>
          </table:table-cell>
          <table:table-cell office:value-type="string" table:style-name="tablecell">
            <text:p text:style-name="tablealignleft"><text:span text:style-name="Strong_20_Emphasis">C182</text:span></text:p>
          </table:table-cell>
          <table:table-cell office:value-type="string" table:style-name="tablecell">
            <text:p text:style-name="tablealignleft">CESNA 182</text:p>
          </table:table-cell>
        </table:table-row>
        <table:table-row>
          <table:table-cell office:value-type="string" table:style-name="tablecell">
            <text:p text:style-name="tablealignleft"><text:span text:style-name="Strong_20_Emphasis">PA23</text:span></text:p>
          </table:table-cell>
          <table:table-cell office:value-type="string" table:style-name="tablecell">
            <text:p text:style-name="tablealignleft">PIPER PA23 BIMOTEUR</text:p>
          </table:table-cell>
          <table:table-cell office:value-type="string" table:style-name="tablecell">
            <text:p text:style-name="tablealignleft"><text:span text:style-name="Strong_20_Emphasis">DR40</text:span></text:p>
          </table:table-cell>
          <table:table-cell office:value-type="string" table:style-name="tablecell">
            <text:p text:style-name="tablealignleft">ROBIN DR 400</text:p>
          </table:table-cell>
        </table:table-row>
        <table:table-row>
          <table:table-cell office:value-type="string" table:style-name="tablecell">
            <text:p text:style-name="tablealignleft"><text:span text:style-name="Strong_20_Emphasis">BE36</text:span></text:p>
          </table:table-cell>
          <table:table-cell office:value-type="string" table:style-name="tablecell">
            <text:p text:style-name="tablealignleft">BEECH 36 BONANZA</text:p>
          </table:table-cell>
          <table:table-cell office:value-type="string" table:style-name="tablecell">
            <text:p text:style-name="tablealignleft"><text:span text:style-name="Strong_20_Emphasis">RALL</text:span></text:p>
          </table:table-cell>
          <table:table-cell office:value-type="string" table:style-name="tablecell">
            <text:p text:style-name="tablealignleft">RALLYE (tous modèles)</text:p>
          </table:table-cell>
        </table:table-row>
        <table:table-row>
          <table:table-cell office:value-type="string" table:style-name="tablecell">
            <text:p text:style-name="tablealignleft"><text:span text:style-name="Strong_20_Emphasis">BE55</text:span></text:p>
          </table:table-cell>
          <table:table-cell office:value-type="string" table:style-name="tablecell">
            <text:p text:style-name="tablealignleft">BARON BEECH 55 MONOMOTEUR</text:p>
          </table:table-cell>
          <table:table-cell office:value-type="string" table:style-name="tablecell">
            <text:p text:style-name="tablealignleft"><text:span text:style-name="Strong_20_Emphasis">TAMP</text:span></text:p>
          </table:table-cell>
          <table:table-cell office:value-type="string" table:style-name="tablecell">
            <text:p text:style-name="tablealignleft">TB9 SOCATA TAMPICO</text:p>
          </table:table-cell>
        </table:table-row>
        <table:table-row>
          <table:table-cell office:value-type="string" table:style-name="tablecell">
            <text:p text:style-name="tablealignleft"><text:span text:style-name="Strong_20_Emphasis">BE58</text:span></text:p>
          </table:table-cell>
          <table:table-cell office:value-type="string" table:style-name="tablecell">
            <text:p text:style-name="tablealignleft">BARON BEECH 58 BIMOTEUR</text:p>
          </table:table-cell>
          <table:table-cell office:value-type="string" table:style-name="tablecell">
            <text:p text:style-name="tablealignleft"><text:span text:style-name="Strong_20_Emphasis">TOBA</text:span></text:p>
          </table:table-cell>
          <table:table-cell office:value-type="string" table:style-name="tablecell">
            <text:p text:style-name="tablealignleft">TB10 SOCATA TOBAGO</text:p>
          </table:table-cell>
        </table:table-row>
        <table:table-row>
          <table:table-cell office:value-type="string" table:style-name="tablecell">
            <text:p text:style-name="tablealignleft"><text:span text:style-name="Strong_20_Emphasis">BE90</text:span></text:p>
          </table:table-cell>
          <table:table-cell office:value-type="string" table:style-name="tablecell">
            <text:p text:style-name="tablealignleft">BEECH 90 BITURBINE 9 SIEGES</text:p>
          </table:table-cell>
          <table:table-cell office:value-type="string" table:style-name="tablecell">
            <text:p text:style-name="tablealignleft"><text:span text:style-name="Strong_20_Emphasis">TRIN</text:span></text:p>
          </table:table-cell>
          <table:table-cell office:value-type="string" table:style-name="tablecell">
            <text:p text:style-name="tablealignleft">TB20/TB30 SOCATA TRINIDAD</text:p>
          </table:table-cell>
        </table:table-row>
        <table:table-row>
          <table:table-cell office:value-type="string" table:style-name="tablecell">
            <text:p text:style-name="tablealignleft"><text:span text:style-name="Strong_20_Emphasis">C152</text:span></text:p>
          </table:table-cell>
          <table:table-cell office:value-type="string" table:style-name="tablecell">
            <text:p text:style-name="tablealignleft">CESNA 152</text:p>
          </table:table-cell>
          <table:table-cell office:value-type="string" table:style-name="tablecell"/>
          <table:table-cell office:value-type="string" table:style-name="tablecell"/>
        </table:table-row>
      </table:table>
      <text:h text:style-name="Heading_20_5" text:outline-level="5"><text:bookmark-start text:name="__RefHeading___ulm_planeurs_16"/><text:bookmark-start text:name="ulm_planeurs"/>ULM &amp; Planeurs<text:bookmark-end text:name="__RefHeading___ulm_planeurs_16"/><text:bookmark-end text:name="ulm_planeurs"/></text:h>
      <table:table table:style-name="Table">
        <table:table-column table:style-name="odt_auto_style_table_column_8_1"/>
        <table:table-column table:style-name="odt_auto_style_table_column_8_2"/>
        <table:table-row>
          <table:table-cell office:value-type="string" table:style-name="tablecell">
            <text:p text:style-name="tablealignleft">ULM</text:p>
          </table:table-cell>
          <table:table-cell office:value-type="string" table:style-name="tablecell">
            <text:p text:style-name="tablealignleft">ULM (MTOW ⇐450 kg)</text:p>
          </table:table-cell>
        </table:table-row>
        <table:table-row>
          <table:table-cell office:value-type="string" table:style-name="tablecell">
            <text:p text:style-name="tablealignleft">PLANEUR</text:p>
          </table:table-cell>
          <table:table-cell office:value-type="string" table:style-name="tablecell">
            <text:p text:style-name="tablealignleft">PLANEURS (tous types mono et biplaces)</text:p>
          </table:table-cell>
        </table:table-row>
      </table:table>
      <text:h text:style-name="Heading_20_5" text:outline-level="5"><text:bookmark-start text:name="__RefHeading___quelques_avions_anciens_17"/><text:bookmark-start text:name="quelques_avions_anciens"/>Quelques avions anciens<text:bookmark-end text:name="__RefHeading___quelques_avions_anciens_17"/><text:bookmark-end text:name="quelques_avions_anciens"/></text:h>
      <table:table table:style-name="Table">
        <table:table-column table:style-name="odt_auto_style_table_column_9_1"/>
        <table:table-column table:style-name="odt_auto_style_table_column_9_2"/>
        <table:table-column table:style-name="odt_auto_style_table_column_9_3"/>
        <table:table-column table:style-name="odt_auto_style_table_column_9_4"/>
        <table:table-row>
          <table:table-cell office:value-type="string" table:style-name="tablecell">
            <text:p text:style-name="tablealignleft">F156</text:p>
          </table:table-cell>
          <table:table-cell office:value-type="string" table:style-name="tablecell">
            <text:p text:style-name="tablealignleft">STORCH</text:p>
          </table:table-cell>
          <table:table-cell office:value-type="string" table:style-name="tablecell">
            <text:p text:style-name="tablealignleft">N110</text:p>
          </table:table-cell>
          <table:table-cell office:value-type="string" table:style-name="tablecell">
            <text:p text:style-name="tablealignleft">NORD 1101, 1102 NORALPHA, RAMIER</text:p>
          </table:table-cell>
        </table:table-row>
        <table:table-row>
          <table:table-cell office:value-type="string" table:style-name="tablecell">
            <text:p text:style-name="tablealignleft">FLAM</text:p>
          </table:table-cell>
          <table:table-cell office:value-type="string" table:style-name="tablecell">
            <text:p text:style-name="tablealignleft">DASSAULT 311/312 FLAMANT</text:p>
          </table:table-cell>
          <table:table-cell office:value-type="string" table:style-name="tablecell">
            <text:p text:style-name="tablealignleft">FOUG</text:p>
          </table:table-cell>
          <table:table-cell office:value-type="string" table:style-name="tablecell">
            <text:p text:style-name="tablealignleft">FOUGA MAGISTER</text:p>
          </table:table-cell>
        </table:table-row>
      </table:table>
      <text:h text:style-name="Heading_20_5" text:outline-level="5"><text:bookmark-start text:name="__RefHeading___aeronefs_militaires_18"/><text:bookmark-start text:name="aeronefs_militaires"/>Aéronefs militaires<text:bookmark-end text:name="__RefHeading___aeronefs_militaires_18"/><text:bookmark-end text:name="aeronefs_militaires"/></text:h>
      <table:table table:style-name="Table">
        <table:table-column table:style-name="odt_auto_style_table_column_10_1"/>
        <table:table-column table:style-name="odt_auto_style_table_column_10_2"/>
        <table:table-column table:style-name="odt_auto_style_table_column_10_3"/>
        <table:table-column table:style-name="odt_auto_style_table_column_10_4"/>
        <table:table-row>
          <table:table-cell office:value-type="string" table:style-name="tablecell">
            <text:p text:style-name="tablealignleft">MIR2</text:p>
          </table:table-cell>
          <table:table-cell office:value-type="string" table:style-name="tablecell">
            <text:p text:style-name="tablealignleft">MIRAGE 2000</text:p>
          </table:table-cell>
          <table:table-cell office:value-type="string" table:style-name="tablecell">
            <text:p text:style-name="tablealignleft">E121</text:p>
          </table:table-cell>
          <table:table-cell office:value-type="string" table:style-name="tablecell">
            <text:p text:style-name="tablealignleft">XINGU EMBRAER 121</text:p>
          </table:table-cell>
        </table:table-row>
        <table:table-row>
          <table:table-cell office:value-type="string" table:style-name="tablecell">
            <text:p text:style-name="tablealignleft">MIR4</text:p>
          </table:table-cell>
          <table:table-cell office:value-type="string" table:style-name="tablecell">
            <text:p text:style-name="tablealignleft">MIRAGE 4</text:p>
          </table:table-cell>
          <table:table-cell office:value-type="string" table:style-name="tablecell">
            <text:p text:style-name="tablealignleft">C130</text:p>
          </table:table-cell>
          <table:table-cell office:value-type="string" table:style-name="tablecell">
            <text:p text:style-name="tablealignleft">HERCULE C130</text:p>
          </table:table-cell>
        </table:table-row>
        <table:table-row>
          <table:table-cell office:value-type="string" table:style-name="tablecell">
            <text:p text:style-name="tablealignleft">MIRA</text:p>
          </table:table-cell>
          <table:table-cell office:value-type="string" table:style-name="tablecell">
            <text:p text:style-name="tablealignleft">MIRAGE 3</text:p>
          </table:table-cell>
          <table:table-cell office:value-type="string" table:style-name="tablecell">
            <text:p text:style-name="tablealignleft">C160</text:p>
          </table:table-cell>
          <table:table-cell office:value-type="string" table:style-name="tablecell">
            <text:p text:style-name="tablealignleft">TRANSALL C160</text:p>
          </table:table-cell>
        </table:table-row>
        <table:table-row>
          <table:table-cell office:value-type="string" table:style-name="tablecell">
            <text:p text:style-name="tablealignleft">TB30</text:p>
          </table:table-cell>
          <table:table-cell office:value-type="string" table:style-name="tablecell">
            <text:p text:style-name="tablealignleft">EPISLON TB30 SOCATA</text:p>
          </table:table-cell>
          <table:table-cell office:value-type="string" table:style-name="tablecell"/>
          <table:table-cell office:value-type="string" table:style-name="tablecell"/>
        </table:table-row>
      </table:table>
      <text:h text:style-name="Heading_20_5" text:outline-level="5"><text:bookmark-start text:name="__RefHeading___helicopteres_19"/><text:bookmark-start text:name="helicopteres"/>Hélicoptères<text:bookmark-end text:name="__RefHeading___helicopteres_19"/><text:bookmark-end text:name="helicopteres"/></text:h>
      <table:table table:style-name="Table">
        <table:table-column table:style-name="odt_auto_style_table_column_11_1"/>
        <table:table-column table:style-name="odt_auto_style_table_column_11_2"/>
        <table:table-row>
          <table:table-cell office:value-type="string" table:style-name="tablecell">
            <text:p text:style-name="tablealignleft">AS50</text:p>
          </table:table-cell>
          <table:table-cell office:value-type="string" table:style-name="tablecell">
            <text:p text:style-name="tablealignleft"> AS-350/55O ECUREUIL, ASTAR, SUPERSTAR</text:p>
          </table:table-cell>
        </table:table-row>
        <table:table-row>
          <table:table-cell office:value-type="string" table:style-name="tablecell">
            <text:p text:style-name="tablealignleft">AS55</text:p>
          </table:table-cell>
          <table:table-cell office:value-type="string" table:style-name="tablecell">
            <text:p text:style-name="tablealignleft">AS-355/555 ECUREUIL 2, TWINSTAR, FENNEC</text:p>
          </table:table-cell>
        </table:table-row>
      </table:table>
      <text:h text:style-name="Heading_20_5" text:outline-level="5"><text:bookmark-start text:name="__RefHeading___certains_aeronefs_n_ont_pas_de_type_codifie_nous_utiliserons_alors_l_un_des_codes_suivants_20"/><text:bookmark-start text:name="certains_aeronefs_n_ont_pas_de_type_codifie_nous_utiliserons_alors_l_un_des_codes_suivants"/>Certains aéronefs n’ont pas de type codifié, nous utiliserons alors l’un des codes suivants :<text:bookmark-end text:name="__RefHeading___certains_aeronefs_n_ont_pas_de_type_codifie_nous_utiliserons_alors_l_un_des_codes_suivants_20"/><text:bookmark-end text:name="certains_aeronefs_n_ont_pas_de_type_codifie_nous_utiliserons_alors_l_un_des_codes_suivants"/></text:h>
      <table:table table:style-name="Table">
        <table:table-column table:style-name="odt_auto_style_table_column_12_1"/>
        <table:table-column table:style-name="odt_auto_style_table_column_12_2"/>
        <table:table-row>
          <table:table-cell office:value-type="string" table:style-name="tablecell">
            <text:p text:style-name="tablealignleft">XX10</text:p>
          </table:table-cell>
          <table:table-cell office:value-type="string" table:style-name="tablecell">
            <text:p text:style-name="tablealignleft"> Aéronefs dont la MTOW est inférieure ou égale à 1 Tonne</text:p>
          </table:table-cell>
        </table:table-row>
        <table:table-row>
          <table:table-cell office:value-type="string" table:style-name="tablecell">
            <text:p text:style-name="tablealignleft">XX15</text:p>
          </table:table-cell>
          <table:table-cell office:value-type="string" table:style-name="tablecell">
            <text:p text:style-name="tablealignleft"> Aéronefs dont la MTOW est supérieure à 1 tonne et inférieure ou égale à 1,5 tonne</text:p>
          </table:table-cell>
        </table:table-row>
        <table:table-row>
          <table:table-cell office:value-type="string" table:style-name="tablecell">
            <text:p text:style-name="tablealignleft">XX20</text:p>
          </table:table-cell>
          <table:table-cell office:value-type="string" table:style-name="tablecell">
            <text:p text:style-name="tablealignleft"> Aéronefs dont la MTOW est supérieure à 1,5 tonne et inférieure ou égale à 2 tonnes</text:p>
          </table:table-cell>
        </table:table-row>
        <table:table-row>
          <table:table-cell office:value-type="string" table:style-name="tablecell">
            <text:p text:style-name="tablealignleft">XX25</text:p>
          </table:table-cell>
          <table:table-cell office:value-type="string" table:style-name="tablecell">
            <text:p text:style-name="tablealignleft"> Aéronefs dont la MTOW est supérieure à 2 tonnes et inférieure ou égale à 2,5 tonnes</text:p>
          </table:table-cell>
        </table:table-row>
        <table:table-row>
          <table:table-cell office:value-type="string" table:style-name="tablecell">
            <text:p text:style-name="tablealignleft">XX30</text:p>
          </table:table-cell>
          <table:table-cell office:value-type="string" table:style-name="tablecell">
            <text:p text:style-name="tablealignleft"> Aéronefs dont la MTOW est supérieure à 2,5 tonnes et inférieure ou égale à 3 tonnes</text:p>
          </table:table-cell>
        </table:table-row>
        <table:table-row>
          <table:table-cell office:value-type="string" table:style-name="tablecell">
            <text:p text:style-name="tablealignleft">XX40</text:p>
          </table:table-cell>
          <table:table-cell office:value-type="string" table:style-name="tablecell">
            <text:p text:style-name="tablealignleft"> Aéronefs dont la MTOW est supérieure à 3,5 tonnes et inférieure ou égale à 4 tonnes</text:p>
          </table:table-cell>
        </table:table-row>
        <table:table-row>
          <table:table-cell office:value-type="string" table:style-name="tablecell">
            <text:p text:style-name="tablealignleft">XX45</text:p>
          </table:table-cell>
          <table:table-cell office:value-type="string" table:style-name="tablecell">
            <text:p text:style-name="tablealignleft"> Aéronefs dont la MTOW est supérieure à 4 tonnes et inférieure ou égale à 4,5 tonnes</text:p>
          </table:table-cell>
        </table:table-row>
        <table:table-row>
          <table:table-cell office:value-type="string" table:style-name="tablecell">
            <text:p text:style-name="tablealignleft">XX50</text:p>
          </table:table-cell>
          <table:table-cell office:value-type="string" table:style-name="tablecell">
            <text:p text:style-name="tablealignleft"> Aéronefs dont la MTOW est supérieure à 4,5 tonnes et inférieure ou égale à 5 tonnes</text:p>
          </table:table-cell>
        </table:table-row>
        <table:table-row>
          <table:table-cell office:value-type="string" table:style-name="tablecell">
            <text:p text:style-name="tablealignleft">XX55</text:p>
          </table:table-cell>
          <table:table-cell office:value-type="string" table:style-name="tablecell">
            <text:p text:style-name="tablealignleft"> Aéronefs dont la MTOW est supérieure à 5 tonnes et inférieure ou égale à 5,5 tonnes</text:p>
          </table:table-cell>
        </table:table-row>
      </table:table>
      <text:h text:style-name="Heading_20_3" text:outline-level="3"><text:bookmark-start text:name="__RefHeading___le_registre_des_immatriculations_21"/><text:bookmark-start text:name="le_registre_des_immatriculations"/>Le registre des immatriculations<text:bookmark-end text:name="__RefHeading___le_registre_des_immatriculations_21"/><text:bookmark-end text:name="le_registre_des_immatriculations"/></text:h>
      <text:p text:style-name="Text_20_body">Dans <text:span text:style-name="Strong_20_Emphasis">A</text:span><text:span text:style-name="Strong_20_Emphasis">i</text:span><text:span text:style-name="Strong_20_Emphasis">r</text:span><text:span text:style-name="Strong_20_Emphasis">p</text:span><text:span text:style-name="Strong_20_Emphasis">o</text:span><text:span text:style-name="Strong_20_Emphasis">r</text:span><text:span text:style-name="Strong_20_Emphasis">t</text:span><text:span text:style-name="Strong_20_Emphasis"> </text:span><text:span text:style-name="Strong_20_Emphasis">M</text:span><text:span text:style-name="Strong_20_Emphasis">anager</text:span>, les immatriculations des aéronefs sont enregistrées sans espace, ni tiret, ni autres caractères de ponctuation. Une fiche aéronef doit contenir u minimum les informations suivantes :</text:p>
      <table:table table:style-name="Table">
        <table:table-column table:style-name="odt_auto_style_table_column_13_1"/>
        <table:table-column table:style-name="odt_auto_style_table_column_13_2"/>
        <table:table-row>
          <table:table-cell office:value-type="string" table:style-name="tablecell">
            <text:p text:style-name="tablealignleft">IMA</text:p>
          </table:table-cell>
          <table:table-cell office:value-type="string" table:style-name="tablecell">
            <text:p text:style-name="tablealignleft">Immatriculation</text:p>
          </table:table-cell>
        </table:table-row>
        <table:table-row>
          <table:table-cell office:value-type="string" table:style-name="tablecell">
            <text:p text:style-name="tablealignleft">TPA</text:p>
          </table:table-cell>
          <table:table-cell office:value-type="string" table:style-name="tablecell">
            <text:p text:style-name="tablealignleft">Type d’Aéronef</text:p>
          </table:table-cell>
        </table:table-row>
        <table:table-row>
          <table:table-cell office:value-type="string" table:style-name="tablecell">
            <text:p text:style-name="tablealignleft">MTOW</text:p>
          </table:table-cell>
          <table:table-cell office:value-type="string" table:style-name="tablecell">
            <text:p text:style-name="tablealignleft">Maximum Take Off Weight (Masse maximale au décollage), exprimée en tonne(s)</text:p>
          </table:table-cell>
        </table:table-row>
        <table:table-row>
          <table:table-cell office:value-type="string" table:style-name="tablecell">
            <text:p text:style-name="tablealignleft">CLI</text:p>
          </table:table-cell>
          <table:table-cell office:value-type="string" table:style-name="tablecell">
            <text:p text:style-name="tablealignleft">Code client de l’exploitant</text:p>
          </table:table-cell>
        </table:table-row>
      </table:table>
      <text:p text:style-name="Text_20_body">A ces informations minimales s’ajoutent les renseignements suivants :</text:p>
      <text:p text:style-name="Text_20_body"> Nombre de sièges offerts (sièges passagers)</text:p>
      <text:p text:style-name="Text_20_body"> Type de propulsion  (moteur à pistons, Turbopropulseur, Réacteurs, etc)</text:p>
      <text:p text:style-name="Text_20_body"> Nombre de moteurs</text:p>
      <text:p text:style-name="Text_20_body"> Catégorie de turbulence</text:p>
      <text:p text:style-name="Text_20_body">Exemple :</text:p>
      <table:table table:style-name="Table">
        <table:table-column table:style-name="odt_auto_style_table_column_14_1"/>
        <table:table-column table:style-name="odt_auto_style_table_column_14_2"/>
        <table:table-column table:style-name="odt_auto_style_table_column_14_3"/>
        <table:table-column table:style-name="odt_auto_style_table_column_14_4"/>
        <table:table-column table:style-name="odt_auto_style_table_column_14_5"/>
        <table:table-column table:style-name="odt_auto_style_table_column_14_6"/>
        <table:table-column table:style-name="odt_auto_style_table_column_14_7"/>
        <table:table-column table:style-name="odt_auto_style_table_column_14_8"/>
        <table:table-row>
          <table:table-cell office:value-type="string" table:style-name="tablecell">
            <text:p text:style-name="tablealignleft"> <text:span text:style-name="Strong_20_Emphasis">Im</text:span><text:span text:style-name="Strong_20_Emphasis">m</text:span><text:span text:style-name="Strong_20_Emphasis">atri</text:span><text:span text:style-name="Strong_20_Emphasis">c</text:span><text:span text:style-name="Strong_20_Emphasis">u</text:span><text:span text:style-name="Strong_20_Emphasis">l</text:span><text:span text:style-name="Strong_20_Emphasis">ati</text:span><text:span text:style-name="Strong_20_Emphasis">o</text:span><text:span text:style-name="Strong_20_Emphasis">n</text:span></text:p>
          </table:table-cell>
          <table:table-cell office:value-type="string" table:style-name="tablecell">
            <text:p text:style-name="tablealignleft"> <text:span text:style-name="Strong_20_Emphasis">T</text:span><text:span text:style-name="Strong_20_Emphasis">P</text:span><text:span text:style-name="Strong_20_Emphasis">A</text:span></text:p>
          </table:table-cell>
          <table:table-cell office:value-type="string" table:style-name="tablecell">
            <text:p text:style-name="tablealignleft"> <text:span text:style-name="Strong_20_Emphasis">M</text:span><text:span text:style-name="Strong_20_Emphasis">T</text:span><text:span text:style-name="Strong_20_Emphasis">O</text:span><text:span text:style-name="Strong_20_Emphasis">W</text:span><text:line-break/><text:span text:style-name="Strong_20_Emphasis">T</text:span><text:span text:style-name="Strong_20_Emphasis">onnes</text:span></text:p>
          </table:table-cell>
          <table:table-cell office:value-type="string" table:style-name="tablecell">
            <text:p text:style-name="tablealignleft"> <text:span text:style-name="Strong_20_Emphasis">C</text:span><text:span text:style-name="Strong_20_Emphasis">L</text:span><text:span text:style-name="Strong_20_Emphasis">I</text:span><text:span text:style-name="Strong_20_Emphasis"> </text:span><text:span text:style-name="Strong_20_Emphasis">–</text:span><text:span text:style-name="Strong_20_Emphasis"> </text:span><text:span text:style-name="Strong_20_Emphasis">C</text:span><text:span text:style-name="Strong_20_Emphasis">o</text:span><text:span text:style-name="Strong_20_Emphasis">de</text:span><text:span text:style-name="Strong_20_Emphasis"> </text:span><text:span text:style-name="Strong_20_Emphasis">cl</text:span><text:span text:style-name="Strong_20_Emphasis">i</text:span><text:span text:style-name="Strong_20_Emphasis">ent</text:span></text:p>
          </table:table-cell>
          <table:table-cell office:value-type="string" table:style-name="tablecell">
            <text:p text:style-name="tablealignleft"> <text:span text:style-name="Strong_20_Emphasis">S</text:span><text:span text:style-name="Strong_20_Emphasis">ièg</text:span><text:span text:style-name="Strong_20_Emphasis">e</text:span><text:span text:style-name="Strong_20_Emphasis">s</text:span></text:p>
          </table:table-cell>
          <table:table-cell office:value-type="string" table:style-name="tablecell">
            <text:p text:style-name="tablealignleft"> <text:span text:style-name="Strong_20_Emphasis">Pr</text:span><text:span text:style-name="Strong_20_Emphasis">opuls</text:span><text:span text:style-name="Strong_20_Emphasis">i</text:span><text:span text:style-name="Strong_20_Emphasis">on</text:span></text:p>
          </table:table-cell>
          <table:table-cell office:value-type="string" table:style-name="tablecell">
            <text:p text:style-name="tablealignleft"> <text:span text:style-name="Strong_20_Emphasis">M</text:span><text:span text:style-name="Strong_20_Emphasis">o</text:span><text:span text:style-name="Strong_20_Emphasis">t</text:span><text:span text:style-name="Strong_20_Emphasis">eurs</text:span></text:p>
          </table:table-cell>
          <table:table-cell office:value-type="string" table:style-name="tablecell">
            <text:p text:style-name="tablealignleft"> <text:span text:style-name="Strong_20_Emphasis">T</text:span><text:span text:style-name="Strong_20_Emphasis">u</text:span><text:span text:style-name="Strong_20_Emphasis">r</text:span><text:span text:style-name="Strong_20_Emphasis">bulence</text:span></text:p>
          </table:table-cell>
        </table:table-row>
        <table:table-row>
          <table:table-cell office:value-type="string" table:style-name="tablecell">
            <text:p text:style-name="tablealignleft"> FGSRI</text:p>
          </table:table-cell>
          <table:table-cell office:value-type="string" table:style-name="tablecell">
            <text:p text:style-name="tablealignleft">DR40</text:p>
          </table:table-cell>
          <table:table-cell office:value-type="string" table:style-name="tablecell">
            <text:p text:style-name="tablealignleft"> 1</text:p>
          </table:table-cell>
          <table:table-cell office:value-type="string" table:style-name="tablecell">
            <text:p text:style-name="tablealignleft"> ACBLFAQ01</text:p>
          </table:table-cell>
          <table:table-cell office:value-type="string" table:style-name="tablecell">
            <text:p text:style-name="tablealignleft"> 3</text:p>
          </table:table-cell>
          <table:table-cell office:value-type="string" table:style-name="tablecell">
            <text:p text:style-name="tablealignleft"> P</text:p>
          </table:table-cell>
          <table:table-cell office:value-type="string" table:style-name="tablecell">
            <text:p text:style-name="tablealignleft"> 1</text:p>
          </table:table-cell>
          <table:table-cell office:value-type="string" table:style-name="tablecell">
            <text:p text:style-name="tablealignleft"> <text:span text:style-name="Strong_20_Emphasis">L</text:span></text:p>
          </table:table-cell>
        </table:table-row>
        <table:table-row>
          <table:table-cell office:value-type="string" table:style-name="tablecell">
            <text:p text:style-name="tablealignleft"> EICDK</text:p>
          </table:table-cell>
          <table:table-cell office:value-type="string" table:style-name="tablecell">
            <text:p text:style-name="tablealignleft"> B738</text:p>
          </table:table-cell>
          <table:table-cell office:value-type="string" table:style-name="tablecell">
            <text:p text:style-name="tablealignleft"> 67</text:p>
          </table:table-cell>
          <table:table-cell office:value-type="string" table:style-name="tablecell">
            <text:p text:style-name="tablealignleft"> RYR</text:p>
          </table:table-cell>
          <table:table-cell office:value-type="string" table:style-name="tablecell">
            <text:p text:style-name="tablealignleft"> 189</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row>
          <table:table-cell office:value-type="string" table:style-name="tablecell">
            <text:p text:style-name="tablealignleft"> GEMBH</text:p>
          </table:table-cell>
          <table:table-cell office:value-type="string" table:style-name="tablecell">
            <text:p text:style-name="tablealignleft"> E145</text:p>
          </table:table-cell>
          <table:table-cell office:value-type="string" table:style-name="tablecell">
            <text:p text:style-name="tablealignleft"> 20</text:p>
          </table:table-cell>
          <table:table-cell office:value-type="string" table:style-name="tablecell">
            <text:p text:style-name="tablealignleft"> BEE</text:p>
          </table:table-cell>
          <table:table-cell office:value-type="string" table:style-name="tablecell">
            <text:p text:style-name="tablealignleft"> 50</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row>
          <table:table-cell office:value-type="string" table:style-name="tablecell">
            <text:p text:style-name="tablealignleft"> GCELH</text:p>
          </table:table-cell>
          <table:table-cell office:value-type="string" table:style-name="tablecell">
            <text:p text:style-name="tablealignleft"> B737</text:p>
          </table:table-cell>
          <table:table-cell office:value-type="string" table:style-name="tablecell">
            <text:p text:style-name="tablealignleft"> 58</text:p>
          </table:table-cell>
          <table:table-cell office:value-type="string" table:style-name="tablecell">
            <text:p text:style-name="tablealignleft"> EXS</text:p>
          </table:table-cell>
          <table:table-cell office:value-type="string" table:style-name="tablecell">
            <text:p text:style-name="tablealignleft"> 130</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
      <text:h text:style-name="Heading_20_2" text:outline-level="2"><text:bookmark-start text:name="__RefHeading___f10_liste_et_recherche_22"/><text:bookmark-start text:name="f10_liste_et_recherche"/>F10, liste et recherche<text:bookmark-end text:name="__RefHeading___f10_liste_et_recherche_22"/><text:bookmark-end text:name="f10_liste_et_recherche"/></text:h>
      <text:p text:style-name="Text_20_body">La touche de fonction <text:span text:style-name="Source_20_Text">F10</text:span> vous permet d’afficher une liste des enregistrements existants.</text:p>
      <text:p text:style-name="Text_20_body"><text:span text:style-name="underline">Exemple</text:span> : Vous êtes dans le fichier client. Vous souhaitez retrouver la fiche du client <text:span text:style-name="Strong_20_Emphasis">AIR SELECT</text:span>. Plusieurs moyens de recherche s’offrent à vous.</text:p>
      <text:h text:style-name="Heading_20_3" text:outline-level="3"><text:bookmark-start text:name="__RefHeading___recherche_par_le_debut_du_nom_23"/><text:bookmark-start text:name="recherche_par_le_debut_du_nom"/>Recherche par le début du nom<text:bookmark-end text:name="__RefHeading___recherche_par_le_debut_du_nom_23"/><text:bookmark-end text:name="recherche_par_le_debut_du_nom"/></text:h>
      <text:p text:style-name="Text_20_body"><text:span text:style-name="underline">Code client   AIR</text:span></text:p>
      <text:p text:style-name="Text_20_body">Vous tapez AIR dans le champ  <text:span text:style-name="Source_20_Text">Code client</text:span> puis vous appuyez sur la touche <text:span text:style-name="Source_20_Text">F10</text:span> de votre clavier.</text:p>
      <text:p text:style-name="Text_20_body">La liste de tous les clients dont le NOM ou le CODE commence par « AIR » s’affiche.</text:p>
      <text:h text:style-name="Heading_20_3" text:outline-level="3"><text:bookmark-start text:name="__RefHeading___recherche_partielle_en_utilisant_le_caractere_24"/><text:bookmark-start text:name="recherche_partielle_en_utilisant_le_caractere"/>Recherche partielle en utilisant le caractère  %<text:bookmark-end text:name="__RefHeading___recherche_partielle_en_utilisant_le_caractere_24"/><text:bookmark-end text:name="recherche_partielle_en_utilisant_le_caractere"/></text:h>
      <text:p text:style-name="Text_20_body"><text:span text:style-name="underline">Code client   %SELECT</text:span></text:p>
      <text:p text:style-name="Text_20_body">Vous tapez %SELECT dans le champ  <text:span text:style-name="Source_20_Text">Code client</text:span>  puis vous appuyez sur la touche <text:span text:style-name="Source_20_Text">F10</text:span> de votre clavier.</text:p>
      <text:p text:style-name="Text_20_body">La liste de tous les clients dont le NOM ou le CODE contient le mot « SELECT » s’affiche.</text:p>
      <text:h text:style-name="Heading_20_3" text:outline-level="3"><text:bookmark-start text:name="__RefHeading___champs_fonctionnels_avec_la_touche_f10_25"/><text:bookmark-start text:name="champs_fonctionnels_avec_la_touche_f10"/>Champs fonctionnels avec la touche F10<text:bookmark-end text:name="__RefHeading___champs_fonctionnels_avec_la_touche_f10_25"/><text:bookmark-end text:name="champs_fonctionnels_avec_la_touche_f10"/></text:h>
      <text:p text:style-name="Text_20_body">La touche de fonction <text:span text:style-name="Source_20_Text">F10</text:span> peut être utilisée lorsque le curseur se trouve dans tous les champs correspondant à des codes.</text:p>
      <text:p text:style-name="Text_20_body"><text:span text:style-name="underline">Exemple :</text:span></text:p>
      <text:p text:style-name="Text_20_body">Code client, </text:p>
      <text:p text:style-name="Text_20_body">Code pays, </text:p>
      <text:p text:style-name="Text_20_body">Type d’aéronef,</text:p>
      <text:p text:style-name="Text_20_body">Code OACI d’un aéroport</text:p>
      <text:h text:style-name="Heading_20_2" text:outline-level="2"><text:bookmark-start text:name="__RefHeading___trier_filtrer_et_grouper_26"/><text:bookmark-start text:name="trier_filtrer_et_grouper"/>Trier, filtrer et grouper<text:bookmark-end text:name="__RefHeading___trier_filtrer_et_grouper_26"/><text:bookmark-end text:name="trier_filtrer_et_grouper"/></text:h>
      <text:h text:style-name="Heading_20_3" text:outline-level="3"><text:bookmark-start text:name="__RefHeading___but_27"/><text:bookmark-start text:name="but"/>But<text:bookmark-end text:name="__RefHeading___but_27"/><text:bookmark-end text:name="but"/></text:h>
      <text:p text:style-name="Text_20_body">Classer, filtrer et grouper les enregistrements contenus dans un tableau.</text:p>
      <text:h text:style-name="Heading_20_3" text:outline-level="3"><text:bookmark-start text:name="__RefHeading___principe_28"/><text:bookmark-start text:name="principe"/>Principe<text:bookmark-end text:name="__RefHeading___principe_28"/><text:bookmark-end text:name="principe"/></text:h>
      <text:p text:style-name="Text_20_body">Un tableau se compose de « colonnes » et de « lignes ».</text:p>
      <text:p text:style-name="Text_20_body"><draw:frame draw:style-name="media" draw:name="1" text:anchor-type="as-char" draw:z-index="1" svg:width="19.870208333333cm" style:rel-width="100%" svg:height="6.6675cm" style:rel-height="scale"><draw:image xlink:href="Pictures/4d96b6364309d4347cf01b2d922ffd69.png" xlink:type="simple" xlink:show="embed" xlink:actuate="onLoad"/></draw:frame></text:p>
      <text:h text:style-name="Heading_20_3" text:outline-level="3"><text:bookmark-start text:name="__RefHeading___trier_29"/><text:bookmark-start text:name="trier"/>Trier<text:bookmark-end text:name="__RefHeading___trier_29"/><text:bookmark-end text:name="trier"/></text:h>
      <text:p text:style-name="Text_20_body">Les enregistrements d’un tableau peuvent être classés en ordre croissant ou décroissant. L’utilisateur peut choisir une ou plusieurs colonnes pour trier les lignes du tableau.</text:p>
      <text:h text:style-name="Heading_20_4" text:outline-level="4"><text:bookmark-start text:name="__RefHeading___tri_mono-colonne_30"/><text:bookmark-start text:name="tri_mono-colonne"/>Tri mono-colonne<text:bookmark-end text:name="__RefHeading___tri_mono-colonne_30"/><text:bookmark-end text:name="tri_mono-colonne"/></text:h>
      <text:p text:style-name="Text_20_body"><draw:frame draw:style-name="media" draw:name="2" text:anchor-type="as-char" draw:z-index="2" svg:width="1.5345833333333cm" svg:height="3.889375cm"><draw:image xlink:href="Pictures/7ffc021e383575efe5dfd254f24014fd.jpeg" xlink:type="simple" xlink:show="embed" xlink:actuate="onLoad"/></draw:frame>Cliquez une première fois sur le titre de la colonne souhaitée. Les lignes sont classées dans l’ordre croissant.</text:p>
      <text:p text:style-name="Text_20_body">Le symbole en forme de triangle indique le sens du classement. Pointe vers le haut = ordre croissant, pointe vers le bas = décroissant.</text:p>
      <text:p text:style-name="Text_20_body"><draw:frame draw:style-name="media" draw:name="3" text:anchor-type="as-char" draw:z-index="3" svg:width="1.5610416666667cm" svg:height="3.3866666666667cm"><draw:image xlink:href="Pictures/ea466bdce4ec299ab409e596c1204ff3.jpeg" xlink:type="simple" xlink:show="embed" xlink:actuate="onLoad"/></draw:frame>En cliquant une nouvelle fois sur le titre de la colonne, le tri est inversé. Le sommet du triangle pointe vers le bas indiquant un tri décroissant.</text:p>
      <text:p text:style-name="Text_20_body">A chaque fois que vous cliquez sur le titre d’une colonne, vous inversez le sens du tri.</text:p>
      <text:h text:style-name="Heading_20_4" text:outline-level="4"><text:bookmark-start text:name="__RefHeading___annuler_le_tri_31"/><text:bookmark-start text:name="annuler_le_tri"/>Annuler le tri<text:bookmark-end text:name="__RefHeading___annuler_le_tri_31"/><text:bookmark-end text:name="annuler_le_tri"/></text:h>
      <text:p text:style-name="Text_20_body">Maintenez enfoncée la touche <text:span text:style-name="Source_20_Text">CTRL</text:span> de votre clavier et cliquez sur le ou les titres des colonnes triées.</text:p>
      <text:h text:style-name="Heading_20_4" text:outline-level="4"><text:bookmark-start text:name="__RefHeading___tri_multi-colonnes_32"/><text:bookmark-start text:name="tri_multi-colonnes"/>Tri multi-colonnes<text:bookmark-end text:name="__RefHeading___tri_multi-colonnes_32"/><text:bookmark-end text:name="tri_multi-colonnes"/></text:h>
      <text:p text:style-name="Text_20_body">Pour sélectionner plusieurs colonnes, maintenez enfoncée la touche « SHIFT » de votre clavier et cliquez sur le ou les titres des colonnes.</text:p>
      <text:p text:style-name="Text_20_body">« SHIFT »   Touche « MAJUSCULE » non verrouillable de votre clavier.</text:p>
      <text:h text:style-name="Heading_20_3" text:outline-level="3"><text:bookmark-start text:name="__RefHeading___filtrer_33"/><text:bookmark-start text:name="filtrer"/>Filtrer<text:bookmark-end text:name="__RefHeading___filtrer_33"/><text:bookmark-end text:name="filtrer"/></text:h>
      <text:p text:style-name="Text_20_body">Filtrer consiste à n’afficher à l’écran qu’une partie des lignes d’un tableau en fonction d’un ou plusieurs critères choisis par l’utilisateur.</text:p>
      <text:p text:style-name="Text_20_body"><draw:frame draw:style-name="media" draw:name="4" text:anchor-type="as-char" draw:z-index="4" svg:width="0.58208333333333cm" svg:height="0.52916666666667cm"><draw:image xlink:href="Pictures/501d5687115a47fdfc62cd82e1686d56.jpeg" xlink:type="simple" xlink:show="embed" xlink:actuate="onLoad"/></draw:frame></text:p>
      <text:p text:style-name="Text_20_body"><draw:frame draw:style-name="media" draw:name="5" text:anchor-type="as-char" draw:z-index="5" svg:width="1.6139583333333cm" svg:height="0.60854166666667cm"><draw:image xlink:href="Pictures/10f192f3a6a9c4b5517cac486756ef0c.jpeg" xlink:type="simple" xlink:show="embed" xlink:actuate="onLoad"/></draw:frame>Le titre de certaines colonnes du tableau est suivi de ce symbole :</text:p>
      <text:p text:style-name="Text_20_body">En cliquant dessus, une liste déroulante s’ouvre. Cliquez sur l’une des valeurs de cette liste. Seuls les enregistrements répondant à cette valeur seront affichés.</text:p>
      <text:h text:style-name="Heading_20_5" text:outline-level="5"><text:bookmark-start text:name="__RefHeading___filtre_multi-colonnes_34"/><text:bookmark-start text:name="filtre_multi-colonnes"/>Filtre multi-colonnes<text:bookmark-end text:name="__RefHeading___filtre_multi-colonnes_34"/><text:bookmark-end text:name="filtre_multi-colonnes"/></text:h>
      <text:p text:style-name="Text_20_body">Pour sélectionner plusieurs colonnes, maintenez enfoncée la touche « SHIFT » de votre clavier et cliquez sur le ou les titres des colonnes.</text:p>
      <text:p text:style-name="Text_20_body">« SHIFT »   Touche « MAJUSCULE » non verrouillable de votre clavier.</text:p>
      <text:h text:style-name="Heading_20_5" text:outline-level="5"><text:bookmark-start text:name="__RefHeading___annuler_le_ou_les_filtres_35"/><text:bookmark-start text:name="annuler_le_ou_les_filtres"/>Annuler le ou les filtres<text:bookmark-end text:name="__RefHeading___annuler_le_ou_les_filtres_35"/><text:bookmark-end text:name="annuler_le_ou_les_filtres"/></text:h>
      <text:p text:style-name="Text_20_body">En bas de l’écran, lorsqu’un ou plusieurs filtres ont été activés par l’utilisateur, l’affichage ressemble à la figure ci- dessous :</text:p>
      <text:p text:style-name="Text_20_body"><draw:frame draw:style-name="media" draw:name="6" text:anchor-type="as-char" draw:z-index="6" svg:width="7.3025cm" svg:height="0.9525cm"><draw:image xlink:href="Pictures/b7df62edb2e31d9a78e7ab6424ae3298.jpeg" xlink:type="simple" xlink:show="embed" xlink:actuate="onLoad"/></draw:frame>Cliquez sur cette croix pour annuler le ou les filtres.</text:p>
      <text:h text:style-name="Heading_20_3" text:outline-level="3"><text:bookmark-start text:name="__RefHeading___grouper_les_donnees_36"/><text:bookmark-start text:name="grouper_les_donnees"/>Grouper les données<text:bookmark-end text:name="__RefHeading___grouper_les_donnees_36"/><text:bookmark-end text:name="grouper_les_donnees"/></text:h>
      <text:p text:style-name="Text_20_body">Les tableaux qui affichent un bandeau supérieur dans lequel il est inscrit : «Déposer ici le titre d’une colonne pour grouper les données » offrent une fonctionnalité intéressante de groupage des données.</text:p>
      <text:p text:style-name="Text_20_body"><draw:frame draw:style-name="media" draw:name="7" text:anchor-type="as-char" draw:z-index="7" svg:width="10.662708333333cm" svg:height="3.5454166666667cm"><draw:image xlink:href="Pictures/21ffc46dd03522f088fffb0d1aba821b.jpeg" xlink:type="simple" xlink:show="embed" xlink:actuate="onLoad"/></draw:frame></text:p>
      <text:p text:style-name="Text_20_body">Dans l’exemple ci-dessus, il est possible de grouper les données par compagnie en glissant le titre de la colonne</text:p>
      <text:p text:style-name="Text_20_body">« Compagnie » dans le bandeau bleu marine. Vous obtenez alors le résultat ci-après :</text:p>
      <text:p text:style-name="Text_20_body"><draw:frame draw:style-name="media" draw:name="8" text:anchor-type="as-char" draw:z-index="8" svg:width="18.388541666667cm" style:rel-width="100%" svg:height="12.197291666667cm" style:rel-height="scale"><draw:image xlink:href="Pictures/2b38fb4a376b7f0e870d05942fbecc44.jpeg" xlink:type="simple" xlink:show="embed" xlink:actuate="onLoad"/></draw:frame></text:p>
      <text:p text:style-name="Text_20_body">{{}}</text:p>
      <text:p text:style-name="Text_20_body">Cette présentation permet une meilleure lisibilité des données.</text:p>
      <text:h text:style-name="Heading_20_4" text:outline-level="4"><text:bookmark-start text:name="__RefHeading___degrouper_les_donnees_37"/><text:bookmark-start text:name="degrouper_les_donnees"/>Dégrouper les données<text:bookmark-end text:name="__RefHeading___degrouper_les_donnees_37"/><text:bookmark-end text:name="degrouper_les_donnees"/></text:h>
      <text:p text:style-name="Text_20_body">Pour retirer le groupage des données, il suffit de faire glisser le titre de la colonne vers le haut en le sortant du tableau. La colonne se replace automatiquement à sa dernière position (position qu’elle occupait avant le groupage</text:p>
      <text:p text:style-name="Text_20_body"><draw:frame draw:style-name="media" draw:name="9" text:anchor-type="as-char" draw:z-index="9" svg:width="7.0379166666667cm" svg:height="4.1539583333333cm"><draw:image xlink:href="Pictures/ef69fb533b6494b8af65e09af7741643.jpeg" xlink:type="simple" xlink:show="embed" xlink:actuate="onLoad"/></draw:frame></text:p>
      <text:h text:style-name="Heading_20_4" text:outline-level="4"><text:bookmark-start text:name="__RefHeading___grouper_plusieurs_colonnes_arborescence_38"/><text:bookmark-start text:name="grouper_plusieurs_colonnes_arborescence"/>Grouper plusieurs colonnes (arborescence)<text:bookmark-end text:name="__RefHeading___grouper_plusieurs_colonnes_arborescence_38"/><text:bookmark-end text:name="grouper_plusieurs_colonnes_arborescence"/></text:h>
      <text:p text:style-name="Text_20_body">Il est possible de grouper les données sur plusieurs colonnes, cela s’appelle créer une arborescence. La figure ci- dessous montre comment grouper les vols par aéroport et par compagnie. Ainsi, d’un seul coup d’œil vous pouvez voir quelles sont les compagnies qui desservent une destination.</text:p>
      <text:p text:style-name="Text_20_body"><draw:frame draw:style-name="media" draw:name="10" text:anchor-type="as-char" draw:z-index="10" svg:width="16.801041666667cm" svg:height="10.795cm"><draw:image xlink:href="Pictures/e63fdc2b736753640cd2a7915bbe9101.jpeg" xlink:type="simple" xlink:show="embed" xlink:actuate="onLoad"/></draw:frame></text:p>
      <text:p text:style-name="Text_20_body">Dans l’exemple ci-dessus, vous pouvez voir que CORK est desservi par 2 compagnies aériennes : EIN et RY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fonctionsbase</dc:title>
  </office:meta>
</office:document-meta>
</file>