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e0f907bcbf09fa4ff49eae2e0144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iatatext:connexion"/><text:bookmark-start text:name="__RefHeading___faq_iatatextmessage_la_connexion_s_est_terminee_proprement_1"/><text:bookmark-start text:name="faq_iatatextmessage_la_connexion_s_est_terminee_proprement"/>FAQ IATAText : Message "La connexion s'est terminée proprement"<text:bookmark-end text:name="__RefHeading___faq_iatatextmessage_la_connexion_s_est_terminee_proprement_1"/><text:bookmark-end text:name="faq_iatatextmessage_la_connexion_s_est_terminee_proprement"/></text:h>
      <text:p text:style-name="Text_20_body">Lorsque le message « la connexion s’est terminée proprement » s'affiche dans une fenêtre IATAText.</text:p>
      <text:p text:style-name="Text_20_body">Cela indique que IATAText a perdu la connexion internet.</text:p>
      <text:p text:style-name="Text_20_body"> <draw:frame draw:style-name="media" draw:name="0" text:anchor-type="as-char" draw:z-index="0" svg:width="7.3554166666667cm" svg:height="3.96875cm"><draw:image xlink:href="Pictures/88e0f907bcbf09fa4ff49eae2e01448d.jpg" xlink:type="simple" xlink:show="embed" xlink:actuate="onLoad"/></draw:frame></text:p>
      <text:p text:style-name="Text_20_body">Vérifier que votre connexion internet est toujours active et ne connait pas de perturb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iatatext:connexion</dc:title>
  </office:meta>
</office:document-meta>
</file>