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  <manifest:file-entry manifest:media-type="image/png" manifest:full-path="Pictures/48217b2376b770be327a1ab176fb9a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ldcs:erreur_passager"/><text:bookmark-start text:name="__RefHeading___faq_l-dcsun_message_d_erreur_empeche_l_enregistrement_passager_d_un_vol_1"/><text:bookmark-start text:name="faq_l-dcsun_message_d_erreur_empeche_l_enregistrement_passager_d_un_vol"/>FAQ L-DCS : Un message d'erreur empêche l'enregistrement passager d'un vol<text:bookmark-end text:name="__RefHeading___faq_l-dcsun_message_d_erreur_empeche_l_enregistrement_passager_d_un_vol_1"/><text:bookmark-end text:name="faq_l-dcsun_message_d_erreur_empeche_l_enregistrement_passager_d_un_vol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ext:p text:style-name="Text_20_body">Ce message signale que l'intégration des PNL n'a pas été validée. 
Pour la valider :</text:p>
      <text:list text:style-name="List_20_1" text:continue-numbering="false">
        <text:list-item>
          <text:p text:style-name="FirstListParagraph_List_20_1_Content"> Entrer dans le Programme PNL </text:p>
        </text:list-item>
        <text:list-item>
          <text:p text:style-name="LastListParagraph_List_20_1_Content"> Cocher la case “Flight is ready for check-in” </text:p>
        </text:list-item>
      </text:list>
      <text:p text:style-name="Text_20_body"><draw:frame draw:style-name="media" draw:name="1" text:anchor-type="as-char" draw:z-index="1" svg:width="16.03375cm" svg:height="9.68375cm"><draw:image xlink:href="Pictures/48217b2376b770be327a1ab176fb9ac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ldcs:erreur_passager</dc:title>
  </office:meta>
</office:document-meta>
</file>