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start"/><text:bookmark-start text:name="__RefHeading___foire_aux_questions_faq_1"/><text:bookmark-start text:name="foire_aux_questions_faq"/>Foire aux questions (FAQ)<text:bookmark-end text:name="__RefHeading___foire_aux_questions_faq_1"/><text:bookmark-end text:name="foire_aux_questions_faq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AMInvoicing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faq:aminvoicing:finannee" text:style-name="Internet_20_link" text:visited-style-name="Visited_20_Internet_20_Link">Procédure de fin d'année et d'ouverture d'un nouvel exercice comptable</text:a> <text:line-break/> <text:a xlink:type="simple" xlink:href="https://oldwiki.embross-airport-services.com/doku.php?id=procedures:maj" text:style-name="Internet_20_link" text:visited-style-name="Visited_20_Internet_20_Link">Mise à jour desTarifs Domaniaux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upp-T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faq:cupttt:authentification" text:style-name="Internet_20_link" text:visited-style-name="Visited_20_Internet_20_Link">Problèmes d'authentificatio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start</dc:title>
  </office:meta>
</office:document-meta>
</file>