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e478c2e1c64442a7f4f8d247b92b0e.png"/>
  <manifest:file-entry manifest:media-type="image/png" manifest:full-path="Pictures/23cc535748e45794f3ecfb7fae0972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win10"/><text:bookmark-start text:name="__RefHeading___windows_10probleme_d_execution_des_programmes_a_partir_du_serveur_1"/><text:bookmark-start text:name="windows_10probleme_d_execution_des_programmes_a_partir_du_serveur"/>Windows 10 : Problème d'exécution des programmes à partir du serveur<text:bookmark-end text:name="__RefHeading___windows_10probleme_d_execution_des_programmes_a_partir_du_serveur_1"/><text:bookmark-end text:name="windows_10probleme_d_execution_des_programmes_a_partir_du_serveur"/></text:h>
      <text:p text:style-name="Text_20_body">Options à activer dans Win 10 pour l'exécution de programme sur serveur distant sur ancienne version Windows Server et / ou Samba</text:p>
      <text:p text:style-name="Text_20_body">Ouvrir les fonctionnalités Windows :</text:p>
      <text:p text:style-name="Text_20_body"><draw:frame draw:style-name="media" draw:name="0" text:anchor-type="as-char" draw:z-index="0" svg:width="10.00125cm" svg:height="2.4077083333333cm"><draw:image xlink:href="Pictures/b0e478c2e1c64442a7f4f8d247b92b0e.png" xlink:type="simple" xlink:show="embed" xlink:actuate="onLoad"/></draw:frame></text:p>
      <text:p text:style-name="Text_20_body"><draw:frame draw:style-name="media" draw:name="1" text:anchor-type="as-char" draw:z-index="1" svg:width="7.858125cm" svg:height="0.97895833333333cm"><draw:image xlink:href="Pictures/23cc535748e45794f3ecfb7fae0972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win10</dc:title>
  </office:meta>
</office:document-meta>
</file>