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42525c3e580afed341319917fc36aa.png"/>
  <manifest:file-entry manifest:media-type="image/png" manifest:full-path="Pictures/04e0a60611f14d7031470f43da6fdd7c.png"/>
  <manifest:file-entry manifest:media-type="image/png" manifest:full-path="Pictures/87b4315e709ab3beb0b6024d2a71eb6d.png"/>
  <manifest:file-entry manifest:media-type="image/png" manifest:full-path="Pictures/97e153f28ecced50ef9a024d50822517.png"/>
  <manifest:file-entry manifest:media-type="image/png" manifest:full-path="Pictures/fdc60269d5d852b8b98ca050df5be8b5.png"/>
  <manifest:file-entry manifest:media-type="image/png" manifest:full-path="Pictures/ff58a18ab7eb386178d6cc634fb4b5ff.png"/>
  <manifest:file-entry manifest:media-type="image/png" manifest:full-path="Pictures/882bfae6262c775789d39107b9a88884.png"/>
  <manifest:file-entry manifest:media-type="image/png" manifest:full-path="Pictures/3776263e9475af983aba363cb512d8f8.png"/>
  <manifest:file-entry manifest:media-type="image/png" manifest:full-path="Pictures/bd530ad364a4cb2e356a7dc5735ba520.png"/>
  <manifest:file-entry manifest:media-type="image/png" manifest:full-path="Pictures/5eab833bb5afd88ce7e6d6aa2c7014c6.png"/>
  <manifest:file-entry manifest:media-type="image/png" manifest:full-path="Pictures/883335d9bac29fa8f584c732a06da79f.png"/>
  <manifest:file-entry manifest:media-type="image/png" manifest:full-path="Pictures/96e558d64de641219dfc6d3e91b725e6.png"/>
  <manifest:file-entry manifest:media-type="image/png" manifest:full-path="Pictures/bf5908ff302aafcaece1acdb7a3816d9.png"/>
  <manifest:file-entry manifest:media-type="image/png" manifest:full-path="Pictures/0f5e42343acecc41bd7ff6591771d90a.png"/>
  <manifest:file-entry manifest:media-type="image/png" manifest:full-path="Pictures/7cf319d06cd0c9b011696d048d254da9.png"/>
  <manifest:file-entry manifest:media-type="image/png" manifest:full-path="Pictures/246863e3303105576c2dda04bbe22b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creermanuel"/><text:bookmark-start text:name="__RefHeading___creer_votre_guide_1"/><text:bookmark-start text:name="creer_votre_guide"/>Créer votre guide<text:bookmark-end text:name="__RefHeading___creer_votre_guide_1"/><text:bookmark-end text:name="creer_votre_guide"/></text:h>
      <text:h text:style-name="Heading_20_2" text:outline-level="2"><text:bookmark-start text:name="__RefHeading___aller_a_l_accueil_2"/><text:bookmark-start text:name="aller_a_l_accueil"/>Aller à l’accueil<text:bookmark-end text:name="__RefHeading___aller_a_l_accueil_2"/><text:bookmark-end text:name="aller_a_l_accueil"/></text:h>
      <text:list text:style-name="List_20_1" text:continue-numbering="false">
        <text:list-item>
          <text:p text:style-name="LastListParagraph_FirstListParagraph_List_20_1_Content"> Cliquer sur une des zones bordée de rouge.</text:p>
        </text:list-item>
      </text:list>
      <text:p text:style-name="Text_20_body"><draw:frame draw:style-name="media" draw:name="0" text:anchor-type="as-char" draw:z-index="0" svg:width="33.231666666667cm" style:rel-width="100%" svg:height="15.134166666667cm" style:rel-height="scale"><draw:image xlink:href="Pictures/2842525c3e580afed341319917fc36aa.png" xlink:type="simple" xlink:show="embed" xlink:actuate="onLoad"/></draw:frame></text:p>
      <text:h text:style-name="Heading_20_2" text:outline-level="2"><text:bookmark-start text:name="__RefHeading___choisir_la_langue_3"/><text:bookmark-start text:name="choisir_la_langue"/>Choisir la langue<text:bookmark-end text:name="__RefHeading___choisir_la_langue_3"/><text:bookmark-end text:name="choisir_la_langue"/></text:h>
      <text:list text:style-name="List_20_1" text:continue-numbering="false">
        <text:list-item>
          <text:p text:style-name="LastListParagraph_FirstListParagraph_List_20_1_Content"> Cliquer sur la liste déroulante Traductions de cette page.</text:p>
        </text:list-item>
      </text:list>
      <text:p text:style-name="Text_20_body"><draw:frame draw:style-name="media" draw:name="1" text:anchor-type="as-char" draw:z-index="1" svg:width="33.231666666667cm" style:rel-width="100%" svg:height="15.134166666667cm" style:rel-height="scale"><draw:image xlink:href="Pictures/04e0a60611f14d7031470f43da6fdd7c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hoisir la langue désirée.</text:p>
        </text:list-item>
      </text:list>
      <text:h text:style-name="Heading_20_2" text:outline-level="2"><text:bookmark-start text:name="__RefHeading___choisir_la_taille_d_affichage_du_wiki_4"/><text:bookmark-start text:name="choisir_la_taille_d_affichage_du_wiki"/>Choisir la taille d’affichage du wiki<text:bookmark-end text:name="__RefHeading___choisir_la_taille_d_affichage_du_wiki_4"/><text:bookmark-end text:name="choisir_la_taille_d_affichage_du_wiki"/></text:h>
      <text:p text:style-name="Text_20_body">Le wiki peut être affiché en plein écran. </text:p>
      <text:list text:style-name="List_20_1" text:continue-numbering="false">
        <text:list-item>
          <text:p text:style-name="LastListParagraph_FirstListParagraph_List_20_1_Content"> Cliquer sur le symbole du plein écran.</text:p>
        </text:list-item>
      </text:list>
      <text:p text:style-name="Text_20_body"><draw:frame draw:style-name="media" draw:name="2" text:anchor-type="as-char" draw:z-index="2" svg:width="33.231666666667cm" style:rel-width="100%" svg:height="15.134166666667cm" style:rel-height="scale"><draw:image xlink:href="Pictures/87b4315e709ab3beb0b6024d2a71eb6d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de nouveau sur le symbole du plein écran pour revenir à la taille d’origine.</text:p>
        </text:list-item>
      </text:list>
      <text:h text:style-name="Heading_20_1" text:outline-level="1"><text:bookmark-start text:name="__RefHeading___s_identifier_5"/><text:bookmark-start text:name="s_identifier"/>S’identifier<text:bookmark-end text:name="__RefHeading___s_identifier_5"/><text:bookmark-end text:name="s_identifier"/></text:h>
      <text:p text:style-name="Text_20_body">Pour accéder à certaines pages du wiki, l’authentification est obligatoire.</text:p>
      <text:list text:style-name="List_20_1" text:continue-numbering="false">
        <text:list-item>
          <text:p text:style-name="LastListParagraph_FirstListParagraph_List_20_1_Content"> Cliquer sur S’identifier.</text:p>
        </text:list-item>
      </text:list>
      <text:p text:style-name="Text_20_body"><draw:frame draw:style-name="media" draw:name="3" text:anchor-type="as-char" draw:z-index="3" svg:width="33.231666666667cm" style:rel-width="100%" svg:height="15.134166666667cm" style:rel-height="scale"><draw:image xlink:href="Pictures/97e153f28ecced50ef9a024d50822517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page d’authentification s’ouvre.</text:p>
        </text:list-item>
      </text:list>
      <text:p text:style-name="Text_20_body"><draw:frame draw:style-name="media" draw:name="4" text:anchor-type="as-char" draw:z-index="4" svg:width="30.347708333333cm" style:rel-width="100%" svg:height="12.488333333333cm" style:rel-height="scale"><draw:image xlink:href="Pictures/fdc60269d5d852b8b98ca050df5be8b5.png" xlink:type="simple" xlink:show="embed" xlink:actuate="onLoad"/></draw:frame></text:p>
      <text:list text:style-name="List_20_1" text:continue-numbering="false">
        <text:list-item>
          <text:p text:style-name="FirstListParagraph_List_20_1_Content"> Saisir le nom d’utilisateur et le mot de passe.</text:p>
        </text:list-item>
        <text:list-item>
          <text:p text:style-name="LastListParagraph_List_20_1_Content"> Cliquer sur S’identifier.</text:p>
        </text:list-item>
      </text:list>
      <text:h text:style-name="Heading_20_2" text:outline-level="2"><text:bookmark-start text:name="__RefHeading___creermanuel_image_6.png_exporter_le_contenu_au_format_odt_6"/><text:bookmark-start text:name="creermanuel_image_6.png_exporter_le_contenu_au_format_odt"/>{{creermanuel_Image_6.png}}Exporter le contenu au format odt<text:bookmark-end text:name="__RefHeading___creermanuel_image_6.png_exporter_le_contenu_au_format_odt_6"/><text:bookmark-end text:name="creermanuel_image_6.png_exporter_le_contenu_au_format_odt"/></text:h>
      <text:list text:style-name="Numbering_20_1" text:continue-numbering="false">
        <text:list-item>
          <text:p text:style-name="FirstListParagraph_Numbering_20_1_Content"> <draw:frame draw:style-name="media" draw:name="5" text:anchor-type="as-char" draw:z-index="5" svg:width="33.231666666667cm" style:rel-width="100%" svg:height="15.134166666667cm" style:rel-height="scale"><draw:image xlink:href="Pictures/ff58a18ab7eb386178d6cc634fb4b5ff.png" xlink:type="simple" xlink:show="embed" xlink:actuate="onLoad"/></draw:frame>Cliquer sur le symbole de la page </text:p>
        </text:list-item>
        <text:list-item>
          <text:p text:style-name="LastListParagraph_Numbering_20_1_Content"> Le fichier se télécharge.</text:p>
        </text:list-item>
      </text:list>
      <text:h text:style-name="Heading_20_2" text:outline-level="2"><text:bookmark-start text:name="__RefHeading___creermanuel_image_8.png_exporter_le_contenu_au_format_pdf_7"/><text:bookmark-start text:name="creermanuel_image_8.png_exporter_le_contenu_au_format_pdf"/>{{creermanuel_Image_8.png}}Exporter le contenu au format pdf<text:bookmark-end text:name="__RefHeading___creermanuel_image_8.png_exporter_le_contenu_au_format_pdf_7"/><text:bookmark-end text:name="creermanuel_image_8.png_exporter_le_contenu_au_format_pdf"/></text:h>
      <text:list text:style-name="Numbering_20_1" text:continue-numbering="false">
        <text:list-item>
          <text:p text:style-name="FirstListParagraph_Numbering_20_1_Content"> <draw:frame draw:style-name="media" draw:name="6" text:anchor-type="as-char" draw:z-index="6" svg:width="33.231666666667cm" style:rel-width="100%" svg:height="15.134166666667cm" style:rel-height="scale"><draw:image xlink:href="Pictures/882bfae6262c775789d39107b9a88884.png" xlink:type="simple" xlink:show="embed" xlink:actuate="onLoad"/></draw:frame>Cliquer sur le symbole PDF </text:p>
        </text:list-item>
        <text:list-item>
          <text:p text:style-name="LastListParagraph_Numbering_20_1_Content"> Le fichier se télécharge.</text:p>
        </text:list-item>
      </text:list>
      <text:h text:style-name="Heading_20_2" text:outline-level="2"><text:bookmark-start text:name="__RefHeading___creer_un_livre_8"/><text:bookmark-start text:name="creer_un_livre"/>Créer un livre<text:bookmark-end text:name="__RefHeading___creer_un_livre_8"/><text:bookmark-end text:name="creer_un_livre"/></text:h>
      <text:h text:style-name="Heading_20_3" text:outline-level="3"><text:bookmark-start text:name="__RefHeading___ajouter_des_pages_au_livre_9"/><text:bookmark-start text:name="ajouter_des_pages_au_livre"/>Ajouter des pages au livre<text:bookmark-end text:name="__RefHeading___ajouter_des_pages_au_livre_9"/><text:bookmark-end text:name="ajouter_des_pages_au_livre"/></text:h>
      <text:list text:style-name="Numbering_20_1" text:continue-numbering="false">
        <text:list-item>
          <text:p text:style-name="FirstListParagraph_Numbering_20_1_Content"> <draw:frame draw:style-name="media" draw:name="7" text:anchor-type="as-char" draw:z-index="7" svg:width="1.0054166666667cm" svg:height="1.0054166666667cm"><draw:image xlink:href="Pictures/3776263e9475af983aba363cb512d8f8.png" xlink:type="simple" xlink:show="embed" xlink:actuate="onLoad"/></draw:frame>Se placer sur la page à inclure dans le livre.</text:p>
        </text:list-item>
        <text:list-item>
          <text:p text:style-name="Numbering_20_1_Content"> <draw:frame draw:style-name="media" draw:name="8" text:anchor-type="as-char" draw:z-index="8" svg:width="33.231666666667cm" style:rel-width="100%" svg:height="15.134166666667cm" style:rel-height="scale"><draw:image xlink:href="Pictures/bd530ad364a4cb2e356a7dc5735ba520.png" xlink:type="simple" xlink:show="embed" xlink:actuate="onLoad"/></draw:frame>Cliquer sur le symbole de la pièce de puzzle </text:p>
        </text:list-item>
        <text:list-item>
          <text:p text:style-name="Numbering_20_1_Content"> <draw:frame draw:style-name="media" draw:name="9" text:anchor-type="as-char" draw:z-index="9" svg:width="16.774583333333cm" svg:height="2.6722916666667cm"><draw:image xlink:href="Pictures/5eab833bb5afd88ce7e6d6aa2c7014c6.png" xlink:type="simple" xlink:show="embed" xlink:actuate="onLoad"/></draw:frame>Le menu Créateur de livres s’affiche au niveau du titre de la page.</text:p>
        </text:list-item>
        <text:list-item>
          <text:p text:style-name="Numbering_20_1_Content"> Se placer sur une autre page du wiki.</text:p>
        </text:list-item>
        <text:list-item>
          <text:p text:style-name="LastListParagraph_Numbering_20_1_Content"> Cliquer sur Ajouter cette page à votre livre dans le menu Créateur de livres. </text:p>
        </text:list-item>
      </text:list>
      <text:h text:style-name="Heading_20_3" text:outline-level="3"><text:bookmark-start text:name="__RefHeading___voir_le_contenu_du_livre_10"/><text:bookmark-start text:name="voir_le_contenu_du_livre"/>Voir le contenu du livre<text:bookmark-end text:name="__RefHeading___voir_le_contenu_du_livre_10"/><text:bookmark-end text:name="voir_le_contenu_du_livre"/></text:h>
      <text:list text:style-name="Numbering_20_1" text:continue-numbering="false">
        <text:list-item>
          <text:p text:style-name="FirstListParagraph_Numbering_20_1_Content"> Cliquer sur Voir ou modifier le livre dans le menu Créateur de livres.</text:p>
        </text:list-item>
        <text:list-item>
          <text:p text:style-name="LastListParagraph_Numbering_20_1_Content"> Le contenu du livre s’affiche.</text:p>
        </text:list-item>
      </text:list>
      <text:p text:style-name="Text_20_body"><draw:frame draw:style-name="media" draw:name="10" text:anchor-type="as-char" draw:z-index="10" svg:width="24.685625cm" style:rel-width="100%" svg:height="13.202708333333cm" style:rel-height="scale"><draw:image xlink:href="Pictures/883335d9bac29fa8f584c732a06da79f.png" xlink:type="simple" xlink:show="embed" xlink:actuate="onLoad"/></draw:frame></text:p>
      <text:h text:style-name="Heading_20_3" text:outline-level="3"><text:bookmark-start text:name="__RefHeading___deplacer_les_pages_dans_le_livre_11"/><text:bookmark-start text:name="deplacer_les_pages_dans_le_livre"/>Déplacer les pages dans le livre<text:bookmark-end text:name="__RefHeading___deplacer_les_pages_dans_le_livre_11"/><text:bookmark-end text:name="deplacer_les_pages_dans_le_livre"/></text:h>
      <text:list text:style-name="Numbering_20_1" text:continue-numbering="false">
        <text:list-item>
          <text:p text:style-name="FirstListParagraph_Numbering_20_1_Content"> Cliquer sur la page à déplacer.</text:p>
        </text:list-item>
        <text:list-item>
          <text:p text:style-name="Numbering_20_1_Content"> La déplacer tout en maintenant le bouton gauche de la souris appuyé.</text:p>
        </text:list-item>
        <text:list-item>
          <text:p text:style-name="LastListParagraph_Numbering_20_1_Content"> Relâcher la pression sur le bouton de la souris lorsque la page est à l’endroit désiré.</text:p>
        </text:list-item>
      </text:list>
      <text:h text:style-name="Heading_20_3" text:outline-level="3"><text:bookmark-start text:name="__RefHeading___enlever_une_page_du_livre_12"/><text:bookmark-start text:name="enlever_une_page_du_livre"/>Enlever une page du livre<text:bookmark-end text:name="__RefHeading___enlever_une_page_du_livre_12"/><text:bookmark-end text:name="enlever_une_page_du_livre"/></text:h>
      <text:list text:style-name="Numbering_20_1" text:continue-numbering="false">
        <text:list-item>
          <text:p text:style-name="LastListParagraph_FirstListParagraph_Numbering_20_1_Content"> Cliquer sur le symbole de la poubelle précédant le nom de la page.</text:p>
        </text:list-item>
      </text:list>
      <text:p text:style-name="Text_20_body"><draw:frame draw:style-name="media" draw:name="11" text:anchor-type="as-char" draw:z-index="11" svg:width="11.879791666667cm" svg:height="13.0175cm"><draw:image xlink:href="Pictures/96e558d64de641219dfc6d3e91b725e6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La page à retirer s’affiche dans la partie Pages retirées de la sélection.</text:p>
        </text:list-item>
      </text:list>
      <text:h text:style-name="Heading_20_3" text:outline-level="3"><text:bookmark-start text:name="__RefHeading___exporter_le_livre_13"/><text:bookmark-start text:name="exporter_le_livre"/>Exporter le livre<text:bookmark-end text:name="__RefHeading___exporter_le_livre_13"/><text:bookmark-end text:name="exporter_le_livre"/></text:h>
      <text:list text:style-name="Numbering_20_1" text:continue-numbering="false">
        <text:list-item>
          <text:p text:style-name="FirstListParagraph_Numbering_20_1_Content"> Donner un titre au livre.</text:p>
        </text:list-item>
        <text:list-item>
          <text:p text:style-name="Numbering_20_1_Content"> <draw:frame draw:style-name="media" draw:name="12" text:anchor-type="as-char" draw:z-index="12" svg:width="22.568958333333cm" style:rel-width="100%" svg:height="13.096875cm" style:rel-height="scale"><draw:image xlink:href="Pictures/bf5908ff302aafcaece1acdb7a3816d9.png" xlink:type="simple" xlink:show="embed" xlink:actuate="onLoad"/></draw:frame>Cliquer sur la liste déroulante Exporter en PDF.</text:p>
        </text:list-item>
        <text:list-item>
          <text:p text:style-name="Numbering_20_1_Content"> Choisir le format d’export.</text:p>
        </text:list-item>
        <text:list-item>
          <text:p text:style-name="LastListParagraph_Numbering_20_1_Content"> Cliquer sur Exporter.</text:p>
        </text:list-item>
      </text:list>
      <text:h text:style-name="Heading_20_3" text:outline-level="3"><text:bookmark-start text:name="__RefHeading___enregistrer_le_livre_14"/><text:bookmark-start text:name="enregistrer_le_livre"/>Enregistrer le livre<text:bookmark-end text:name="__RefHeading___enregistrer_le_livre_14"/><text:bookmark-end text:name="enregistrer_le_livre"/></text:h>
      <text:list text:style-name="Numbering_20_1" text:continue-numbering="false">
        <text:list-item>
          <text:p text:style-name="FirstListParagraph_Numbering_20_1_Content"> Saisir un nom pour le livre dans le champ prévu.</text:p>
        </text:list-item>
        <text:list-item>
          <text:p text:style-name="Numbering_20_1_Content"> Cliquer sur Enregistrer.</text:p>
        </text:list-item>
        <text:list-item>
          <text:p text:style-name="Numbering_20_1_Content"> <text:a xlink:type="simple" xlink:href="https://oldwiki.embross-airport-services.com/lib/exe/fetch.php?media=guides:creermanuel_image_16.tmp" text:style-name="Internet_20_link" text:visited-style-name="Visited_20_Internet_20_Link">creermanuel_image_16.tmp</text:a>Un message confirme l’enregistrement du livre.</text:p>
        </text:list-item>
        <text:list-item>
          <text:p text:style-name="LastListParagraph_Numbering_20_1_Content"> <draw:frame draw:style-name="media" draw:name="13" text:anchor-type="as-char" draw:z-index="13" svg:width="11.985625cm" svg:height="2.5135416666667cm"><draw:image xlink:href="Pictures/0f5e42343acecc41bd7ff6591771d90a.png" xlink:type="simple" xlink:show="embed" xlink:actuate="onLoad"/></draw:frame>Les différents livres enregistrés s’affichent en bas de l’écran.</text:p>
        </text:list-item>
      </text:list>
      <text:h text:style-name="Heading_20_2" text:outline-level="2"><text:bookmark-start text:name="__RefHeading___faire_une_recherche_15"/><text:bookmark-start text:name="faire_une_recherche"/>Faire une recherche<text:bookmark-end text:name="__RefHeading___faire_une_recherche_15"/><text:bookmark-end text:name="faire_une_recherche"/></text:h>
      <text:p text:style-name="Text_20_body">Il est possible de faire une recherche textuelle dans le wiki Edge Airport.</text:p>
      <text:list text:style-name="Numbering_20_1" text:continue-numbering="false">
        <text:list-item>
          <text:p text:style-name="FirstListParagraph_Numbering_20_1_Content"> <draw:frame draw:style-name="media" draw:name="14" text:anchor-type="as-char" draw:z-index="14" svg:width="33.231666666667cm" style:rel-width="100%" svg:height="15.134166666667cm" style:rel-height="scale"><draw:image xlink:href="Pictures/7cf319d06cd0c9b011696d048d254da9.png" xlink:type="simple" xlink:show="embed" xlink:actuate="onLoad"/></draw:frame>Cliquer dans le champ Rechercher.</text:p>
        </text:list-item>
        <text:list-item>
          <text:p text:style-name="Numbering_20_1_Content"> Saisir le terme de la recherche.</text:p>
        </text:list-item>
        <text:list-item>
          <text:p text:style-name="Numbering_20_1_Content"> Cliquer sur la loupe à droite du champ ou appuyer sur la touche Entrée du clavier.</text:p>
        </text:list-item>
        <text:list-item>
          <text:p text:style-name="Numbering_20_1_Content"> La page de recherche s’affiche, précisant dans quels documents l’expression a été trouvée.</text:p>
        </text:list-item>
        <text:list-item>
          <text:p text:style-name="LastListParagraph_Numbering_20_1_Content"> Cliquer sur le document concerné.</text:p>
        </text:list-item>
      </text:list>
      <text:h text:style-name="Heading_20_2" text:outline-level="2"><text:bookmark-start text:name="__RefHeading___creermanuel_image_19.png_voir_les_dernieres_revisions_des_pages_16"/><text:bookmark-start text:name="creermanuel_image_19.png_voir_les_dernieres_revisions_des_pages"/>{{creermanuel_Image_19.png}}Voir les dernières révisions des pages<text:bookmark-end text:name="__RefHeading___creermanuel_image_19.png_voir_les_dernieres_revisions_des_pages_16"/><text:bookmark-end text:name="creermanuel_image_19.png_voir_les_dernieres_revisions_des_pages"/></text:h>
      <text:list text:style-name="Numbering_20_1" text:continue-numbering="false">
        <text:list-item>
          <text:p text:style-name="FirstListParagraph_Numbering_20_1_Content"> Cliquer sur le symbole de l’horloge </text:p>
        </text:list-item>
        <text:list-item>
          <text:p text:style-name="LastListParagraph_Numbering_20_1_Content"> <draw:frame draw:style-name="media" draw:name="15" text:anchor-type="as-char" draw:z-index="15" svg:width="33.231666666667cm" style:rel-width="100%" svg:height="15.134166666667cm" style:rel-height="scale"><draw:image xlink:href="Pictures/246863e3303105576c2dda04bbe22bcd.png" xlink:type="simple" xlink:show="embed" xlink:actuate="onLoad"/></draw:frame>Les dernières révisions de la page en cours s’affichen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creermanuel</dc:title>
  </office:meta>
</office:document-meta>
</file>