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d4c72348a3ea1ef79e27b5bf726d7f.png"/>
  <manifest:file-entry manifest:media-type="image/png" manifest:full-path="Pictures/d2e736fef9c109d1a71be233e39355ab.png"/>
  <manifest:file-entry manifest:media-type="image/png" manifest:full-path="Pictures/9b9bc7a0108b207e15f20a5d3d3d7257.png"/>
  <manifest:file-entry manifest:media-type="image/png" manifest:full-path="Pictures/259682890d3ad8fb1e0018466952402b.png"/>
  <manifest:file-entry manifest:media-type="image/png" manifest:full-path="Pictures/85a76809e9fcaaecae66bca27953141b.png"/>
  <manifest:file-entry manifest:media-type="image/png" manifest:full-path="Pictures/c028fbff6384d49ed682ed08d8c98bf7.png"/>
  <manifest:file-entry manifest:media-type="image/png" manifest:full-path="Pictures/fc0cdb3ca6fd4ac0dee37dc680c34105.png"/>
  <manifest:file-entry manifest:media-type="image/png" manifest:full-path="Pictures/3381537e082ef50bcb8843e3ab53db38.png"/>
  <manifest:file-entry manifest:media-type="image/jpeg" manifest:full-path="Pictures/eee08db570f0d950f8e92456d51ac420.jpg"/>
  <manifest:file-entry manifest:media-type="image/png" manifest:full-path="Pictures/2fb7a4cc6571590724a306129c6d0607.png"/>
  <manifest:file-entry manifest:media-type="image/png" manifest:full-path="Pictures/56bff3200381182363bb6c1eb1100791.png"/>
  <manifest:file-entry manifest:media-type="image/png" manifest:full-path="Pictures/d42c6fedde87e7b72b55f26813951120.png"/>
  <manifest:file-entry manifest:media-type="image/jpeg" manifest:full-path="Pictures/fe57bbaadba0f8797ecb3d4bac2d84e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aminvoicing:mouvements"/><text:bookmark-start text:name="__RefHeading___aminvoicingsaisie_des_mouvements_1"/><text:bookmark-start text:name="aminvoicingsaisie_des_mouvements"/>AMInvoicingSaisie des Mouvements<text:bookmark-end text:name="__RefHeading___aminvoicingsaisie_des_mouvements_1"/><text:bookmark-end text:name="aminvoicingsaisie_des_mouvement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1d4c72348a3ea1ef79e27b5bf726d7f.png" xlink:type="simple" xlink:show="embed" xlink:actuate="onLoad"/></draw:frame></text:p>
      <text:h text:style-name="Heading_20_1" text:outline-level="1"><text:bookmark-start text:name="__RefHeading___airport_manager_invoicing_2"/><text:bookmark-start text:name="airport_manager_invoicing"/>Airport Manager Invoicing<text:bookmark-end text:name="__RefHeading___airport_manager_invoicing_2"/><text:bookmark-end text:name="airport_manager_invoicing"/></text:h>
      <text:p text:style-name="Text_20_body">Le logiciel Airport Manager Invoicing vous permet de gérer toutes vos données aéroportuaires.</text:p>
      <text:p text:style-name="Text_20_body"><draw:frame draw:style-name="media" draw:name="1" text:anchor-type="as-char" draw:z-index="1" svg:width="" svg:rel-width="100%" svg:height="" svg:rel-height="100%"><draw:image xlink:href="/home/edgeairport/www/wiki/data/media/guides/utilisation/aminvoicing/media_image6.png" xlink:type="simple" xlink:show="embed" xlink:actuate="onLoad"/></draw:frame></text:p>
      <text:p text:style-name="Text_20_body">Ce guide utilisateur va vous permettre de gérer les fiches clients et les mouvements aériens de votre aéroport.</text:p>
      <text:p text:style-name="Text_20_body"><draw:frame draw:style-name="media" draw:name="2" text:anchor-type="as-char" draw:z-index="2" svg:width="1.27cm" svg:height="1.27cm"><draw:image xlink:href="Pictures/d2e736fef9c109d1a71be233e39355ab.png" xlink:type="simple" xlink:show="embed" xlink:actuate="onLoad"/></draw:frame>Toutes les opérations décrites nécessitent d’être connecté(e) à Airport Manager Invoicing.</text:p>
      <text:h text:style-name="Heading_20_1" text:outline-level="1"><text:bookmark-start text:name="__RefHeading___mouvements_aeriens_3"/><text:bookmark-start text:name="mouvements_aeriens"/>Mouvements aériens<text:bookmark-end text:name="__RefHeading___mouvements_aeriens_3"/><text:bookmark-end text:name="mouvements_aeriens"/></text:h>
      <text:p text:style-name="Text_20_body">Dans cette partie, vous paramétrerez l’affichage de la fenêtre de saisie récapitulative, imprimerez les mouvements aériens de votre aéroport, et vous saisirez les strips.</text:p>
      <text:p text:style-name="Text_20_body">Avant de commencer, </text:p>
      <text:list text:style-name="List_20_1" text:continue-numbering="false">
        <text:list-item>
          <text:p text:style-name="FirstListParagraph_List_20_1_Content"> Cliquer sur l’onglet Mouvements du logiciel.</text:p>
        </text:list-item>
        <text:list-item>
          <text:p text:style-name="List_20_1_Content"> Un sous menu s’ouvre.</text:p>
        </text:list-item>
        <text:list-item>
          <text:p text:style-name="LastListParagraph_List_20_1_Content"> Cliquer sur Saisie et édition des mouvements aériens dans le menu déroulant.</text:p>
        </text:list-item>
      </text:list>
      <text:p text:style-name="Text_20_body"><draw:frame draw:style-name="media" draw:name="3" text:anchor-type="as-char" draw:z-index="3" svg:width="22.489583333333cm" style:rel-width="100%" svg:height="6.746875cm" style:rel-height="scale"><draw:image xlink:href="Pictures/9b9bc7a0108b207e15f20a5d3d3d7257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fenêtre Saisie des mouvements aériens s’ouvre.</text:p>
        </text:list-item>
      </text:list>
      <text:p text:style-name="Text_20_body"><draw:frame draw:style-name="media" draw:name="4" text:anchor-type="as-char" draw:z-index="4" svg:width="10.583333333333cm" svg:height="" svg:rel-height="100%"><draw:image xlink:href="/home/edgeairport/www/wiki/data/media/guides/utilisation/aminvoicing/media_image9.png" xlink:type="simple" xlink:show="embed" xlink:actuate="onLoad"/></draw:frame></text:p>
      <text:h text:style-name="Heading_20_2" text:outline-level="2"><text:bookmark-start text:name="__RefHeading___parametrer_l_affichage_4"/><text:bookmark-start text:name="parametrer_l_affichage"/>Paramétrer l’affichage<text:bookmark-end text:name="__RefHeading___parametrer_l_affichage_4"/><text:bookmark-end text:name="parametrer_l_affichage"/></text:h>
      <text:h text:style-name="Heading_20_3" text:outline-level="3"><text:bookmark-start text:name="__RefHeading___choisir_les_options_a_afficher_5"/><text:bookmark-start text:name="choisir_les_options_a_afficher"/>Choisir les options à afficher<text:bookmark-end text:name="__RefHeading___choisir_les_options_a_afficher_5"/><text:bookmark-end text:name="choisir_les_options_a_afficher"/></text:h>
      <text:p text:style-name="Text_20_body">Vous pouvez personnaliser l’affichage de la fenêtre récapitulative afin qu’il réponde exactement à vos besoins. </text:p>
      <text:p text:style-name="Text_20_body"><draw:frame draw:style-name="media" draw:name="5" text:anchor-type="as-char" draw:z-index="5" svg:width="2.9897916666667cm" svg:height="1.0054166666667cm"><draw:image xlink:href="Pictures/259682890d3ad8fb1e0018466952402b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le symbole à gauche des colonnes. </text:p>
        </text:list-item>
        <text:list-item>
          <text:p text:style-name="List_20_1_Content"> Une liste de cases à cocher apparaît.</text:p>
        </text:list-item>
        <text:list-item>
          <text:p text:style-name="List_20_1_Content"> Cocher ou décocher les cases correspondant à vos choix.</text:p>
        </text:list-item>
        <text:list-item>
          <text:p text:style-name="List_20_1_Content"> L’affichage des données est modifié automatiquement.</text:p>
        </text:list-item>
        <text:list-item>
          <text:p text:style-name="LastListParagraph_List_20_1_Content"> Cliquer sur l’écran afin de fermer le menu proposé.</text:p>
        </text:list-item>
      </text:list>
      <text:h text:style-name="Heading_20_3" text:outline-level="3"><text:bookmark-start text:name="__RefHeading___deplacer_les_colonnes_6"/><text:bookmark-start text:name="deplacer_les_colonnes"/>Déplacer les colonnes<text:bookmark-end text:name="__RefHeading___deplacer_les_colonnes_6"/><text:bookmark-end text:name="deplacer_les_colonnes"/></text:h>
      <text:p text:style-name="Text_20_body">Afin que les colonnes affichées soient dans l’ordre que vous désirez, vous pouvez les déplacer.</text:p>
      <text:list text:style-name="List_20_1" text:continue-numbering="false">
        <text:list-item>
          <text:p text:style-name="FirstListParagraph_List_20_1_Content"> Cliquer sur l’en-tête de la colonne à déplacer.</text:p>
        </text:list-item>
        <text:list-item>
          <text:p text:style-name="List_20_1_Content"> Déplacer la colonne tout en maintenant le bouton gauche de la souris appuyé.</text:p>
        </text:list-item>
        <text:list-item>
          <text:p text:style-name="List_20_1_Content"> Des flèches vertes apparaissent pour vous aider à bien positionner votre colonne.</text:p>
        </text:list-item>
        <text:list-item>
          <text:p text:style-name="LastListParagraph_List_20_1_Content"> Relâcher la pression sur le bouton de la souris lorsque la colonne est à l’endroit désiré.</text:p>
        </text:list-item>
      </text:list>
      <text:h text:style-name="Heading_20_3" text:outline-level="3"><text:bookmark-start text:name="__RefHeading___trier_les_donnees_7"/><text:bookmark-start text:name="trier_les_donnees"/>Trier les données<text:bookmark-end text:name="__RefHeading___trier_les_donnees_7"/><text:bookmark-end text:name="trier_les_donnees"/></text:h>
      <text:p text:style-name="Text_20_body">Si vous voulez trier vos données selon un critère bien précis, veuillez procéder comme suit :</text:p>
      <text:list text:style-name="List_20_1" text:continue-numbering="false">
        <text:list-item>
          <text:p text:style-name="FirstListParagraph_List_20_1_Content"> Cliquer sur l’en-tête de la colonne concernée.</text:p>
        </text:list-item>
        <text:list-item>
          <text:p text:style-name="LastListParagraph_List_20_1_Content"> Déplacer la colonne dans la partie grisée intitulée « Déplacer ici le titre d’une colonne pour grouper les données. »</text:p>
        </text:list-item>
      </text:list>
      <text:p text:style-name="Text_20_body"><draw:frame draw:style-name="media" draw:name="6" text:anchor-type="as-char" draw:z-index="6" svg:width="27.596041666667cm" style:rel-width="100%" svg:height="15.028333333333cm" style:rel-height="scale"><draw:image xlink:href="Pictures/85a76809e9fcaaecae66bca27953141b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es données de la colonne s’affichent à l’écran.</text:p>
        </text:list-item>
      </text:list>
      <text:h text:style-name="Heading_20_2" text:outline-level="2"><text:bookmark-start text:name="__RefHeading___imprimer_la_liste_des_mouvements_8"/><text:bookmark-start text:name="imprimer_la_liste_des_mouvements"/>Imprimer la liste des mouvements<text:bookmark-end text:name="__RefHeading___imprimer_la_liste_des_mouvements_8"/><text:bookmark-end text:name="imprimer_la_liste_des_mouvements"/></text:h>
      <text:h text:style-name="Heading_20_3" text:outline-level="3"><text:bookmark-start text:name="__RefHeading___imprimer_sur_une_imprimante_9"/><text:bookmark-start text:name="imprimer_sur_une_imprimante"/>Imprimer sur une imprimante<text:bookmark-end text:name="__RefHeading___imprimer_sur_une_imprimante_9"/><text:bookmark-end text:name="imprimer_sur_une_imprimante"/></text:h>
      <text:list text:style-name="List_20_1" text:continue-numbering="false">
        <text:list-item>
          <text:p text:style-name="FirstListParagraph_List_20_1_Content"> Cliquer sur la liste déroulante des mouvements aériens.</text:p>
        </text:list-item>
        <text:list-item>
          <text:p text:style-name="List_20_1_Content"> Choisir le type de mouvements à imprimer.</text:p>
        </text:list-item>
        <text:list-item>
          <text:p text:style-name="List_20_1_Content"> Pour visualiser la page avant impression :</text:p>
        </text:list-item>
        <text:list-item>
          <text:p text:style-name="List_20_1_Content">  Cocher la case Aperçu.</text:p>
        </text:list-item>
        <text:list-item>
          <text:p text:style-name="List_20_1_Content"> Cliquer sur le symbole de l’imprimante.</text:p>
        </text:list-item>
        <text:list-item>
          <text:p text:style-name="List_20_1_Content"> La fenêtre Aperçu s’ouvre.</text:p>
        </text:list-item>
        <text:list-item>
          <text:p text:style-name="LastListParagraph_List_20_1_Content"> Cliquer sur le symbole de l’imprimante pour imprimer.</text:p>
        </text:list-item>
      </text:list>
      <text:h text:style-name="Heading_20_3" text:outline-level="3"><text:bookmark-start text:name="__RefHeading___creer_un_fichier_pdf_10"/><text:bookmark-start text:name="creer_un_fichier_pdf"/>Créer un fichier PDF<text:bookmark-end text:name="__RefHeading___creer_un_fichier_pdf_10"/><text:bookmark-end text:name="creer_un_fichier_pdf"/></text:h>
      <text:list text:style-name="Numbering_20_1" text:continue-numbering="false">
        <text:list-item>
          <text:p text:style-name="FirstListParagraph_Numbering_20_1_Content"> Cliquer sur la liste déroulante des mouvements aériens.</text:p>
        </text:list-item>
        <text:list-item>
          <text:p text:style-name="Numbering_20_1_Content"> Choisir le type de mouvements à imprimer.</text:p>
        </text:list-item>
        <text:list-item>
          <text:p text:style-name="Numbering_20_1_Content"> Cocher la case Aperçu.</text:p>
        </text:list-item>
        <text:list-item>
          <text:p text:style-name="Numbering_20_1_Content"> Cliquer sur le symbole de l’imprimante.</text:p>
        </text:list-item>
        <text:list-item>
          <text:p text:style-name="Numbering_20_1_Content"> La fenêtre Aperçu s’ouvre.</text:p>
        </text:list-item>
        <text:list-item>
          <text:p text:style-name="Numbering_20_1_Content"> Cliquer sur l’icône représentant une disquette.</text:p>
        </text:list-item>
        <text:list-item>
          <text:p text:style-name="Numbering_20_1_Content"> La fenêtre Save Report As s’ouvre.</text:p>
        </text:list-item>
        <text:list-item>
          <text:p text:style-name="Numbering_20_1_Content"> Choisir le répertoire adéquat.</text:p>
        </text:list-item>
        <text:list-item>
          <text:p text:style-name="Numbering_20_1_Content"> Renommer si nécessaire le fichier.</text:p>
        </text:list-item>
        <text:list-item>
          <text:p text:style-name="LastListParagraph_Numbering_20_1_Content"> Cliquer sur Enregistrer.</text:p>
        </text:list-item>
      </text:list>
      <text:h text:style-name="Heading_20_2" text:outline-level="2"><text:bookmark-start text:name="__RefHeading___saisir_les_strips_11"/><text:bookmark-start text:name="saisir_les_strips"/>Saisir les strips<text:bookmark-end text:name="__RefHeading___saisir_les_strips_11"/><text:bookmark-end text:name="saisir_les_strips"/></text:h>
      <text:p text:style-name="Text_20_body">Afin de pré-remplir automatiquement certains champs du strip, vous pouvez renseigner les paramètres du jour.</text:p>
      <text:h text:style-name="Heading_20_3" text:outline-level="3"><text:bookmark-start text:name="__RefHeading___renseigner_les_parametres_du_jour_12"/><text:bookmark-start text:name="renseigner_les_parametres_du_jour"/>Renseigner les paramètres du jour<text:bookmark-end text:name="__RefHeading___renseigner_les_parametres_du_jour_12"/><text:bookmark-end text:name="renseigner_les_parametres_du_jour"/></text:h>
      <text:p text:style-name="Text_20_body"><draw:frame draw:style-name="media" draw:name="7" text:anchor-type="as-char" draw:z-index="7" svg:width="30.929791666667cm" style:rel-width="100%" svg:height="3.413125cm" style:rel-height="scale"><draw:image xlink:href="Pictures/c028fbff6384d49ed682ed08d8c98bf7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liquer sur l’onglet Fichier de la barre de menu.</text:p>
        </text:list-item>
        <text:list-item>
          <text:p text:style-name="Numbering_20_1_Content"> Un sous-menu s’ouvre.</text:p>
        </text:list-item>
        <text:list-item>
          <text:p text:style-name="Numbering_20_1_Content"> Cliquer sur Paramètres du jour.</text:p>
        </text:list-item>
        <text:list-item>
          <text:p text:style-name="Numbering_20_1_Content"> La fenêtre Paramètres du jour s’ouvre.</text:p>
        </text:list-item>
        <text:list-item>
          <text:p text:style-name="Numbering_20_1_Content"> Renseigner les différents champs.</text:p>
        </text:list-item>
        <text:list-item>
          <text:p text:style-name="LastListParagraph_Numbering_20_1_Content"> Cliquer sur OK.</text:p>
        </text:list-item>
      </text:list>
      <text:h text:style-name="Heading_20_3" text:outline-level="3"><text:bookmark-start text:name="__RefHeading___ouvrir_la_fenetre_de_saisie_13"/><text:bookmark-start text:name="ouvrir_la_fenetre_de_saisie"/>Ouvrir la fenêtre de saisie<text:bookmark-end text:name="__RefHeading___ouvrir_la_fenetre_de_saisie_13"/><text:bookmark-end text:name="ouvrir_la_fenetre_de_saisie"/></text:h>
      <text:p text:style-name="Text_20_body">Le <text:span text:style-name="Strong_20_Emphasis">formulaire de vols</text:span><text:span text:style-name="Strong_20_Emphasis"> (strip)</text:span> doit contenir <text:span text:style-name="underline">au minimum</text:span> les informations suivantes : </text:p>
      <text:list text:style-name="Numbering_20_1" text:continue-numbering="false">
        <text:list-item>
          <text:p text:style-name="LastListParagraph_FirstListParagraph_Numbering_20_1_Content"> <draw:frame draw:style-name="media" draw:name="8" text:anchor-type="as-char" draw:z-index="8" svg:width="1.27cm" svg:height="1.27cm"><draw:image xlink:href="Pictures/fc0cdb3ca6fd4ac0dee37dc680c34105.png" xlink:type="simple" xlink:show="embed" xlink:actuate="onLoad"/></draw:frame>l’immatriculation de l’appareil,</text:p>
        </text:list-item>
      </text:list>
      <text:list text:style-name="List_20_1" text:continue-numbering="false">
        <text:list-item>
          <text:p text:style-name="LastListParagraph_FirstListParagraph_List_20_1_Content"> les renseignements concernant  au moins un <text:span text:style-name="Strong_20_Emphasis">mouvement</text:span>, soit à l’arrivée, soit au départ.</text:p>
        </text:list-item>
      </text:list>
      <text:p text:style-name="Text_20_body">Un <text:span text:style-name="Strong_20_Emphasis">mouvement</text:span> doit contenir <text:span text:style-name="underline">au minimum</text:span> les éléments suivants :</text:p>
      <text:list text:style-name="List_20_1" text:continue-numbering="false">
        <text:list-item>
          <text:p text:style-name="FirstListParagraph_List_20_1_Content"> <draw:frame draw:style-name="media" draw:name="9" text:anchor-type="as-char" draw:z-index="9" svg:width="1.27cm" svg:height="1.27cm"><draw:image xlink:href="Pictures/fc0cdb3ca6fd4ac0dee37dc680c34105.png" xlink:type="simple" xlink:show="embed" xlink:actuate="onLoad"/></draw:frame>l’immatriculation,</text:p>
        </text:list-item>
        <text:list-item>
          <text:p text:style-name="List_20_1_Content"> la date et l’heure,</text:p>
        </text:list-item>
        <text:list-item>
          <text:p text:style-name="List_20_1_Content"> le code client,</text:p>
        </text:list-item>
        <text:list-item>
          <text:p text:style-name="List_20_1_Content"> le code OACI de l’aéroport de provenance ou de destination,</text:p>
        </text:list-item>
        <text:list-item>
          <text:p text:style-name="LastListParagraph_List_20_1_Content"> la nature du vol.</text:p>
        </text:list-item>
      </text:list>
      <text:p text:style-name="Text_20_body">Pour ouvrir la fenêtre permettant la saisie des strips, deux méthodes sont possibles.</text:p>
      <text:list text:style-name="Numbering_20_1" text:continue-numbering="false">
        <text:list-item>
          <text:p text:style-name="LastListParagraph_FirstListParagraph_Numbering_20_1_Content"> Cliquer sur Ajouter mouvement dans le menu du logiciel.</text:p>
        </text:list-item>
      </text:list>
      <text:p text:style-name="Text_20_body">OU</text:p>
      <text:list text:style-name="Numbering_20_1" text:continue-numbering="false">
        <text:list-item>
          <text:p text:style-name="LastListParagraph_FirstListParagraph_Numbering_20_1_Content"> Appuyer sur la touche F2 de votre clavier.</text:p>
        </text:list-item>
      </text:list>
      <text:p text:style-name="Text_20_body"><draw:frame draw:style-name="media" draw:name="10" text:anchor-type="as-char" draw:z-index="10" svg:width="24.368125cm" style:rel-width="100%" svg:height="3.4395833333333cm" style:rel-height="scale"><draw:image xlink:href="Pictures/3381537e082ef50bcb8843e3ab53db38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a fenêtre de saisie s’ouvre.</text:p>
        </text:list-item>
      </text:list>
      <text:p text:style-name="Text_20_body"><draw:frame draw:style-name="media" draw:name="11" text:anchor-type="as-char" draw:z-index="11" svg:width="21.510625cm" style:rel-width="100%" svg:height="15.901458333333cm" style:rel-height="scale"><draw:image xlink:href="Pictures/eee08db570f0d950f8e92456d51ac420.jpg" xlink:type="simple" xlink:show="embed" xlink:actuate="onLoad"/></draw:frame></text:p>
      <text:h text:style-name="Heading_20_3" text:outline-level="3"><text:bookmark-start text:name="__RefHeading___saisir_l_immatriculation_de_l_appareil_14"/><text:bookmark-start text:name="saisir_l_immatriculation_de_l_appareil"/>Saisir l’immatriculation de l’appareil<text:bookmark-end text:name="__RefHeading___saisir_l_immatriculation_de_l_appareil_14"/><text:bookmark-end text:name="saisir_l_immatriculation_de_l_appareil"/></text:h>
      <text:list text:style-name="Numbering_20_1" text:continue-numbering="false">
        <text:list-item>
          <text:p text:style-name="FirstListParagraph_Numbering_20_1_Content"> Cliquer dans la zone de saisie IMMAT.</text:p>
        </text:list-item>
        <text:list-item>
          <text:p text:style-name="Numbering_20_1_Content"> Saisir l’immatriculation de l’appareil sans espace ni tiret ni aucun autre signe de ponctuation.</text:p>
        </text:list-item>
        <text:list-item>
          <text:p text:style-name="LastListParagraph_Numbering_20_1_Content"> Appuyer sur la touche TAB de votre clavier pour valider votre saisie.</text:p>
        </text:list-item>
      </text:list>
      <text:p text:style-name="Text_20_body"><draw:frame draw:style-name="media" draw:name="12" text:anchor-type="as-char" draw:z-index="12" svg:width="1.27cm" svg:height="1.27cm"><draw:image xlink:href="Pictures/2fb7a4cc6571590724a306129c6d0607.png" xlink:type="simple" xlink:show="embed" xlink:actuate="onLoad"/></draw:frame></text:p>
      <text:p text:style-name="Text_20_body">Plusieurs cas peuvent se présenter à vous.</text:p>
      <text:h text:style-name="Heading_20_4" text:outline-level="4"><text:bookmark-start text:name="__RefHeading___l_appareil_et_le_client_sont_connus_15"/><text:bookmark-start text:name="l_appareil_et_le_client_sont_connus"/>L’appareil et le client sont connus<text:bookmark-end text:name="__RefHeading___l_appareil_et_le_client_sont_connus_15"/><text:bookmark-end text:name="l_appareil_et_le_client_sont_connus"/></text:h>
      <text:list text:style-name="Numbering_20_1" text:continue-numbering="false">
        <text:list-item>
          <text:p text:style-name="LastListParagraph_FirstListParagraph_Numbering_20_1_Content"> La fiche de vol se pré-remplit.</text:p>
        </text:list-item>
      </text:list>
      <text:h text:style-name="Heading_20_4" text:outline-level="4"><text:bookmark-start text:name="__RefHeading___l_appareil_est_inconnu_mais_son_immatriculation_est_trouvee_sur_internet_16"/><text:bookmark-start text:name="l_appareil_est_inconnu_mais_son_immatriculation_est_trouvee_sur_internet"/>L’appareil est inconnu mais son immatriculation est trouvée sur internet<text:bookmark-end text:name="__RefHeading___l_appareil_est_inconnu_mais_son_immatriculation_est_trouvee_sur_internet_16"/><text:bookmark-end text:name="l_appareil_est_inconnu_mais_son_immatriculation_est_trouvee_sur_internet"/></text:h>
      <text:p text:style-name="Text_20_body"><draw:frame draw:style-name="media" draw:name="13" text:anchor-type="as-char" draw:z-index="13" svg:width="1.27cm" svg:height="1.27cm"><draw:image xlink:href="Pictures/fc0cdb3ca6fd4ac0dee37dc680c34105.png" xlink:type="simple" xlink:show="embed" xlink:actuate="onLoad"/></draw:frame>La case Internet Access de la fenêtre Saisie des mouvements aériens doit être cochée.</text:p>
      <text:list text:style-name="Numbering_20_1" text:continue-numbering="false">
        <text:list-item>
          <text:p text:style-name="FirstListParagraph_Numbering_20_1_Content"> La fenêtre Immatriculation trouvée sur le site airportmanager.net s’ouvre.</text:p>
        </text:list-item>
        <text:list-item>
          <text:p text:style-name="Numbering_20_1_Content"> Modifier ou compléter les données si nécessaire.</text:p>
        </text:list-item>
        <text:list-item>
          <text:p text:style-name="Numbering_20_1_Content"> Cliquer sur OK pour valider.</text:p>
        </text:list-item>
        <text:list-item>
          <text:p text:style-name="LastListParagraph_Numbering_20_1_Content"> La fiche de vol se pré-remplit.</text:p>
        </text:list-item>
      </text:list>
      <text:h text:style-name="Heading_20_4" text:outline-level="4"><text:bookmark-start text:name="__RefHeading___l_appareil_est_inconnu_et_le_client_est_connu_17"/><text:bookmark-start text:name="l_appareil_est_inconnu_et_le_client_est_connu"/>L’appareil est inconnu et le client est connu<text:bookmark-end text:name="__RefHeading___l_appareil_est_inconnu_et_le_client_est_connu_17"/><text:bookmark-end text:name="l_appareil_est_inconnu_et_le_client_est_connu"/></text:h>
      <text:list text:style-name="Numbering_20_1" text:continue-numbering="false">
        <text:list-item>
          <text:p text:style-name="FirstListParagraph_Numbering_20_1_Content"> La fenêtre Fiche immatriculation s’ouvre.</text:p>
        </text:list-item>
        <text:list-item>
          <text:p text:style-name="Numbering_20_1_Content"> Renseigner le champ Exploitant.</text:p>
        </text:list-item>
        <text:list-item>
          <text:p text:style-name="Numbering_20_1_Content"> Le nom de l’exploitant se remplit automatiquement.</text:p>
        </text:list-item>
        <text:list-item>
          <text:p text:style-name="Numbering_20_1_Content"> Cliquer dans le champ Type d’aéronef.</text:p>
        </text:list-item>
        <text:list-item>
          <text:p text:style-name="Numbering_20_1_Content"> Appuyer sur la touche F10 du clavier.</text:p>
        </text:list-item>
        <text:list-item>
          <text:p text:style-name="Numbering_20_1_Content"> La fenêtre Code ou libellé du type d’aéronef s’ouvre.</text:p>
        </text:list-item>
        <text:list-item>
          <text:p text:style-name="Numbering_20_1_Content"> Cliquer sur l’appareil désiré.</text:p>
        </text:list-item>
        <text:list-item>
          <text:p text:style-name="Numbering_20_1_Content"> La fenêtre Code ou libellé du type d’aéronef se ferme.</text:p>
        </text:list-item>
        <text:list-item>
          <text:p text:style-name="Numbering_20_1_Content"> Les champs Type d’aéronef et Masse max(T) se remplissent automatiquement.</text:p>
        </text:list-item>
        <text:list-item>
          <text:p text:style-name="Numbering_20_1_Content"> Renseigner le champ Sièges.</text:p>
        </text:list-item>
        <text:list-item>
          <text:p text:style-name="Numbering_20_1_Content"> Renseigner tous les autres champs si nécessaire.</text:p>
        </text:list-item>
        <text:list-item>
          <text:p text:style-name="Numbering_20_1_Content"> Cliquer sur le bouton Enregistrer de la barre de menu ou appuyer sur la touche F8 du clavier pour enregistrer.</text:p>
        </text:list-item>
        <text:list-item>
          <text:p text:style-name="LastListParagraph_Numbering_20_1_Content"> La fiche de vol se pré-remplit.</text:p>
        </text:list-item>
      </text:list>
      <text:h text:style-name="Heading_20_4" text:outline-level="4"><text:bookmark-start text:name="__RefHeading___l_appareil_et_le_client_sont_inconnus_18"/><text:bookmark-start text:name="l_appareil_et_le_client_sont_inconnus"/>L’appareil et le client sont inconnus<text:bookmark-end text:name="__RefHeading___l_appareil_et_le_client_sont_inconnus_18"/><text:bookmark-end text:name="l_appareil_et_le_client_sont_inconnus"/></text:h>
      <text:list text:style-name="Numbering_20_1" text:continue-numbering="false">
        <text:list-item>
          <text:p text:style-name="FirstListParagraph_Numbering_20_1_Content"> Double-cliquer dans le champ Exploitant ou appuyer sur la touche F3 du clavier ou cliquer sur Création nouveau client dans la barre de menu.</text:p>
        </text:list-item>
        <text:list-item>
          <text:p text:style-name="Numbering_20_1_Content"> La fenêtre Fiche client s’ouvre.</text:p>
        </text:list-item>
        <text:list-item>
          <text:p text:style-name="Numbering_20_1_Content"> Remplir les champs.</text:p>
        </text:list-item>
        <text:list-item>
          <text:p text:style-name="Numbering_20_1_Content"> Cliquer sur le bouton Enregistrer de la barre de menu ou appuyer sur la touche F8 du clavier pour enregistrer.</text:p>
        </text:list-item>
        <text:list-item>
          <text:p text:style-name="LastListParagraph_Numbering_20_1_Content"> La fiche de vol se pré-remplit.</text:p>
        </text:list-item>
      </text:list>
      <text:h text:style-name="Heading_20_4" text:outline-level="4"><text:bookmark-start text:name="__RefHeading___cas_ou_l_appareil_a_change_de_proprietaire_19"/><text:bookmark-start text:name="cas_ou_l_appareil_a_change_de_proprietaire"/>Cas où l’appareil a changé de propriétaire<text:bookmark-end text:name="__RefHeading___cas_ou_l_appareil_a_change_de_proprietaire_19"/><text:bookmark-end text:name="cas_ou_l_appareil_a_change_de_proprietaire"/></text:h>
      <text:p text:style-name="Text_20_body">Pour créer un nouveau client à partir de l’immatriculation d’un appareil :</text:p>
      <text:list text:style-name="Numbering_20_1" text:continue-numbering="false">
        <text:list-item>
          <text:p text:style-name="FirstListParagraph_Numbering_20_1_Content"> Cliquer dans la zone de saisie IMMAT.</text:p>
        </text:list-item>
        <text:list-item>
          <text:p text:style-name="Numbering_20_1_Content"> Saisir l’immatriculation de l’appareil sans espace ni tiret ni aucun autre signe de ponctuation.</text:p>
        </text:list-item>
        <text:list-item>
          <text:p text:style-name="Numbering_20_1_Content"> Appuyer sur la touche TAB de votre clavier pour valider votre saisie.</text:p>
        </text:list-item>
        <text:list-item>
          <text:p text:style-name="Numbering_20_1_Content"> La fenêtre Fiche immatriculation s’ouvre.</text:p>
        </text:list-item>
        <text:list-item>
          <text:p text:style-name="Numbering_20_1_Content"> Cliquer sur Création nouveau client dans la barre de menu ou sur la touche F3 du clavier.</text:p>
        </text:list-item>
        <text:list-item>
          <text:p text:style-name="Numbering_20_1_Content"> La fenêtre Fiche client s’ouvre.</text:p>
        </text:list-item>
        <text:list-item>
          <text:p text:style-name="Numbering_20_1_Content"> Remplir les champs.</text:p>
        </text:list-item>
        <text:list-item>
          <text:p text:style-name="Numbering_20_1_Content"> Cliquer sur Enregistrer dans la barre de menu ou appuyer  sur la touche F8 du clavier pour enregistrer.</text:p>
        </text:list-item>
        <text:list-item>
          <text:p text:style-name="Numbering_20_1_Content"> La fenêtre Type d’aéronef s’ouvre.</text:p>
        </text:list-item>
        <text:list-item>
          <text:p text:style-name="Numbering_20_1_Content"> Remplir les champs.</text:p>
        </text:list-item>
        <text:list-item>
          <text:p text:style-name="Numbering_20_1_Content"> La fenêtre Type d’aéronef se ferme.</text:p>
        </text:list-item>
        <text:list-item>
          <text:p text:style-name="Numbering_20_1_Content"> La fenêtre Fiche d’immatriculation se pré-remplit.</text:p>
        </text:list-item>
        <text:list-item>
          <text:p text:style-name="LastListParagraph_Numbering_20_1_Content"> Cliquer sur Enregistrer dans la barre de menu ou appuyer sur la touche F8 du clavier pour enregistrer.</text:p>
        </text:list-item>
      </text:list>
      <text:h text:style-name="Heading_20_3" text:outline-level="3"><text:bookmark-start text:name="__RefHeading___saisir_les_mouvements_a_l_arrivee_20"/><text:bookmark-start text:name="saisir_les_mouvements_a_l_arrivee"/>Saisir les mouvements à l’arrivée<text:bookmark-end text:name="__RefHeading___saisir_les_mouvements_a_l_arrivee_20"/><text:bookmark-end text:name="saisir_les_mouvements_a_l_arrivee"/></text:h>
      <text:p text:style-name="Text_20_body">Afin de vous aider à saisir les mouvements aériens, voici l’explication des différents champs de la zone de saisie Arrivée.</text:p>
      <text:h text:style-name="Heading_20_4" text:outline-level="4"><text:bookmark-start text:name="__RefHeading___media_image18.png_renseigner_la_date_21"/><text:bookmark-start text:name="media_image18.png_renseigner_la_date"/>{{media/image18.PNG}}Renseigner la date <text:bookmark-end text:name="__RefHeading___media_image18.png_renseigner_la_date_21"/><text:bookmark-end text:name="media_image18.png_renseigner_la_date"/></text:h>
      <text:p text:style-name="Text_20_body">Elle est pré-remplie à la date du jour. </text:p>
      <text:p text:style-name="Text_20_body">Pour la modifier :</text:p>
      <text:list text:style-name="Numbering_20_1" text:continue-numbering="false">
        <text:list-item>
          <text:p text:style-name="LastListParagraph_FirstListParagraph_Numbering_20_1_Content"> Cliquer dans le champ Le,</text:p>
        </text:list-item>
      </text:list>
      <text:p text:style-name="Text_20_body">OU</text:p>
      <text:list text:style-name="Numbering_20_1" text:continue-numbering="false">
        <text:list-item>
          <text:p text:style-name="FirstListParagraph_Numbering_20_1_Content"> Cliquer sur le menu déroulant contenant la date entière.</text:p>
        </text:list-item>
        <text:list-item>
          <text:p text:style-name="Numbering_20_1_Content"> Un calendrier apparaît.</text:p>
        </text:list-item>
        <text:list-item>
          <text:p text:style-name="LastListParagraph_Numbering_20_1_Content"> Cliquer sur la date désirée.</text:p>
        </text:list-item>
      </text:list>
      <text:h text:style-name="Heading_20_4" text:outline-level="4"><text:bookmark-start text:name="__RefHeading___renseigner_les_heures_22"/><text:bookmark-start text:name="renseigner_les_heures"/>Renseigner les heures<text:bookmark-end text:name="__RefHeading___renseigner_les_heures_22"/><text:bookmark-end text:name="renseigner_les_heures"/></text:h>
      <text:p text:style-name="Text_20_body">Heures TU (Time Universal) = heure d’atterrissage</text:p>
      <text:p text:style-name="Text_20_body">Heure bloc = Heure au parking</text:p>
      <text:p text:style-name="Text_20_body"><draw:frame draw:style-name="media" draw:name="14" text:anchor-type="as-char" draw:z-index="14" svg:width="1.27cm" svg:height="1.27cm"><draw:image xlink:href="Pictures/56bff3200381182363bb6c1eb1100791.png" xlink:type="simple" xlink:show="embed" xlink:actuate="onLoad"/></draw:frame></text:p>
      <text:p text:style-name="Text_20_body">C’est l’<text:span text:style-name="Strong_20_Emphasis">heure</text:span> <text:span text:style-name="Strong_20_Emphasis">bloc</text:span> qui est prise en compte pour le calcul du stationnement.</text:p>
      <text:h text:style-name="Heading_20_4" text:outline-level="4"><text:bookmark-start text:name="__RefHeading___renseigner_le_vol_23"/><text:bookmark-start text:name="renseigner_le_vol"/>Renseigner le vol<text:bookmark-end text:name="__RefHeading___renseigner_le_vol_23"/><text:bookmark-end text:name="renseigner_le_vol"/></text:h>
      <text:p text:style-name="Text_20_body"><draw:frame draw:style-name="media" draw:name="15" text:anchor-type="as-char" draw:z-index="15" svg:width="1.27cm" svg:height="1.27cm"><draw:image xlink:href="Pictures/fc0cdb3ca6fd4ac0dee37dc680c34105.png" xlink:type="simple" xlink:show="embed" xlink:actuate="onLoad"/></draw:frame></text:p>
      <text:p text:style-name="Text_20_body">Tous les vols n’ont pas de numéro de vol.</text:p>
      <text:p text:style-name="Text_20_body"><text:span text:style-name="Strong_20_Emphasis">Le premier champ</text:span> renseigne les identifiants de la compagnie aérienne.</text:p>
      <text:p text:style-name="Text_20_body">Exemple : AF pour Air France – TN pour Air Tahiti Nui</text:p>
      <text:p text:style-name="Text_20_body"><text:span text:style-name="Strong_20_Emphasis">Le second champ</text:span> renseigne le numéro du vol.</text:p>
      <text:h text:style-name="Heading_20_4" text:outline-level="4"><text:bookmark-start text:name="__RefHeading___mouvements_image_13.png_changer_de_code_client_24"/><text:bookmark-start text:name="mouvements_image_13.png_changer_de_code_client"/>{{mouvements_Image_13.png}}Changer de code client<text:bookmark-end text:name="__RefHeading___mouvements_image_13.png_changer_de_code_client_24"/><text:bookmark-end text:name="mouvements_image_13.png_changer_de_code_client"/></text:h>
      <text:p text:style-name="Text_20_body">Procédure à suivre <text:span text:style-name="Strong_20_Emphasis">si</text:span> l’immatriculation ne correspond pas au code client.</text:p>
      <text:list text:style-name="Numbering_20_1" text:continue-numbering="false">
        <text:list-item>
          <text:p text:style-name="FirstListParagraph_Numbering_20_1_Content"> Double cliquer dans le champ Client.</text:p>
        </text:list-item>
        <text:list-item>
          <text:p text:style-name="Numbering_20_1_Content"> Appuyer sur la touche Suppr du clavier pour effacer les données du champ.</text:p>
        </text:list-item>
        <text:list-item>
          <text:p text:style-name="Numbering_20_1_Content"> Saisir les premières lettres du code client ou du nom du client.</text:p>
        </text:list-item>
        <text:list-item>
          <text:p text:style-name="Numbering_20_1_Content"> Appuyer sur la touche F10 du clavier.</text:p>
        </text:list-item>
        <text:list-item>
          <text:p text:style-name="Numbering_20_1_Content"> La fenêtre Liste des choix possibles s’ouvre.</text:p>
        </text:list-item>
        <text:list-item>
          <text:p text:style-name="LastListParagraph_Numbering_20_1_Content"> Double cliquer sur le code client souhaité.</text:p>
        </text:list-item>
      </text:list>
      <text:h text:style-name="Heading_20_4" text:outline-level="4"><text:bookmark-start text:name="__RefHeading___mouvements_image_11.png_renseigner_l_aeroport_25"/><text:bookmark-start text:name="mouvements_image_11.png_renseigner_l_aeroport"/>{{mouvements_Image_11.png}}Renseigner l’aéroport<text:bookmark-end text:name="__RefHeading___mouvements_image_11.png_renseigner_l_aeroport_25"/><text:bookmark-end text:name="mouvements_image_11.png_renseigner_l_aeroport"/></text:h>
      <text:p text:style-name="Text_20_body">Il y a 2 méthodes possibles :</text:p>
      <text:p text:style-name="Text_20_body">Vous connaissez le code OACI ou IATA de l’aéroport de provenance : </text:p>
      <text:list text:style-name="Numbering_20_1" text:continue-numbering="false">
        <text:list-item>
          <text:p text:style-name="FirstListParagraph_Numbering_20_1_Content"> Cliquer dans le champ Aéroport.</text:p>
        </text:list-item>
        <text:list-item>
          <text:p text:style-name="Numbering_20_1_Content"> Saisir le code OACI ou IATA de l’aéroport de provenance dans le champ prévu à cet effet.</text:p>
        </text:list-item>
        <text:list-item>
          <text:p text:style-name="Numbering_20_1_Content"> Appuyer sur la touche TAB du clavier.</text:p>
        </text:list-item>
        <text:list-item>
          <text:p text:style-name="LastListParagraph_Numbering_20_1_Content"> Les champs concernant l’aéroport se pré-remplissent.</text:p>
        </text:list-item>
      </text:list>
      <text:p text:style-name="Text_20_body"><text:span text:style-name="Strong_20_Emphasis">OU</text:span></text:p>
      <text:list text:style-name="Numbering_20_1" text:continue-numbering="false">
        <text:list-item>
          <text:p text:style-name="FirstListParagraph_Numbering_20_1_Content"> Appuyer sur la touche F10 du clavier.</text:p>
        </text:list-item>
        <text:list-item>
          <text:p text:style-name="Numbering_20_1_Content"> La fenêtre Liste des choix possibles s’ouvre.</text:p>
        </text:list-item>
        <text:list-item>
          <text:p text:style-name="Numbering_20_1_Content"> Double cliquer sur l’aéroport de provenance.</text:p>
        </text:list-item>
        <text:list-item>
          <text:p text:style-name="LastListParagraph_Numbering_20_1_Content"> Les champs concernant l’aéroport se pré-remplissent.</text:p>
        </text:list-item>
      </text:list>
      <text:p text:style-name="Text_20_body">Vous ne connaissez ni le code OACI ni le code IATA de l’aéroport de provenance :</text:p>
      <text:list text:style-name="Numbering_20_1" text:continue-numbering="false">
        <text:list-item>
          <text:p text:style-name="FirstListParagraph_Numbering_20_1_Content"> Cliquer dans le champ Aéroport.</text:p>
        </text:list-item>
        <text:list-item>
          <text:p text:style-name="Numbering_20_1_Content"> Saisir le nom de l’aéroport ou de la ville.</text:p>
        </text:list-item>
        <text:list-item>
          <text:p text:style-name="Numbering_20_1_Content"> Appuyer sur la touche F10 du clavier. </text:p>
        </text:list-item>
        <text:list-item>
          <text:p text:style-name="Numbering_20_1_Content"> La fenêtre Liste des choix possibles s’ouvre.</text:p>
        </text:list-item>
        <text:list-item>
          <text:p text:style-name="Numbering_20_1_Content"> Double cliquer sur l’aéroport de provenance.</text:p>
        </text:list-item>
        <text:list-item>
          <text:p text:style-name="LastListParagraph_Numbering_20_1_Content"> Les champs concernant l’aéroport se pré-remplissent.</text:p>
        </text:list-item>
      </text:list>
      <text:h text:style-name="Heading_20_4" text:outline-level="4"><text:bookmark-start text:name="__RefHeading___renseigner_la_nature_du_vol_nav_26"/><text:bookmark-start text:name="renseigner_la_nature_du_vol_nav"/>Renseigner la nature du vol (Nav)<text:bookmark-end text:name="__RefHeading___renseigner_la_nature_du_vol_nav_26"/><text:bookmark-end text:name="renseigner_la_nature_du_vol_nav"/></text:h>
      <text:p text:style-name="Text_20_body">Par défaut, la nature du vol est pré-affichée à partir de la fiche client. </text:p>
      <text:p text:style-name="Text_20_body">Cependant, il est possible de la modifier en procédant comme suit.</text:p>
      <text:list text:style-name="Numbering_20_1" text:continue-numbering="false">
        <text:list-item>
          <text:p text:style-name="FirstListParagraph_Numbering_20_1_Content"> Cliquer sur la flèche du champ NAV pour faire apparaître la liste déroulante.</text:p>
        </text:list-item>
        <text:list-item>
          <text:p text:style-name="LastListParagraph_Numbering_20_1_Content"> Cliquer sur la nature du vol adéquat.</text:p>
        </text:list-item>
      </text:list>
      <text:h text:style-name="Heading_20_4" text:outline-level="4"><text:bookmark-start text:name="__RefHeading___mouvements_image_13.png_renseigner_la_piste_27"/><text:bookmark-start text:name="mouvements_image_13.png_renseigner_la_piste"/>{{mouvements_Image_13.png}}Renseigner la piste<text:bookmark-end text:name="__RefHeading___mouvements_image_13.png_renseigner_la_piste_27"/><text:bookmark-end text:name="mouvements_image_13.png_renseigner_la_piste"/></text:h>
      <text:p text:style-name="Text_20_body">Les pistes sont préalablement définies dans les données techniques (Fichiers → Paramètres du jour). Sinon :</text:p>
      <text:list text:style-name="Numbering_20_1" text:continue-numbering="false">
        <text:list-item>
          <text:p text:style-name="LastListParagraph_FirstListParagraph_Numbering_20_1_Content"> Cliquer sur une des pistes proposées par la liste déroulante. </text:p>
        </text:list-item>
      </text:list>
      <text:h text:style-name="Heading_20_4" text:outline-level="4"><text:bookmark-start text:name="__RefHeading___renseigner_le_balisage_balisage_et_nb_balisage_28"/><text:bookmark-start text:name="renseigner_le_balisage_balisage_et_nb_balisage"/>Renseigner le balisage (Balisage et Nb balisage)<text:bookmark-end text:name="__RefHeading___renseigner_le_balisage_balisage_et_nb_balisage_28"/><text:bookmark-end text:name="renseigner_le_balisage_balisage_et_nb_balisage"/></text:h>
      <text:p text:style-name="Text_20_body">L’intensité de balisage est codifiée par l’Aviation Civile.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tablealignleft"><text:span text:style-name="Strong_20_Emphasis">Intensité du balisage</text:span></text:p>
          </table:table-cell>
          <table:table-cell office:value-type="string" table:style-name="tablecell">
            <text:p text:style-name="tablealignleft"><text:span text:style-name="Strong_20_Emphasis">Jour</text:span></text:p>
          </table:table-cell>
          <table:table-cell office:value-type="string" table:style-name="tablecell">
            <text:p text:style-name="tablealignleft"><text:span text:style-name="Strong_20_Emphasis">Nuit</text:span></text:p>
          </table:table-cell>
        </table:table-row>
        <table:table-row>
          <table:table-cell office:value-type="string" table:style-name="tablecell">
            <text:p text:style-name="tablealignleft">Nulle</text:p>
          </table:table-cell>
          <table:table-cell office:value-type="string" table:style-name="tablecell"/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Basse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Moyenne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Haute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7</text:p>
          </table:table-cell>
        </table:table-row>
      </table:table>
      <text:p text:style-name="Text_20_body">Lorsque l’intensité du balisage est NON NULLE, vous devez renseigner le <text:span text:style-name="Strong_20_Emphasis">nombre de balisage</text:span> (Nb balisages).</text:p>
      <text:h text:style-name="Heading_20_4" text:outline-level="4"><text:bookmark-start text:name="__RefHeading___renseigner_la_visibilite_29"/><text:bookmark-start text:name="renseigner_la_visibilite"/>Renseigner la visibilité<text:bookmark-end text:name="__RefHeading___renseigner_la_visibilite_29"/><text:bookmark-end text:name="renseigner_la_visibilite"/></text:h>
      <text:p text:style-name="Text_20_body">La visibilité horizontale est codifiée par l’Aviation Civile. 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Visibilité horizontale</text:span></text:p>
          </table:table-cell>
          <table:table-cell office:value-type="string" table:style-name="tablecell">
            <text:p text:style-name="tablealignleft"><text:span text:style-name="Strong_20_Emphasis">Code</text:span></text:p>
          </table:table-cell>
        </table:table-row>
        <table:table-row>
          <table:table-cell office:value-type="string" table:style-name="tablecell">
            <text:p text:style-name="tablealignleft">&lt; 300 mètre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 300 à 500 mètres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De 500 à 1500 mètres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De 1500 à 3000 mètres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De 3000 à 5000 mètres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de 5000 à 8000 mètres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8km et plus</text:p>
          </table:table-cell>
          <table:table-cell office:value-type="string" table:style-name="tablecell">
            <text:p text:style-name="tablealignleft">6</text:p>
          </table:table-cell>
        </table:table-row>
      </table:table>
      <text:h text:style-name="Heading_20_4" text:outline-level="4"><text:bookmark-start text:name="__RefHeading___renseigner_les_regles_de_vol_30"/><text:bookmark-start text:name="renseigner_les_regles_de_vol"/>Renseigner les règles de vol<text:bookmark-end text:name="__RefHeading___renseigner_les_regles_de_vol_30"/><text:bookmark-end text:name="renseigner_les_regles_de_vol"/></text:h>
      <text:p text:style-name="Text_20_body">Les règles de vol doivent être renseignées afin d’obtenir des statistiques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Règle</text:span></text:p>
          </table:table-cell>
          <table:table-cell office:value-type="string" table:style-name="tablecell">
            <text:p text:style-name="tablealignleft"><text:span text:style-name="Strong_20_Emphasis">Libellé</text:span></text:p>
          </table:table-cell>
        </table:table-row>
        <table:table-row>
          <table:table-cell office:value-type="string" table:style-name="tablecell">
            <text:p text:style-name="tablealignleft">I</text:p>
          </table:table-cell>
          <table:table-cell office:value-type="string" table:style-name="tablecell">
            <text:p text:style-name="tablealignleft">IFR</text:p>
          </table:table-cell>
        </table:table-row>
        <table:table-row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VFR spécial SANS plan de vol</text:p>
          </table:table-cell>
        </table:table-row>
        <table:table-row>
          <table:table-cell office:value-type="string" table:style-name="tablecell">
            <text:p text:style-name="tablealignleft">S</text:p>
          </table:table-cell>
          <table:table-cell office:value-type="string" table:style-name="tablecell">
            <text:p text:style-name="tablealignleft">VFR spécial AVEC plan de vol</text:p>
          </table:table-cell>
        </table:table-row>
        <table:table-row>
          <table:table-cell office:value-type="string" table:style-name="tablecell">
            <text:p text:style-name="tablealignleft">V</text:p>
          </table:table-cell>
          <table:table-cell office:value-type="string" table:style-name="tablecell">
            <text:p text:style-name="tablealignleft">VFR AVEC plan de vol</text:p>
          </table:table-cell>
        </table:table-row>
        <table:table-row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VFR SANS plan de vol</text:p>
          </table:table-cell>
        </table:table-row>
      </table:table>
      <text:h text:style-name="Heading_20_4" text:outline-level="4"><text:bookmark-start text:name="__RefHeading___renseigner_le_chargement_de_l_appareil_fret_postal_cargo_-_total_31"/><text:bookmark-start text:name="renseigner_le_chargement_de_l_appareil_fret_postal_cargo_-_total"/>Renseigner le chargement de l’appareil (Fret postal – Cargo - Total)<text:bookmark-end text:name="__RefHeading___renseigner_le_chargement_de_l_appareil_fret_postal_cargo_-_total_31"/><text:bookmark-end text:name="renseigner_le_chargement_de_l_appareil_fret_postal_cargo_-_total"/></text:h>
      <text:list text:style-name="Numbering_20_1" text:continue-numbering="false">
        <text:list-item>
          <text:p text:style-name="FirstListParagraph_Numbering_20_1_Content"> Double cliquer dans le champ Fret postal ou Cargo.</text:p>
        </text:list-item>
        <text:list-item>
          <text:p text:style-name="Numbering_20_1_Content"> La fenêtre Vol commercial s’ouvre.</text:p>
        </text:list-item>
        <text:list-item>
          <text:p text:style-name="Numbering_20_1_Content"> Remplir les champs proposés.</text:p>
        </text:list-item>
        <text:list-item>
          <text:p text:style-name="Numbering_20_1_Content"> Cliquer sur OK.</text:p>
        </text:list-item>
        <text:list-item>
          <text:p text:style-name="LastListParagraph_Numbering_20_1_Content"> Les champs Total et Passagers se remplissent automatiquement.</text:p>
        </text:list-item>
      </text:list>
      <text:h text:style-name="Heading_20_4" text:outline-level="4"><text:bookmark-start text:name="__RefHeading___mouvements_image_11.png_renseigner_les_passagers_32"/><text:bookmark-start text:name="mouvements_image_11.png_renseigner_les_passagers"/>{{mouvements_Image_11.png}}Renseigner les passagers<text:bookmark-end text:name="__RefHeading___mouvements_image_11.png_renseigner_les_passagers_32"/><text:bookmark-end text:name="mouvements_image_11.png_renseigner_les_passagers"/></text:h>
      <text:p text:style-name="Text_20_body">2<text:span text:style-name="sup">ème</text:span> méthode pour saisir directement le nombre de passagers.</text:p>
      <text:list text:style-name="Numbering_20_1" text:continue-numbering="false">
        <text:list-item>
          <text:p text:style-name="FirstListParagraph_Numbering_20_1_Content"> Cliquer dans le champ Passagers.</text:p>
        </text:list-item>
        <text:list-item>
          <text:p text:style-name="LastListParagraph_Numbering_20_1_Content"> Saisir directement le nombre de passagers.</text:p>
        </text:list-item>
      </text:list>
      <text:h text:style-name="Heading_20_4" text:outline-level="4"><text:bookmark-start text:name="__RefHeading___recopier_les_donnees_deja_saisies_33"/><text:bookmark-start text:name="recopier_les_donnees_deja_saisies"/>Recopier les données déjà saisies<text:bookmark-end text:name="__RefHeading___recopier_les_donnees_deja_saisies_33"/><text:bookmark-end text:name="recopier_les_donnees_deja_saisies"/></text:h>
      <text:p text:style-name="Text_20_body"><draw:frame draw:style-name="media" draw:name="16" text:anchor-type="as-char" draw:z-index="16" svg:width="21.775208333333cm" style:rel-width="100%" svg:height="16.139583333333cm" style:rel-height="scale"><draw:image xlink:href="Pictures/d42c6fedde87e7b72b55f26813951120.png" xlink:type="simple" xlink:show="embed" xlink:actuate="onLoad"/></draw:frame></text:p>
      <text:p text:style-name="Text_20_body">Cliquer sur la main permet de recopier les champs saisis vers l’autre zone de saisie.</text:p>
      <text:h text:style-name="Heading_20_3" text:outline-level="3"><text:bookmark-start text:name="__RefHeading___saisir_les_mouvements_au_depart_34"/><text:bookmark-start text:name="saisir_les_mouvements_au_depart"/>Saisir les mouvements au départ<text:bookmark-end text:name="__RefHeading___saisir_les_mouvements_au_depart_34"/><text:bookmark-end text:name="saisir_les_mouvements_au_depart"/></text:h>
      <text:p text:style-name="Text_20_body"><draw:frame draw:style-name="media" draw:name="17" text:anchor-type="as-char" draw:z-index="17" svg:width="1.27cm" svg:height="1.27cm"><draw:image xlink:href="Pictures/fc0cdb3ca6fd4ac0dee37dc680c34105.png" xlink:type="simple" xlink:show="embed" xlink:actuate="onLoad"/></draw:frame><draw:frame draw:style-name="media" draw:name="18" text:anchor-type="as-char" draw:z-index="18" svg:width="8.2285416666667cm" svg:height="10.689166666667cm"><draw:image xlink:href="Pictures/fe57bbaadba0f8797ecb3d4bac2d84ed.jpg" xlink:type="simple" xlink:show="embed" xlink:actuate="onLoad"/></draw:frame></text:p>
      <text:p text:style-name="Text_20_body">La procédure est la même que pour les mouvements à l’arrivée, sauf pour la répartition des passagers et du fret à bord.</text:p>
      <text:list text:style-name="Numbering_20_1" text:continue-numbering="false">
        <text:list-item>
          <text:p text:style-name="FirstListParagraph_Numbering_20_1_Content"> Double cliquer sur Fret postal, Cargo ou Passagers Payants ou Passagers Transit.</text:p>
        </text:list-item>
        <text:list-item>
          <text:p text:style-name="Numbering_20_1_Content"> La fenêtre Vol commercial s’ouvre.</text:p>
        </text:list-item>
        <text:list-item>
          <text:p text:style-name="Numbering_20_1_Content"> Renseigner les différents champs.</text:p>
        </text:list-item>
        <text:list-item>
          <text:p text:style-name="Numbering_20_1_Content"> Cliquer sur OK.</text:p>
        </text:list-item>
        <text:list-item>
          <text:p text:style-name="LastListParagraph_Numbering_20_1_Content"> Les champs Fret postal, Cargo et Transit  ainsi que les champs concernant les passagers (Payants et en transit) se remplissent automatiquement.</text:p>
        </text:list-item>
      </text:list>
      <text:p text:style-name="Text_20_body">Une fois tous les champs renseignés, vous devez valider votre saisie. Pour cela : </text:p>
      <text:list text:style-name="Numbering_20_1" text:continue-numbering="false">
        <text:list-item>
          <text:p text:style-name="LastListParagraph_FirstListParagraph_Numbering_20_1_Content"> Cliquer sur le bouton Enregistrer de la barre de menu ou sur la touche F8 du clavier.</text:p>
        </text:list-item>
      </text:list>
      <text:h text:style-name="Heading_20_1" text:outline-level="1"><text:bookmark-start text:name="__RefHeading___annexes_35"/><text:bookmark-start text:name="annexes"/>Annexes<text:bookmark-end text:name="__RefHeading___annexes_35"/><text:bookmark-end text:name="annexes"/></text:h>
      <text:h text:style-name="Heading_20_2" text:outline-level="2"><text:bookmark-start text:name="__RefHeading___definitions_36"/><text:bookmark-start text:name="definitions"/>Définitions<text:bookmark-end text:name="__RefHeading___definitions_36"/><text:bookmark-end text:name="definitions"/></text:h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Vol</text:span></text:p>
          </table:table-cell>
          <table:table-cell office:value-type="string" table:style-name="tablecell">
            <text:p text:style-name="tablealignleft">Vol soit à l’arrivée, soit au départ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uvement</text:span></text:p>
          </table:table-cell>
          <table:table-cell office:value-type="string" table:style-name="tablecell">
            <text:p text:style-name="tablealignleft">Equivaut à un vo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° de vol</text:span></text:p>
          </table:table-cell>
          <table:table-cell office:value-type="string" table:style-name="tablecell">
            <text:p text:style-name="tablealignleft">Il est composé de 2 données : le code de la compagnie aérienne et le numéro du vo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scale</text:span></text:p>
          </table:table-cell>
          <table:table-cell office:value-type="string" table:style-name="tablecell">
            <text:p text:style-name="tablealignleft">Un vol peut comporter une ou plusieurs escales. Toutes les escales portent le même numéro de vo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otation</text:span></text:p>
          </table:table-cell>
          <table:table-cell office:value-type="string" table:style-name="tablecell">
            <text:p text:style-name="tablealignleft">Une rotation regroupe le vol à l’arrivée et au départ d’un même aéronef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ol local</text:span></text:p>
          </table:table-cell>
          <table:table-cell office:value-type="string" table:style-name="tablecell">
            <text:p text:style-name="tablealignleft">La provenance et la destination sont identiqu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ols locaux</text:span></text:p>
          </table:table-cell>
          <table:table-cell office:value-type="string" table:style-name="tablecell">
            <text:p text:style-name="tablealignleft">Vols d’entraînements réalisés entre l’arrivée et le départ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ol d’entraînement</text:span></text:p>
          </table:table-cell>
          <table:table-cell office:value-type="string" table:style-name="tablecell">
            <text:p text:style-name="tablealignleft">Vols d’entraînements d’appareils commerciaux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Heure et heure bloc</text:span></text:p>
          </table:table-cell>
          <table:table-cell office:value-type="string" table:style-name="tablecell">
            <text:p text:style-name="tablealignleft">Heure = heure de décollage ou d’atterrissage.<text:line-break/>Heure bloc = heure au parking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TOW ou MMD</text:span></text:p>
          </table:table-cell>
          <table:table-cell office:value-type="string" table:style-name="tablecell">
            <text:p text:style-name="tablealignleft">Masse Maxi au décollage exprimée en <text:span text:style-name="Strong_20_Emphasis">tonnes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ull landing</text:span></text:p>
          </table:table-cell>
          <table:table-cell office:value-type="string" table:style-name="tablecell">
            <text:p text:style-name="tablealignleft">Rotation avec arrêt au parking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ouch and go</text:span></text:p>
          </table:table-cell>
          <table:table-cell office:value-type="string" table:style-name="tablecell">
            <text:p text:style-name="tablealignleft">Touchée puis redécollage sans arrêt au parking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w go</text:span></text:p>
          </table:table-cell>
          <table:table-cell office:value-type="string" table:style-name="tablecell">
            <text:p text:style-name="tablealignleft">Remise des gaz sans touchée.</text:p>
          </table:table-cell>
        </table:table-row>
      </table:table>
      <text:h text:style-name="Heading_20_2" text:outline-level="2"><text:bookmark-start text:name="__RefHeading___mouvements_aeriens_37"/><text:bookmark-start text:name="mouvements_aeriens1"/>Mouvements aériens<text:bookmark-end text:name="__RefHeading___mouvements_aeriens_37"/><text:bookmark-end text:name="mouvements_aeriens1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span text:style-name="Strong_20_Emphasis">Rotation</text:span></text:p>
          </table:table-cell>
          <table:table-cell office:value-type="string" table:style-name="tablecell">
            <text:p text:style-name="tablealignleft">Ce n° permet d’identifier l’association d’une arrivée avec un départ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/D</text:span></text:p>
          </table:table-cell>
          <table:table-cell office:value-type="string" table:style-name="tablecell">
            <text:p text:style-name="tablealignleft">A = Arrivée / D = Départ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e</text:span></text:p>
          </table:table-cell>
          <table:table-cell office:value-type="string" table:style-name="tablecell">
            <text:p text:style-name="tablealignleft">Date du vol JJ/MM/YYYY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H - Mn </text:span></text:p>
          </table:table-cell>
          <table:table-cell office:value-type="string" table:style-name="tablecell">
            <text:p text:style-name="tablealignleft">Heure du décollage ou de l’atterrissag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loc H – Mn bloc</text:span></text:p>
          </table:table-cell>
          <table:table-cell office:value-type="string" table:style-name="tablecell">
            <text:p text:style-name="tablealignleft">Heure de départ ou d’arrivée au parking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ols</text:span></text:p>
          </table:table-cell>
          <table:table-cell office:value-type="string" table:style-name="tablecell">
            <text:p text:style-name="tablealignleft">Nombre de vols si plusieurs aéronefs en patrouill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</text:span></text:p>
          </table:table-cell>
          <table:table-cell office:value-type="string" table:style-name="tablecell">
            <text:p text:style-name="tablealignleft">Nombre de vols locaux réalisés entre l’arrivée et le départ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ient</text:span></text:p>
          </table:table-cell>
          <table:table-cell office:value-type="string" table:style-name="tablecell">
            <text:p text:style-name="tablealignleft">Exploitant de l’appareil ou compagnie aérienn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m</text:span></text:p>
          </table:table-cell>
          <table:table-cell office:value-type="string" table:style-name="tablecell">
            <text:p text:style-name="tablealignleft">Nom de l’exploitant : client ou compagnie aérienn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mmat</text:span></text:p>
          </table:table-cell>
          <table:table-cell office:value-type="string" table:style-name="tablecell">
            <text:p text:style-name="tablealignleft">Immatriculation de l’apparei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Code OACI de l’apparei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ol</text:span></text:p>
          </table:table-cell>
          <table:table-cell office:value-type="string" table:style-name="tablecell">
            <text:p text:style-name="tablealignleft">Identifiant de la compagni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</text:span></text:p>
          </table:table-cell>
          <table:table-cell office:value-type="string" table:style-name="tablecell">
            <text:p text:style-name="tablealignleft">Numéro de vo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ACI</text:span></text:p>
          </table:table-cell>
          <table:table-cell office:value-type="string" table:style-name="tablecell">
            <text:p text:style-name="tablealignleft">Code OACI de l’aéroport de provenance si vol à l’arrivée ou de destination si vol au départ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m</text:span></text:p>
          </table:table-cell>
          <table:table-cell office:value-type="string" table:style-name="tablecell">
            <text:p text:style-name="tablealignleft">Nom de l’aéroport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x locaux</text:span></text:p>
          </table:table-cell>
          <table:table-cell office:value-type="string" table:style-name="tablecell">
            <text:p text:style-name="tablealignleft">Nombre de passagers locaux (hors transits)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ansits</text:span></text:p>
          </table:table-cell>
          <table:table-cell office:value-type="string" table:style-name="tablecell">
            <text:p text:style-name="tablealignleft">Nombre de passagers en transit (uniquement sur les vols de départ)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x total</text:span></text:p>
          </table:table-cell>
          <table:table-cell office:value-type="string" table:style-name="tablecell">
            <text:p text:style-name="tablealignleft">Total dses passagers à bord (TOB) = pax locaux + pax transit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cture</text:span></text:p>
          </table:table-cell>
          <table:table-cell office:value-type="string" table:style-name="tablecell">
            <text:p text:style-name="tablealignleft">Numéro de facture si le mouvement est facturé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e FRE</text:span></text:p>
          </table:table-cell>
          <table:table-cell office:value-type="string" table:style-name="tablecell">
            <text:p text:style-name="tablealignleft">Date de facture</text:p>
          </table:table-cell>
        </table:table-row>
        <table:table-row>
          <table:table-cell office:value-type="string" table:style-name="tablecell" table:number-columns-spanned="2">
            <text:p text:style-name="tablealignleft"><text:span text:style-name="Strong_20_Emphasis">Vols en « code share » (vols partagés par plusieurs compagnies aériennes).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hare </text:span></text:p>
          </table:table-cell>
          <table:table-cell office:value-type="string" table:style-name="tablecell">
            <text:p text:style-name="tablealignleft">Identifiant de la compagnie en vo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umber</text:span></text:p>
          </table:table-cell>
          <table:table-cell office:value-type="string" table:style-name="tablecell">
            <text:p text:style-name="tablealignleft">Numéro de vol.</text:p>
          </table:table-cell>
        </table:table-row>
      </table:table>
      <text:h text:style-name="Heading_20_2" text:outline-level="2"><text:bookmark-start text:name="__RefHeading___fiche_immatriculation_38"/><text:bookmark-start text:name="fiche_immatriculation"/>Fiche immatriculation<text:bookmark-end text:name="__RefHeading___fiche_immatriculation_38"/><text:bookmark-end text:name="fiche_immatriculation"/></text:h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span text:style-name="Strong_20_Emphasis">Basé</text:span></text:p>
          </table:table-cell>
          <table:table-cell office:value-type="string" table:style-name="tablecell">
            <text:p text:style-name="tablealignleft">Cocher cette case si l’appareil est basé sur votre aéroport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bonné</text:span></text:p>
          </table:table-cell>
          <table:table-cell office:value-type="string" table:style-name="tablecell">
            <text:p text:style-name="tablealignleft">Cocher cette case si l’appareil fait l’objet d’un abonnement ou d’un forfait annuel  d’atterrissag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TOW</text:span></text:p>
          </table:table-cell>
          <table:table-cell office:value-type="string" table:style-name="tablecell">
            <text:p text:style-name="tablealignleft">La Masse Maximale au décollage (MTOW) doit être exprimée en <text:span text:style-name="Strong_20_Emphasis">tonne(s).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ièges</text:span></text:p>
          </table:table-cell>
          <table:table-cell office:value-type="string" table:style-name="tablecell">
            <text:p text:style-name="tablealignleft">Saisir le nombre de sièges offerts.<text:line-break/>* Pour les appareils commerciaux, entrer le nombre de sièges pour les passagers à l’exception des sièges de l’équipage.<text:line-break/>* Pour les petits appareils d’aéroclub ou privés, entrer le nombre total de sièges à bord, y compris ceux du ou des pilot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arge offerte (kg)</text:span></text:p>
          </table:table-cell>
          <table:table-cell office:value-type="string" table:style-name="tablecell">
            <text:p text:style-name="tablealignleft">Elle est exprimée en <text:span text:style-name="Strong_20_Emphasis">KG</text:span> et elle correspond au chargement de fret commercial et postal pouvant être mis à bord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roupe AAC</text:span></text:p>
          </table:table-cell>
          <table:table-cell office:value-type="string" table:style-name="tablecell">
            <text:p text:style-name="tablealignleft">Pour les aéroports qui appliquent la modulation de la redevance d’atterrissage en fonction du groupe acoustique de l’appareil, sélectionner le dans cette liste. <text:line-break/>Il y a 5 groupes acoustiques et à chacun d’eux correspond un coefficient qui sera utilisé lors du calcul de la redevance d’atterrissag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mille d’aéronef</text:span></text:p>
          </table:table-cell>
          <table:table-cell office:value-type="string" table:style-name="tablecell">
            <text:p text:style-name="tablealignleft">Sélectionner dans la liste déroulant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teurs</text:span></text:p>
          </table:table-cell>
          <table:table-cell office:value-type="string" table:style-name="tablecell">
            <text:p text:style-name="tablealignleft">Nombre de moteur(s) de l’apparei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ropulsion</text:span></text:p>
          </table:table-cell>
          <table:table-cell office:value-type="string" table:style-name="tablecell">
            <text:p text:style-name="tablealignleft">Sélectionner la dans la liste déroulant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urbulence</text:span></text:p>
          </table:table-cell>
          <table:table-cell office:value-type="string" table:style-name="tablecell">
            <text:p text:style-name="tablealignleft">L = Low, M = Médium, H = High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T</text:span></text:p>
          </table:table-cell>
          <table:table-cell office:value-type="string" table:style-name="tablecell">
            <text:p text:style-name="tablealignleft">Nombre de pilotes et mécaniciens navigant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C</text:span></text:p>
          </table:table-cell>
          <table:table-cell office:value-type="string" table:style-name="tablecell">
            <text:p text:style-name="tablealignleft">Nombre de stewards et hôtesses de l’air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asse</text:span></text:p>
          </table:table-cell>
          <table:table-cell office:value-type="string" table:style-name="tablecell">
            <text:p text:style-name="tablealignleft">La classe d’aéronefs permet de grouper des aéronefs qui sont soumis à des tarifs spécifiques.</text:p>
          </table:table-cell>
        </table:table-row>
      </table:table>
      <text:p text:style-name="Text_20_body">= FIN =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aminvoicing:mouvements</dc:title>
  </office:meta>
</office:document-meta>
</file>