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cuppt"/><text:bookmark-start text:name="__RefHeading___cupp-t_-_guides_d_utilisation_1"/><text:bookmark-start text:name="cupp-t_-_guides_d_utilisation"/>Cupp-T - Guides d'utilisation<text:bookmark-end text:name="__RefHeading___cupp-t_-_guides_d_utilisation_1"/><text:bookmark-end text:name="cupp-t_-_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ext:p text:style-name="Text_20_body"><text:a xlink:type="simple" xlink:href="https://oldwiki.embross-airport-services.com/doku.php?id=guides:utilisation:cuppt:fiche" text:style-name="Internet_20_link" text:visited-style-name="Visited_20_Internet_20_Link">Fiche pratique</text:a></text:p>
      <text:p text:style-name="Text_20_body"><text:a xlink:type="simple" xlink:href="https://oldwiki.embross-airport-services.com/doku.php?id=guides:utilisation:cuppt:majaltea" text:style-name="Internet_20_link" text:visited-style-name="Visited_20_Internet_20_Link">Phase 1 : Mise à jour d'Altea</text:a></text:p>
      <text:p text:style-name="Text_20_body"><text:a xlink:type="simple" xlink:href="https://oldwiki.embross-airport-services.com/doku.php?id=guides:utilisation:cuppt:majvega1" text:style-name="Internet_20_link" text:visited-style-name="Visited_20_Internet_20_Link"> Phase 2 : Mise à jour VEGA 4.4 partie 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cuppt</dc:title>
  </office:meta>
</office:document-meta>
</file>