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f1c308e29ad18a20a5402c7a10ed387.png"/>
  <manifest:file-entry manifest:media-type="image/png" manifest:full-path="Pictures/1211f6dfeffc34af0481e73e6c716bbb.png"/>
  <manifest:file-entry manifest:media-type="image/png" manifest:full-path="Pictures/73f5cb95b4f73d80cd0622b87b602c1f.png"/>
  <manifest:file-entry manifest:media-type="image/png" manifest:full-path="Pictures/04e6b32c31c56744da19057ef65785af.png"/>
  <manifest:file-entry manifest:media-type="image/png" manifest:full-path="Pictures/06469b35c6c482008086e9eefdd6c3bd.png"/>
  <manifest:file-entry manifest:media-type="image/png" manifest:full-path="Pictures/2f455c2b763b39f890d3de05cec48520.png"/>
  <manifest:file-entry manifest:media-type="image/png" manifest:full-path="Pictures/567dad68356b62143ab1c235e8286687.png"/>
  <manifest:file-entry manifest:media-type="image/png" manifest:full-path="Pictures/b247b36304e2b2868f152caa52ee411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des:utilisation:cuppt:majvega1"/><text:bookmark-start text:name="__RefHeading___vega_part1_1"/><text:bookmark-start text:name="vega_part1"/>VEGA_Part1<text:bookmark-end text:name="__RefHeading___vega_part1_1"/><text:bookmark-end text:name="vega_part1"/></text:h>
      <text:p text:style-name="Text_20_body"><text:span text:style-name="sub"><text:a xlink:type="simple" xlink:href="https://oldwiki.embross-airport-services.com/lib/exe/fetch.php?media=guides:utilisation:cuppt:vega_part1.odt" text:style-name="Internet_20_link" text:visited-style-name="Visited_20_Internet_20_Link">Version originale</text:a></text:span></text:p>
      <text:p text:style-name="Text_20_body">Suite à la mise en place réussie des outils de synchronisation sur les différents serveurs Edge.</text:p>
      <text:p text:style-name="Text_20_body">Nous déployons maintenant le package VEGA 4.4 de la même façon.</text:p>
      <text:p text:style-name="Horizontal_20_Line"/>
      <text:p text:style-name="Text_20_body">Phase 2: VEGA</text:p>
      <text:p text:style-name="Horizontal_20_Line"/>
      <text:p text:style-name="Text_20_body">Cette deuxième phase de déploiement consiste à la mise à jour de VEGA dont vous trouverez la procédure ci-dessous qui sera prochainement disponible sur notre site support.</text:p>
      <text:p text:style-name="Text_20_body">Les Mises à jours sont automatiquement téléchargées dans le dossier :</text:p>
      <text:p text:style-name="Text_20_body">\\@IPServer\cupptserverupdate\cupps\applications\VEGA\</text:p>
      <text:p text:style-name="Text_20_body"><draw:frame draw:style-name="media" draw:name="0" text:anchor-type="as-char" draw:z-index="0" svg:width="8.810625cm" svg:height="1.031875cm"><draw:image xlink:href="Pictures/df1c308e29ad18a20a5402c7a10ed387.png" xlink:type="simple" xlink:show="embed" xlink:actuate="onLoad"/></draw:frame></text:p>
      <text:p text:style-name="Text_20_body">Vous trouverez alors 1 fichier vega numérodeversion .zip synchronisé et un nouveau fichier “host”</text:p>
      <text:p text:style-name="Text_20_body"><draw:frame draw:style-name="media" draw:name="1" text:anchor-type="as-char" draw:z-index="1" svg:width="2.0902083333333cm" svg:height="1.6933333333333cm"><draw:image xlink:href="Pictures/1211f6dfeffc34af0481e73e6c716bbb.png" xlink:type="simple" xlink:show="embed" xlink:actuate="onLoad"/></draw:frame></text:p>
      <text:p text:style-name="Text_20_body">RAPPEL : cet espace de dossier sert de référence de synchronisation, il ne faut pas le supprimer sinon la synchronisation relancera le téléchargement des fichiers, de même qu'il ne faut pas dézipper les applications dans ce dossier, sinon tous les sites se synchroniseront avec ces données.</text:p>
      <text:p text:style-name="Text_20_body"><text:span text:style-name="Strong_20_Emphasis">Etape 1 : Copie et décompression des nouvelles versions.</text:span></text:p>
      <text:p text:style-name="Text_20_body">Le mode opératoire est de copier les fichiers .zip présents dans ce dossier, dans le répertoire “VEGA”  de production de la compagnie à mettre à jour.</text:p>
      <text:p text:style-name="Text_20_body">ex : \\@IPServer\cupptserverproduction\cupps\applications\Cie\VEGA</text:p>
      <text:p text:style-name="Text_20_body">L' application à copier est donc :</text:p>
      <text:p text:style-name="Text_20_body">- vega44.zip</text:p>
      <text:p text:style-name="Text_20_body">Ils doivent être copiés dans le dossier VEGA du serveur de production pour y être <text:span text:style-name="underline">dézippés par vos soins.</text:span></text:p>
      <text:p text:style-name="Text_20_body">ex: \\@IPServer\cupptserverproduction\cupps\applications\VEGA</text:p>
      <text:p text:style-name="Text_20_body"><draw:frame draw:style-name="media" draw:name="2" text:anchor-type="as-char" draw:z-index="2" svg:width="9.6572916666667cm" svg:height="1.0847916666667cm"><draw:image xlink:href="Pictures/73f5cb95b4f73d80cd0622b87b602c1f.png" xlink:type="simple" xlink:show="embed" xlink:actuate="onLoad"/></draw:frame></text:p>
      <text:p text:style-name="Text_20_body">Dézipper le fichier dans cet emplacement, un répertoire vega44 sera crée.</text:p>
      <text:p text:style-name="Text_20_body">Le dossier VEGA44 est alors composé de 2 sous-dossiers</text:p>
      <text:p text:style-name="Text_20_body">- Airport_specific</text:p>
      <text:p text:style-name="Text_20_body">- Common</text:p>
      <text:p text:style-name="Text_20_body">Le dossier “Common” contient l'ensemble des scripts et fichiers permettant le bon fonctionnement de l'application.</text:p>
      <text:p text:style-name="Text_20_body">Le dossier “Airport_specific” dossier contient l'ensemble des fichiers spécifiques à chaque aéroport.</text:p>
      <text:p text:style-name="Text_20_body"><text:span text:style-name="Strong_20_Emphasis">Etape 2 :  Test VPN  </text:span></text:p>
      <text:p text:style-name="Text_20_body"><text:span text:style-name="Strong_20_Emphasis">2.1 - mise à jour fichier “host”</text:span></text:p>
      <text:p text:style-name="Text_20_body">Pour effectuer un test de connectivité il est nécessaire d'avoir mis à jour le fichier “host” de votre station de test UNIQUEMENT.</text:p>
      <text:p text:style-name="Text_20_body">Pour ce faire copier le fichier host accompagnant le fichier vega.zip </text:p>
      <text:p text:style-name="Text_20_body"><draw:frame draw:style-name="media" draw:name="3" text:anchor-type="as-char" draw:z-index="3" svg:width="1.9314583333333cm" svg:height="1.508125cm"><draw:image xlink:href="Pictures/04e6b32c31c56744da19057ef65785af.png" xlink:type="simple" xlink:show="embed" xlink:actuate="onLoad"/></draw:frame></text:p>
      <text:p text:style-name="Text_20_body">dans le dossier  système windows suivant :</text:p>
      <text:p text:style-name="Text_20_body"><draw:frame draw:style-name="media" draw:name="4" text:anchor-type="as-char" draw:z-index="4" svg:width="9.128125cm" svg:height="1.11125cm"><draw:image xlink:href="Pictures/06469b35c6c482008086e9eefdd6c3bd.png" xlink:type="simple" xlink:show="embed" xlink:actuate="onLoad"/></draw:frame></text:p>
      <text:p text:style-name="Text_20_body"><text:span text:style-name="Strong_20_Emphasis">Pour les stations en production la concaténation du fichier host sera fait automatiquement lors du lancement de VEGA 4.4</text:span></text:p>
      <text:p text:style-name="Text_20_body"><text:span text:style-name="Strong_20_Emphasis">2.2 - Exécution du test VPN </text:span></text:p>
      <text:p text:style-name="Text_20_body">Exécutez le fichier cutelinktester.exe situé dans le répertoire suivant :</text:p>
      <text:p text:style-name="Text_20_body"><draw:frame draw:style-name="media" draw:name="5" text:anchor-type="as-char" draw:z-index="5" svg:width="15.134166666667cm" svg:height="2.2225cm"><draw:image xlink:href="Pictures/2f455c2b763b39f890d3de05cec48520.png" xlink:type="simple" xlink:show="embed" xlink:actuate="onLoad"/></draw:frame><text:span text:style-name="Strong_20_Emphasis"><text:line-break/></text:span></text:p>
      <text:p text:style-name="Text_20_body"><text:span text:style-name="Strong_20_Emphasis">Exécutez le programme</text:span></text:p>
      <text:p text:style-name="Text_20_body"><draw:frame draw:style-name="media" draw:name="6" text:anchor-type="as-char" draw:z-index="6" svg:width="14.393333333333cm" svg:height="3.3602083333333cm"><draw:image xlink:href="Pictures/567dad68356b62143ab1c235e8286687.png" xlink:type="simple" xlink:show="embed" xlink:actuate="onLoad"/></draw:frame></text:p>
      <text:p text:style-name="Text_20_body"><text:span text:style-name="Strong_20_Emphasis">Une fois terminé, exportez le fichier pdf resultant et l'envoyer par mail à “</text:span><text:a xlink:type="simple" xlink:href="http://support.edge-airport.com/" text:style-name="Internet_20_link" text:visited-style-name="Visited_20_Internet_20_Link">support.edge-airport.com</text:a><text:span text:style-name="Strong_20_Emphasis">“</text:span></text:p>
      <text:p text:style-name="Text_20_body"><draw:frame draw:style-name="media" draw:name="7" text:anchor-type="as-char" draw:z-index="7" svg:width="14.605cm" svg:height="8.1227083333333cm"><draw:image xlink:href="Pictures/b247b36304e2b2868f152caa52ee411b.png" xlink:type="simple" xlink:show="embed" xlink:actuate="onLoad"/></draw:frame></text:p>
      <text:p text:style-name="Text_20_body"><text:span text:style-name="Strong_20_Emphasis">Merci de nous envoyer le fichier résultat </text:span></text:p>
      <text:p text:style-name="Text_20_body">A réception du fichier résultat nous vous transmettrons la procédure de mise en service et le nouveau paramétrage de VEGA 4.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guides:utilisation:cuppt:majvega1</dc:title>
  </office:meta>
</office:document-meta>
</file>