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14e26ef313fcf681f6cf92e9fb5fdf.png"/>
  <manifest:file-entry manifest:media-type="image/png" manifest:full-path="Pictures/de139be9e828b772468f1437a09ad44c.png"/>
  <manifest:file-entry manifest:media-type="image/png" manifest:full-path="Pictures/02132ae52559823b4a95e2440675568c.png"/>
  <manifest:file-entry manifest:media-type="image/png" manifest:full-path="Pictures/1211eeb1e3eb28b69fe5ed1afba45a03.png"/>
  <manifest:file-entry manifest:media-type="image/png" manifest:full-path="Pictures/1681d25ed73ce467ec096b5e7a5e55b1.png"/>
  <manifest:file-entry manifest:media-type="image/png" manifest:full-path="Pictures/6cadfe171742292f60123ff3f6783a12.png"/>
  <manifest:file-entry manifest:media-type="image/png" manifest:full-path="Pictures/3fbaa33ab0e8de0aa6aad914c7ce9fb9.png"/>
  <manifest:file-entry manifest:media-type="image/png" manifest:full-path="Pictures/702e09253ddd2450c940d580853c9c9e.png"/>
  <manifest:file-entry manifest:media-type="image/png" manifest:full-path="Pictures/a67c82cf144568320b8e4444c0aeb422.png"/>
  <manifest:file-entry manifest:media-type="image/png" manifest:full-path="Pictures/97117370b932ea55ea2458aafc5b25ba.png"/>
  <manifest:file-entry manifest:media-type="image/png" manifest:full-path="Pictures/4c5f8233a4d48cd8b14532f8065d2e12.png"/>
  <manifest:file-entry manifest:media-type="image/png" manifest:full-path="Pictures/59172ddbf1dbd84d1e3cbf105d4bd6a2.png"/>
  <manifest:file-entry manifest:media-type="image/png" manifest:full-path="Pictures/f502894c30df5f538d321133f9d459e2.png"/>
  <manifest:file-entry manifest:media-type="image/png" manifest:full-path="Pictures/dbb332436f6a9ad591fa21b1f4de44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utilisation:edgevision"/><text:bookmark-start text:name="__RefHeading___supervision_1"/><text:bookmark-start text:name="supervision"/>Supervision<text:bookmark-end text:name="__RefHeading___supervision_1"/><text:bookmark-end text:name="supervision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h text:style-name="Heading_20_3" text:outline-level="3"><text:bookmark-start text:name="__RefHeading___but_3"/><text:bookmark-start text:name="but"/>But<text:bookmark-end text:name="__RefHeading___but_3"/><text:bookmark-end text:name="but"/></text:h>
      <text:p text:style-name="Text_20_body">Edge Supervision est un système permettant d’afficher une mosaïque en temps réel des écrans de téléaffichage.</text:p>
      <text:p text:style-name="Text_20_body">Cette mosaïque, entièrement paramétrable, facilite la visualisation des  informations diffusées sur les écrans, de manière globale ou par zones. Cette supervision permet également de prendre la main à distance sur chacun de ces écrans si une action manuelle est nécessaire.
<draw:frame draw:style-name="media" draw:name="0" text:anchor-type="as-char" draw:z-index="0" svg:width="22.5425cm" style:rel-width="100%" svg:height="16.1925cm" style:rel-height="scale"><draw:image xlink:href="Pictures/9814e26ef313fcf681f6cf92e9fb5fdf.png" xlink:type="simple" xlink:show="embed" xlink:actuate="onLoad"/></draw:frame></text:p>
      <text:h text:style-name="Heading_20_3" text:outline-level="3"><text:bookmark-start text:name="__RefHeading___description_de_l_interface_utilisateur_4"/><text:bookmark-start text:name="description_de_l_interface_utilisateur"/>Description de l’interface utilisateur<text:bookmark-end text:name="__RefHeading___description_de_l_interface_utilisateur_4"/><text:bookmark-end text:name="description_de_l_interface_utilisateur"/></text:h>
      <text:p text:style-name="Text_20_body"><draw:frame draw:style-name="media" draw:name="1" text:anchor-type="as-char" draw:z-index="1" svg:width="18.89125cm" style:rel-width="100%" svg:height="17.330208333333cm" style:rel-height="scale"><draw:image xlink:href="Pictures/de139be9e828b772468f1437a09ad44c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2" text:anchor-type="as-char" draw:z-index="2" svg:width="1.6404166666667cm" svg:height="2.2754166666667cm"><draw:image xlink:href="Pictures/02132ae52559823b4a95e2440675568c.png" xlink:type="simple" xlink:show="embed" xlink:actuate="onLoad"/></draw:frame></text:p>
          </table:table-cell>
          <table:table-cell office:value-type="string" table:style-name="tablecell">
            <text:p text:style-name="tablealignleft"> <text:line-break/>Toutes les actions sont possibles. <text:line-break/>  <text:line-break/>2 actions sont possibles : Power Off (éteindre) et Edit Schedule (programmer) <text:line-break/> <text:line-break/>1 seule action est possible : Power On (allumer).</text:p>
          </table:table-cell>
        </table:table-row>
      </table:table>
      <text:p text:style-name="Text_20_body"><text:line-break/></text:p>
      <text:h text:style-name="Heading_20_2" text:outline-level="2"><text:bookmark-start text:name="__RefHeading___visualiser_l_affichage_des_appareils_5"/><text:bookmark-start text:name="visualiser_l_affichage_des_appareils"/>Visualiser l’affichage des appareils<text:bookmark-end text:name="__RefHeading___visualiser_l_affichage_des_appareils_5"/><text:bookmark-end text:name="visualiser_l_affichage_des_appareils"/></text:h>
      <text:h text:style-name="Heading_20_3" text:outline-level="3"><text:bookmark-start text:name="__RefHeading___afficher_le_contenu_des_appareils_6"/><text:bookmark-start text:name="afficher_le_contenu_des_appareils"/>Afficher le contenu des appareils<text:bookmark-end text:name="__RefHeading___afficher_le_contenu_des_appareils_6"/><text:bookmark-end text:name="afficher_le_contenu_des_appareils"/></text:h>
      <text:list text:style-name="List_20_1" text:continue-numbering="false">
        <text:list-item>
          <text:p text:style-name="LastListParagraph_FirstListParagraph_List_20_1_Content"> Cliquer sur Show All dans la barre de menu.</text:p>
        </text:list-item>
      </text:list>
      <text:p text:style-name="Text_20_body"><draw:frame draw:style-name="media" draw:name="3" text:anchor-type="as-char" draw:z-index="3" svg:width="18.917708333333cm" style:rel-width="100%" svg:height="1.5875cm" style:rel-height="scale"><draw:image xlink:href="Pictures/1211eeb1e3eb28b69fe5ed1afba45a03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Une mosaïque des contenus apparaît sur l’écran.</text:p>
        </text:list-item>
      </text:list>
      <text:p text:style-name="Text_20_body"><draw:frame draw:style-name="media" draw:name="4" text:anchor-type="as-char" draw:z-index="4" svg:width="22.5425cm" style:rel-width="100%" svg:height="16.1925cm" style:rel-height="scale"><draw:image xlink:href="Pictures/9814e26ef313fcf681f6cf92e9fb5fdf.png" xlink:type="simple" xlink:show="embed" xlink:actuate="onLoad"/></draw:frame></text:p>
      <text:h text:style-name="Heading_20_3" text:outline-level="3"><text:bookmark-start text:name="__RefHeading___enlever_la_mosaique_des_ecrans_7"/><text:bookmark-start text:name="enlever_la_mosaique_des_ecrans"/>Enlever la mosaïque des écrans<text:bookmark-end text:name="__RefHeading___enlever_la_mosaique_des_ecrans_7"/><text:bookmark-end text:name="enlever_la_mosaique_des_ecrans"/></text:h>
      <text:list text:style-name="List_20_1" text:continue-numbering="false">
        <text:list-item>
          <text:p text:style-name="LastListParagraph_FirstListParagraph_List_20_1_Content"> Cliquer sur Hide All dans la barre de menu.</text:p>
        </text:list-item>
      </text:list>
      <text:p text:style-name="Text_20_body">  <draw:frame draw:style-name="media" draw:name="5" text:anchor-type="as-char" draw:z-index="5" svg:width="18.917708333333cm" style:rel-width="100%" svg:height="1.5875cm" style:rel-height="scale"><draw:image xlink:href="Pictures/1681d25ed73ce467ec096b5e7a5e55b1.png" xlink:type="simple" xlink:show="embed" xlink:actuate="onLoad"/></draw:frame></text:p>
      <text:h text:style-name="Heading_20_2" text:outline-level="2"><text:bookmark-start text:name="__RefHeading___gerer_les_zones_8"/><text:bookmark-start text:name="gerer_les_zones"/>Gérer les Zones<text:bookmark-end text:name="__RefHeading___gerer_les_zones_8"/><text:bookmark-end text:name="gerer_les_zones"/></text:h>
      <text:h text:style-name="Heading_20_3" text:outline-level="3"><text:bookmark-start text:name="__RefHeading___allumer_les_appareils_d_une_zone_9"/><text:bookmark-start text:name="allumer_les_appareils_d_une_zone"/>Allumer les appareils d’une zone<text:bookmark-end text:name="__RefHeading___allumer_les_appareils_d_une_zone_9"/><text:bookmark-end text:name="allumer_les_appareils_d_une_zone"/></text:h>
      <text:list text:style-name="List_20_1" text:continue-numbering="false">
        <text:list-item>
          <text:p text:style-name="FirstListParagraph_List_20_1_Content"> Faire un clic droit sur le nom de la zone à allumer.</text:p>
        </text:list-item>
        <text:list-item>
          <text:p text:style-name="List_20_1_Content"> Positionner la souris sur Remote Client Actions.</text:p>
        </text:list-item>
        <text:list-item>
          <text:p text:style-name="LastListParagraph_List_20_1_Content"> Cliquer sur Power on dans le menu contextuel.</text:p>
        </text:list-item>
      </text:list>
      <text:p text:style-name="Text_20_body"><draw:frame draw:style-name="media" draw:name="6" text:anchor-type="as-char" draw:z-index="6" svg:width="33.866666666667cm" style:rel-width="100%" svg:height="20.32cm" style:rel-height="scale"><draw:image xlink:href="Pictures/6cadfe171742292f60123ff3f6783a12.png" xlink:type="simple" xlink:show="embed" xlink:actuate="onLoad"/></draw:frame></text:p>
      <text:h text:style-name="Heading_20_3" text:outline-level="3"><text:bookmark-start text:name="__RefHeading___redemarrer_les_appareils_d_une_zone_10"/><text:bookmark-start text:name="redemarrer_les_appareils_d_une_zone"/>Redémarrer les appareils d’une zone<text:bookmark-end text:name="__RefHeading___redemarrer_les_appareils_d_une_zone_10"/><text:bookmark-end text:name="redemarrer_les_appareils_d_une_zone"/></text:h>
      <text:list text:style-name="List_20_1" text:continue-numbering="false">
        <text:list-item>
          <text:p text:style-name="FirstListParagraph_List_20_1_Content"> Faire un clic droit sur le nom de la zone à redémarrer.</text:p>
        </text:list-item>
        <text:list-item>
          <text:p text:style-name="List_20_1_Content"> Positionner la souris sur Remote Client Actions dans le menu qui s’affiche.</text:p>
        </text:list-item>
        <text:list-item>
          <text:p text:style-name="LastListParagraph_List_20_1_Content"> Cliquer sur Restart dans le menu contextuel.</text:p>
        </text:list-item>
      </text:list>
      <text:p text:style-name="Text_20_body">  <draw:frame draw:style-name="media" draw:name="7" text:anchor-type="as-char" draw:z-index="7" svg:width="33.866666666667cm" style:rel-width="100%" svg:height="20.32cm" style:rel-height="scale"><draw:image xlink:href="Pictures/3fbaa33ab0e8de0aa6aad914c7ce9fb9.png" xlink:type="simple" xlink:show="embed" xlink:actuate="onLoad"/></draw:frame></text:p>
      <text:h text:style-name="Heading_20_3" text:outline-level="3"><text:bookmark-start text:name="__RefHeading___eteindre_les_appareils_d_une_zone_11"/><text:bookmark-start text:name="eteindre_les_appareils_d_une_zone"/>Eteindre les appareils d’une zone<text:bookmark-end text:name="__RefHeading___eteindre_les_appareils_d_une_zone_11"/><text:bookmark-end text:name="eteindre_les_appareils_d_une_zone"/></text:h>
      <text:list text:style-name="List_20_1" text:continue-numbering="false">
        <text:list-item>
          <text:p text:style-name="FirstListParagraph_List_20_1_Content"> Faire un clic droit sur le nom de la zone à éteindre.</text:p>
        </text:list-item>
        <text:list-item>
          <text:p text:style-name="List_20_1_Content"> Positionner la souris sur Remote Client Actions.</text:p>
        </text:list-item>
        <text:list-item>
          <text:p text:style-name="LastListParagraph_List_20_1_Content"> Cliquer sur Power off dans le menu contextuel.</text:p>
        </text:list-item>
      </text:list>
      <text:p text:style-name="Text_20_body"><draw:frame draw:style-name="media" draw:name="8" text:anchor-type="as-char" draw:z-index="8" svg:width="33.866666666667cm" style:rel-width="100%" svg:height="20.32cm" style:rel-height="scale"><draw:image xlink:href="Pictures/702e09253ddd2450c940d580853c9c9e.png" xlink:type="simple" xlink:show="embed" xlink:actuate="onLoad"/></draw:frame></text:p>
      <text:h text:style-name="Heading_20_3" text:outline-level="3"><text:bookmark-start text:name="__RefHeading___ajouter_une_zone_12"/><text:bookmark-start text:name="ajouter_une_zone"/>Ajouter une zone<text:bookmark-end text:name="__RefHeading___ajouter_une_zone_12"/><text:bookmark-end text:name="ajouter_une_zone"/></text:h>
      <text:list text:style-name="List_20_1" text:continue-numbering="false">
        <text:list-item>
          <text:p text:style-name="FirstListParagraph_List_20_1_Content"> Faire un clic droit dans la zone d’écrans.</text:p>
        </text:list-item>
        <text:list-item>
          <text:p text:style-name="LastListParagraph_List_20_1_Content"> Cliquer sur Add Area dans le menu qui s’affiche.</text:p>
        </text:list-item>
      </text:list>
      <text:p text:style-name="Text_20_body"><draw:frame draw:style-name="media" draw:name="9" text:anchor-type="as-char" draw:z-index="9" svg:width="13.17625cm" svg:height="8.8370833333333cm"><draw:image xlink:href="Pictures/a67c82cf144568320b8e4444c0aeb422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Entrer un nom pour la nouvelle zone dans l’espace Name de la fenêtre Dialog.</text:p>
        </text:list-item>
      </text:list>
      <text:p text:style-name="Text_20_body"><draw:frame draw:style-name="media" draw:name="10" text:anchor-type="as-char" draw:z-index="10" svg:width="11.006666666667cm" svg:height="6.4822916666667cm"><draw:image xlink:href="Pictures/97117370b932ea55ea2458aafc5b25ba.png" xlink:type="simple" xlink:show="embed" xlink:actuate="onLoad"/></draw:frame></text:p>
      <text:h text:style-name="Heading_20_4" text:outline-level="4"><text:bookmark-start text:name="__RefHeading___creer_une_zone_parent_13"/><text:bookmark-start text:name="creer_une_zone_parent"/>Créer une zone parent<text:bookmark-end text:name="__RefHeading___creer_une_zone_parent_13"/><text:bookmark-end text:name="creer_une_zone_parent"/></text:h>
      <text:list text:style-name="List_20_1" text:continue-numbering="false">
        <text:list-item>
          <text:p text:style-name="LastListParagraph_FirstListParagraph_List_20_1_Content"> Cliquer sur / dans fenêtre Dialog :</text:p>
        </text:list-item>
      </text:list>
      <text:p text:style-name="Text_20_body"><draw:frame draw:style-name="media" draw:name="11" text:anchor-type="as-char" draw:z-index="11" svg:width="11.006666666667cm" svg:height="6.4822916666667cm"><draw:image xlink:href="Pictures/4c5f8233a4d48cd8b14532f8065d2e12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OK pour valider.</text:p>
        </text:list-item>
      </text:list>
      <text:h text:style-name="Heading_20_4" text:outline-level="4"><text:bookmark-start text:name="__RefHeading___creer_une_zone_enfant_14"/><text:bookmark-start text:name="creer_une_zone_enfant"/>Créer une zone enfant<text:bookmark-end text:name="__RefHeading___creer_une_zone_enfant_14"/><text:bookmark-end text:name="creer_une_zone_enfant"/></text:h>
      <text:p text:style-name="Text_20_body">Une zone enfant est une zone dépendante d’une autre zone.</text:p>
      <text:list text:style-name="List_20_1" text:continue-numbering="false">
        <text:list-item>
          <text:p text:style-name="LastListParagraph_FirstListParagraph_List_20_1_Content"> Cliquer sur une des zones déjà existantes.</text:p>
        </text:list-item>
      </text:list>
      <text:p text:style-name="Text_20_body"><draw:frame draw:style-name="media" draw:name="12" text:anchor-type="as-char" draw:z-index="12" svg:width="11.006666666667cm" svg:height="6.4822916666667cm"><draw:image xlink:href="Pictures/59172ddbf1dbd84d1e3cbf105d4bd6a2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OK pour valider.</text:p>
        </text:list-item>
      </text:list>
      <text:h text:style-name="Heading_20_3" text:outline-level="3"><text:bookmark-start text:name="__RefHeading___modifier_l_emplacement_d_une_zone_15"/><text:bookmark-start text:name="modifier_l_emplacement_d_une_zone"/>Modifier l’emplacement d’une zone<text:bookmark-end text:name="__RefHeading___modifier_l_emplacement_d_une_zone_15"/><text:bookmark-end text:name="modifier_l_emplacement_d_une_zone"/></text:h>
      <text:list text:style-name="List_20_1" text:continue-numbering="false">
        <text:list-item>
          <text:p text:style-name="FirstListParagraph_List_20_1_Content"> Faire un clic droit dans la zone à modifier.</text:p>
        </text:list-item>
        <text:list-item>
          <text:p text:style-name="LastListParagraph_List_20_1_Content"> Cliquer sur Edit Area dans le menu contextuel.</text:p>
        </text:list-item>
      </text:list>
      <text:p text:style-name="Text_20_body"><draw:frame draw:style-name="media" draw:name="13" text:anchor-type="as-char" draw:z-index="13" svg:width="6.82625cm" svg:height="7.3554166666667cm"><draw:image xlink:href="Pictures/f502894c30df5f538d321133f9d459e2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fenêtre Dialog s’ouvre :</text:p>
        </text:list-item>
      </text:list>
      <text:p text:style-name="Text_20_body"><draw:frame draw:style-name="media" draw:name="14" text:anchor-type="as-char" draw:z-index="14" svg:width="10.212916666667cm" svg:height="5.23875cm"><draw:image xlink:href="Pictures/dbb332436f6a9ad591fa21b1f4de4487.png" xlink:type="simple" xlink:show="embed" xlink:actuate="onLoad"/></draw:frame></text:p>
      <text:list text:style-name="List_20_1" text:continue-numbering="false">
        <text:list-item>
          <text:p text:style-name="FirstListParagraph_List_20_1_Content"> Taper le nouveau nom de la zone dans le champ Name. </text:p>
        </text:list-item>
        <text:list-item>
          <text:p text:style-name="List_20_1_Content"> Cliquer sur la flèche du menu Parent Area pour modifier son emplacement.</text:p>
        </text:list-item>
        <text:list-item>
          <text:p text:style-name="LastListParagraph_List_20_1_Content"> Cliquer sur OK pour valider.</text:p>
        </text:list-item>
      </text:list>
      <text:h text:style-name="Heading_20_1" text:outline-level="1"><text:bookmark-start text:name="__RefHeading___gerer_les_appareils_16"/><text:bookmark-start text:name="gerer_les_appareils"/>Gérer les appareils<text:bookmark-end text:name="__RefHeading___gerer_les_appareils_16"/><text:bookmark-end text:name="gerer_les_appareils"/></text:h>
      <text:h text:style-name="Heading_20_2" text:outline-level="2"><text:bookmark-start text:name="__RefHeading___allumer_un_appareil_17"/><text:bookmark-start text:name="allumer_un_appareil"/>Allumer un appareil<text:bookmark-end text:name="__RefHeading___allumer_un_appareil_17"/><text:bookmark-end text:name="allumer_un_appareil"/></text:h>
      <text:list text:style-name="Numbering_20_1" text:continue-numbering="false">
        <text:list-item>
          <text:p text:style-name="FirstListParagraph_Numbering_20_1_Content"> Faire un clic droit sur l’appareil à allumer.</text:p>
        </text:list-item>
        <text:list-item>
          <text:p text:style-name="Numbering_20_1_Content"> Positionner la souris sur Remote Client Actions.</text:p>
        </text:list-item>
        <text:list-item>
          <text:p text:style-name="LastListParagraph_Numbering_20_1_Content"> Cliquer sur Power on dans le menu contextuel.</text:p>
        </text:list-item>
      </text:list>
      <text:p text:style-name="Text_20_body"><draw:frame draw:style-name="media" draw:name="15" text:anchor-type="as-char" draw:z-index="15" svg:width="" svg:rel-width="100%" svg:height="" svg:rel-height="100%"><draw:image xlink:href="/home/edgeairport/www/wiki/data/media/manuel/utilisation/edgevision_image_3.png" xlink:type="simple" xlink:show="embed" xlink:actuate="onLoad"/></draw:frame></text:p>
      <text:h text:style-name="Heading_20_2" text:outline-level="2"><text:bookmark-start text:name="__RefHeading___redemarrer_un_appareil_18"/><text:bookmark-start text:name="redemarrer_un_appareil"/>Redémarrer un appareil<text:bookmark-end text:name="__RefHeading___redemarrer_un_appareil_18"/><text:bookmark-end text:name="redemarrer_un_appareil"/></text:h>
      <text:list text:style-name="Numbering_20_1" text:continue-numbering="false">
        <text:list-item>
          <text:p text:style-name="FirstListParagraph_Numbering_20_1_Content"> Faire un clic droit sur l’appareil à redémarrer.</text:p>
        </text:list-item>
        <text:list-item>
          <text:p text:style-name="Numbering_20_1_Content"> Positionner la souris sur Remote Client Actions dans le menu qui s’affiche.</text:p>
        </text:list-item>
        <text:list-item>
          <text:p text:style-name="LastListParagraph_Numbering_20_1_Content"> <draw:frame draw:style-name="media" draw:name="16" text:anchor-type="as-char" draw:z-index="16" svg:width="" svg:rel-width="100%" svg:height="" svg:rel-height="100%"><draw:image xlink:href="/home/edgeairport/www/wiki/data/media/manuel/utilisation/edgevision_image_4.png" xlink:type="simple" xlink:show="embed" xlink:actuate="onLoad"/></draw:frame>Cliquer sur Restart dans le menu contextuel.</text:p>
        </text:list-item>
      </text:list>
      <text:h text:style-name="Heading_20_2" text:outline-level="2"><text:bookmark-start text:name="__RefHeading___eteindre_un_appareil_19"/><text:bookmark-start text:name="eteindre_un_appareil"/>Eteindre un appareil<text:bookmark-end text:name="__RefHeading___eteindre_un_appareil_19"/><text:bookmark-end text:name="eteindre_un_appareil"/></text:h>
      <text:list text:style-name="Numbering_20_1" text:continue-numbering="false">
        <text:list-item>
          <text:p text:style-name="FirstListParagraph_Numbering_20_1_Content"> Faire un clic droit sur l’appareil à éteindre.</text:p>
        </text:list-item>
        <text:list-item>
          <text:p text:style-name="Numbering_20_1_Content"> Positionner la souris sur Remote Client Actions dans le menu qui s’affiche.</text:p>
        </text:list-item>
        <text:list-item>
          <text:p text:style-name="LastListParagraph_Numbering_20_1_Content"> <draw:frame draw:style-name="media" draw:name="17" text:anchor-type="as-char" draw:z-index="17" svg:width="" svg:rel-width="100%" svg:height="" svg:rel-height="100%"><draw:image xlink:href="/home/edgeairport/www/wiki/data/media/manuel/utilisation/edgevision_image_4.png" xlink:type="simple" xlink:show="embed" xlink:actuate="onLoad"/></draw:frame>Cliquer sur Power off dans le menu contextuel.</text:p>
        </text:list-item>
      </text:list>
      <text:h text:style-name="Heading_20_2" text:outline-level="2"><text:bookmark-start text:name="__RefHeading___NoTitle_20"/><text:bookmark-start text:name="section"/><text:bookmark-end text:name="__RefHeading___NoTitle_20"/><text:bookmark-end text:name="section"/></text:h>
      <text:h text:style-name="Heading_20_2" text:outline-level="2"><text:bookmark-start text:name="__RefHeading___visualiser_l_affichage_d_un_appareil_21"/><text:bookmark-start text:name="visualiser_l_affichage_d_un_appareil"/>Visualiser l’affichage d’un appareil<text:bookmark-end text:name="__RefHeading___visualiser_l_affichage_d_un_appareil_21"/><text:bookmark-end text:name="visualiser_l_affichage_d_un_appareil"/></text:h>
      <text:list text:style-name="Numbering_20_1" text:continue-numbering="false">
        <text:list-item>
          <text:p text:style-name="LastListParagraph_FirstListParagraph_Numbering_20_1_Content"> Cliquer sur l’appareil concerné.</text:p>
        </text:list-item>
      </text:list>
      <text:p text:style-name="Text_20_body"><draw:frame draw:style-name="media" draw:name="18" text:anchor-type="as-char" draw:z-index="18" svg:width="" svg:rel-width="100%" svg:height="" svg:rel-height="100%"><draw:image xlink:href="/home/edgeairport/www/wiki/data/media/manuel/utilisation/media_image20.png" xlink:type="simple" xlink:show="embed" xlink:actuate="onLoad"/></draw:frame></text:p>
      <text:list text:style-name="Numbering_20_1" text:continue-numbering="false">
        <text:list-item>
          <text:p text:style-name="FirstListParagraph_Numbering_20_1_Content"> <draw:frame draw:style-name="media" draw:name="19" text:anchor-type="as-char" draw:z-index="19" svg:width="" svg:rel-width="100%" svg:height="" svg:rel-height="100%"><draw:image xlink:href="/home/edgeairport/www/wiki/data/media/manuel/utilisation/media_image10.png" xlink:type="simple" xlink:show="embed" xlink:actuate="onLoad"/></draw:frame>Cliquer sur Show/Hide dans la barre de menu.</text:p>
        </text:list-item>
        <text:list-item>
          <text:p text:style-name="LastListParagraph_Numbering_20_1_Content"> Le contenu s’affiche.</text:p>
        </text:list-item>
      </text:list>
      <text:p text:style-name="Text_20_body"><draw:frame draw:style-name="media" draw:name="20" text:anchor-type="as-char" draw:z-index="20" svg:width="" svg:rel-width="100%" svg:height="" svg:rel-height="100%"><draw:image xlink:href="/home/edgeairport/www/wiki/data/media/manuel/utilisation/media_image21.png" xlink:type="simple" xlink:show="embed" xlink:actuate="onLoad"/></draw:frame></text:p>
      <text:h text:style-name="Heading_20_2" text:outline-level="2"><text:bookmark-start text:name="__RefHeading___programmer_l_allumage_et_l_extinction_d_un_ecran_soc_samsung_22"/><text:bookmark-start text:name="programmer_l_allumage_et_l_extinction_d_un_ecran_soc_samsung"/>Programmer l’allumage et l’extinction d’un écran SoC Samsung<text:bookmark-end text:name="__RefHeading___programmer_l_allumage_et_l_extinction_d_un_ecran_soc_samsung_22"/><text:bookmark-end text:name="programmer_l_allumage_et_l_extinction_d_un_ecran_soc_samsung"/></text:h>
      <text:list text:style-name="Numbering_20_1" text:continue-numbering="false">
        <text:list-item>
          <text:p text:style-name="FirstListParagraph_Numbering_20_1_Content"> Faire un clic droit sur l’appareil à programmer.</text:p>
        </text:list-item>
        <text:list-item>
          <text:p text:style-name="Numbering_20_1_Content"> <draw:frame draw:style-name="media" draw:name="21" text:anchor-type="as-char" draw:z-index="21" svg:width="" svg:rel-width="100%" svg:height="" svg:rel-height="100%"><draw:image xlink:href="/home/edgeairport/www/wiki/data/media/manuel/utilisation/edgevision_image_4.png" xlink:type="simple" xlink:show="embed" xlink:actuate="onLoad"/></draw:frame>Positionner la souris sur Remote Client Actions dans le menu qui s’affiche.</text:p>
        </text:list-item>
        <text:list-item>
          <text:p text:style-name="Numbering_20_1_Content"> Cliquer sur Edit Schedule dans le menu contextuel.</text:p>
        </text:list-item>
        <text:list-item>
          <text:p text:style-name="Numbering_20_1_Content"> <draw:frame draw:style-name="media" draw:name="22" text:anchor-type="as-char" draw:z-index="22" svg:width="" svg:rel-width="100%" svg:height="" svg:rel-height="100%"><draw:image xlink:href="/home/edgeairport/www/wiki/data/media/manuel/utilisation/media_image22.png" xlink:type="simple" xlink:show="embed" xlink:actuate="onLoad"/></draw:frame>La fenêtre Edit Schedule s’ouvre.</text:p>
        </text:list-item>
        <text:list-item>
          <text:p text:style-name="Numbering_20_1_Content"> Cocher la case Power On pour programmer l’heure à laquelle l’appareil doit s’allumer.</text:p>
        </text:list-item>
        <text:list-item>
          <text:p text:style-name="Numbering_20_1_Content"> Remplir les différentes zones.</text:p>
        </text:list-item>
        <text:list-item>
          <text:p text:style-name="Numbering_20_1_Content"> Cocher la case Power Off pour programmer l’heure  à laquelle l’appareil doit s’éteindre.</text:p>
        </text:list-item>
        <text:list-item>
          <text:p text:style-name="Numbering_20_1_Content"> Remplir les différentes zones.</text:p>
        </text:list-item>
        <text:list-item>
          <text:p text:style-name="LastListParagraph_Numbering_20_1_Content"> Cliquer sur OK pour valider.</text:p>
        </text:list-item>
      </text:list>
      <text:h text:style-name="Heading_20_2" text:outline-level="2"><text:bookmark-start text:name="__RefHeading___ajouter_un_appareil_23"/><text:bookmark-start text:name="ajouter_un_appareil"/>Ajouter un appareil<text:bookmark-end text:name="__RefHeading___ajouter_un_appareil_23"/><text:bookmark-end text:name="ajouter_un_appareil"/></text:h>
      <text:list text:style-name="Numbering_20_1" text:continue-numbering="false">
        <text:list-item>
          <text:p text:style-name="FirstListParagraph_Numbering_20_1_Content"> Faire un clic droit sur la zone des écrans.</text:p>
        </text:list-item>
        <text:list-item>
          <text:p text:style-name="Numbering_20_1_Content"> <draw:frame draw:style-name="media" draw:name="23" text:anchor-type="as-char" draw:z-index="23" svg:width="" svg:rel-width="100%" svg:height="" svg:rel-height="100%"><draw:image xlink:href="/home/edgeairport/www/wiki/data/media/manuel/utilisation/media_image18.png" xlink:type="simple" xlink:show="embed" xlink:actuate="onLoad"/></draw:frame>Cliquer sur Add Client dans le menu qui s’affiche.</text:p>
        </text:list-item>
        <text:list-item>
          <text:p text:style-name="LastListParagraph_Numbering_20_1_Content"> La fenêtre Select a Remote Client s’ouvre :</text:p>
        </text:list-item>
      </text:list>
      <text:p text:style-name="Text_20_body"><draw:frame draw:style-name="media" draw:name="24" text:anchor-type="as-char" draw:z-index="24" svg:width="" svg:rel-width="100%" svg:height="" svg:rel-height="100%"><draw:image xlink:href="/home/edgeairport/www/wiki/data/media/manuel/utilisation/media_image23.png" xlink:type="simple" xlink:show="embed" xlink:actuate="onLoad"/></draw:frame></text:p>
      <text:h text:style-name="Heading_20_3" text:outline-level="3"><text:bookmark-start text:name="__RefHeading___ajouter_un_ecran_soc_samsung_24"/><text:bookmark-start text:name="ajouter_un_ecran_soc_samsung"/>Ajouter un écran Soc Samsung<text:bookmark-end text:name="__RefHeading___ajouter_un_ecran_soc_samsung_24"/><text:bookmark-end text:name="ajouter_un_ecran_soc_samsung"/></text:h>
      <text:list text:style-name="Numbering_20_1" text:continue-numbering="false">
        <text:list-item>
          <text:p text:style-name="LastListParagraph_FirstListParagraph_Numbering_20_1_Content"> Cliquer sur SoC Samsung dans la fenêtre Select a Remote Client.</text:p>
        </text:list-item>
      </text:list>
      <text:p text:style-name="Text_20_body"><draw:frame draw:style-name="media" draw:name="25" text:anchor-type="as-char" draw:z-index="25" svg:width="" svg:rel-width="100%" svg:height="" svg:rel-height="100%"><draw:image xlink:href="/home/edgeairport/www/wiki/data/media/manuel/utilisation/media_image23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La fenêtre Remote Client s’ouvre :</text:p>
        </text:list-item>
      </text:list>
      <text:p text:style-name="Text_20_body"><draw:frame draw:style-name="media" draw:name="26" text:anchor-type="as-char" draw:z-index="26" svg:width="" svg:rel-width="100%" svg:height="" svg:rel-height="100%"><draw:image xlink:href="/home/edgeairport/www/wiki/data/media/manuel/utilisation/media_image24.png" xlink:type="simple" xlink:show="embed" xlink:actuate="onLoad"/></draw:frame></text:p>
      <text:list text:style-name="Numbering_20_1" text:continue-numbering="false">
        <text:list-item>
          <text:p text:style-name="FirstListParagraph_Numbering_20_1_Content"> Compléter les champs.</text:p>
        </text:list-item>
        <text:list-item>
          <text:p text:style-name="LastListParagraph_Numbering_20_1_Content"> Cliquer sur OK pour valider.</text:p>
        </text:list-item>
      </text:list>
      <text:h text:style-name="Heading_20_3" text:outline-level="3"><text:bookmark-start text:name="__RefHeading___ajouter_un_ordinateur_25"/><text:bookmark-start text:name="ajouter_un_ordinateur"/>Ajouter un ordinateur<text:bookmark-end text:name="__RefHeading___ajouter_un_ordinateur_25"/><text:bookmark-end text:name="ajouter_un_ordinateur"/></text:h>
      <text:list text:style-name="Numbering_20_1" text:continue-numbering="false">
        <text:list-item>
          <text:p text:style-name="LastListParagraph_FirstListParagraph_Numbering_20_1_Content"> Cliquer sur VncComputer dans la fenêtre Select a Remote Client.</text:p>
        </text:list-item>
      </text:list>
      <text:p text:style-name="Text_20_body"><draw:frame draw:style-name="media" draw:name="27" text:anchor-type="as-char" draw:z-index="27" svg:width="" svg:rel-width="100%" svg:height="" svg:rel-height="100%"><draw:image xlink:href="/home/edgeairport/www/wiki/data/media/manuel/utilisation/media_image25.png" xlink:type="simple" xlink:show="embed" xlink:actuate="onLoad"/></draw:frame></text:p>
      <text:list text:style-name="Numbering_20_1" text:continue-numbering="false">
        <text:list-item>
          <text:p text:style-name="FirstListParagraph_Numbering_20_1_Content"> Cliquer sur OK.</text:p>
        </text:list-item>
        <text:list-item>
          <text:p text:style-name="LastListParagraph_Numbering_20_1_Content"> La fenêtre Dialog s’ouvre :</text:p>
        </text:list-item>
      </text:list>
      <text:p text:style-name="Text_20_body"><draw:frame draw:style-name="media" draw:name="28" text:anchor-type="as-char" draw:z-index="28" svg:width="" svg:rel-width="100%" svg:height="" svg:rel-height="100%"><draw:image xlink:href="/home/edgeairport/www/wiki/data/media/manuel/utilisation/media_image26.png" xlink:type="simple" xlink:show="embed" xlink:actuate="onLoad"/></draw:frame></text:p>
      <text:list text:style-name="Numbering_20_1" text:continue-numbering="false">
        <text:list-item>
          <text:p text:style-name="FirstListParagraph_Numbering_20_1_Content"> Remplir les champs.</text:p>
        </text:list-item>
        <text:list-item>
          <text:p text:style-name="LastListParagraph_Numbering_20_1_Content"> Cliquer sur OK pour valider.</text:p>
        </text:list-item>
      </text:list>
      <text:h text:style-name="Heading_20_2" text:outline-level="2"><text:bookmark-start text:name="__RefHeading___modifier_un_appareil_26"/><text:bookmark-start text:name="modifier_un_appareil"/>Modifier un appareil<text:bookmark-end text:name="__RefHeading___modifier_un_appareil_26"/><text:bookmark-end text:name="modifier_un_appareil"/></text:h>
      <text:list text:style-name="Numbering_20_1" text:continue-numbering="false">
        <text:list-item>
          <text:p text:style-name="FirstListParagraph_Numbering_20_1_Content"> Faire un clic droit sur l’appareil à éditer.</text:p>
        </text:list-item>
        <text:list-item>
          <text:p text:style-name="Numbering_20_1_Content"> <draw:frame draw:style-name="media" draw:name="29" text:anchor-type="as-char" draw:z-index="29" svg:width="" svg:rel-width="100%" svg:height="" svg:rel-height="100%"><draw:image xlink:href="/home/edgeairport/www/wiki/data/media/manuel/utilisation/media_image27.png" xlink:type="simple" xlink:show="embed" xlink:actuate="onLoad"/></draw:frame>Cliquer sur Edit Client dans le menu qui s’affiche.</text:p>
        </text:list-item>
        <text:list-item>
          <text:p text:style-name="LastListParagraph_Numbering_20_1_Content"> La fenêtre Remote Client s’ouvre :</text:p>
        </text:list-item>
      </text:list>
      <text:p text:style-name="Text_20_body"><draw:frame draw:style-name="media" draw:name="30" text:anchor-type="as-char" draw:z-index="30" svg:width="" svg:rel-width="100%" svg:height="" svg:rel-height="100%"><draw:image xlink:href="/home/edgeairport/www/wiki/data/media/manuel/utilisation/media_image28.png" xlink:type="simple" xlink:show="embed" xlink:actuate="onLoad"/></draw:frame></text:p>
      <text:list text:style-name="Numbering_20_1" text:continue-numbering="false">
        <text:list-item>
          <text:p text:style-name="FirstListParagraph_Numbering_20_1_Content"> Modifier les champs nécessaires.</text:p>
        </text:list-item>
        <text:list-item>
          <text:p text:style-name="LastListParagraph_Numbering_20_1_Content"> Cliquer sur OK pour valider.</text:p>
        </text:list-item>
      </text:list>
      <text:h text:style-name="Heading_20_2" text:outline-level="2"><text:bookmark-start text:name="__RefHeading___supprimer_un_appareil_27"/><text:bookmark-start text:name="supprimer_un_appareil"/>Supprimer un appareil<text:bookmark-end text:name="__RefHeading___supprimer_un_appareil_27"/><text:bookmark-end text:name="supprimer_un_appareil"/></text:h>
      <text:list text:style-name="Numbering_20_1" text:continue-numbering="false">
        <text:list-item>
          <text:p text:style-name="FirstListParagraph_Numbering_20_1_Content"> Faire un clic droit sur la zone des écrans.</text:p>
        </text:list-item>
        <text:list-item>
          <text:p text:style-name="LastListParagraph_Numbering_20_1_Content"> <draw:frame draw:style-name="media" draw:name="31" text:anchor-type="as-char" draw:z-index="31" svg:width="" svg:rel-width="100%" svg:height="" svg:rel-height="100%"><draw:image xlink:href="/home/edgeairport/www/wiki/data/media/manuel/utilisation/media_image18.png" xlink:type="simple" xlink:show="embed" xlink:actuate="onLoad"/></draw:frame>Cliquer sur Remove Client dans le menu qui s’affiche. </text:p>
        </text:list-item>
      </text:list>
      <text:p text:style-name="Text_20_body">= Fin du manuel d’utilisation =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  <style:style style:name="LastListParagraph_FirstListParagraph_Numbering_20_1_Content" style:display-name="Last First Numbering 1 Content" style:parent-style-name="FirstListParagraph_Numbering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edgevision</dc:title>
  </office:meta>
</office:document-meta>
</file>