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bc99dd592d8ea971dfab222b0dc6c8b.png"/>
  <manifest:file-entry manifest:media-type="image/png" manifest:full-path="Pictures/67d3fdeb36630bd13586fe0883196001.png"/>
  <manifest:file-entry manifest:media-type="image/png" manifest:full-path="Pictures/28d10fa4a8034e5d59ee263a5b3243e8.png"/>
  <manifest:file-entry manifest:media-type="image/png" manifest:full-path="Pictures/66dc9cc06a62e27111ad5f43e984fcbd.png"/>
  <manifest:file-entry manifest:media-type="image/png" manifest:full-path="Pictures/1f803a32e17111599f01c632d7e50f26.png"/>
  <manifest:file-entry manifest:media-type="image/png" manifest:full-path="Pictures/897e08139ee19e39d3c2f2bd0507ee9b.png"/>
  <manifest:file-entry manifest:media-type="image/png" manifest:full-path="Pictures/480b57bff99328eb4ad44da90f9312e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uides:utilisation:fidspage:afficherressources"/><text:bookmark-start text:name="__RefHeading___fidsafficher_les_ressources_sur_un_ecran_1"/><text:bookmark-start text:name="fidsafficher_les_ressources_sur_un_ecran"/>FiDS : Afficher les ressources sur un écran<text:bookmark-end text:name="__RefHeading___fidsafficher_les_ressources_sur_un_ecran_1"/><text:bookmark-end text:name="fidsafficher_les_ressources_sur_un_ecran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5bc99dd592d8ea971dfab222b0dc6c8b.png" xlink:type="simple" xlink:show="embed" xlink:actuate="onLoad"/></draw:frame></text:p>
      <text:h text:style-name="Heading_20_2" text:outline-level="2"><text:bookmark-start text:name="__RefHeading___attribuer_une_ressource_2"/><text:bookmark-start text:name="attribuer_une_ressource"/>Attribuer une ressource<text:bookmark-end text:name="__RefHeading___attribuer_une_ressource_2"/><text:bookmark-end text:name="attribuer_une_ressource"/></text:h>
      <text:p text:style-name="Text_20_body">La première étape consiste à attribuer les ressources (banque d'enregistrement, porte d'embarquement, tapis bagage…) à un vol.</text:p>
      <text:list text:style-name="List_20_1" text:continue-numbering="false">
        <text:list-item>
          <text:p text:style-name="FirstListParagraph_List_20_1_Content"> Se connecter à <text:span text:style-name="Source_20_Text">FiDS Handler</text:span>.</text:p>
        </text:list-item>
        <text:list-item>
          <text:p text:style-name="LastListParagraph_List_20_1_Content"> Cliquer dans l’onglet <text:span text:style-name="Source_20_Text">Flight List</text:span>.</text:p>
        </text:list-item>
      </text:list>
      <text:p text:style-name="Text_20_body"><draw:frame draw:style-name="media" draw:name="1" text:anchor-type="as-char" draw:z-index="1" svg:width="33.866666666667cm" style:rel-width="100%" svg:height="19.05cm" style:rel-height="scale"><draw:image xlink:href="Pictures/67d3fdeb36630bd13586fe0883196001.png" xlink:type="simple" xlink:show="embed" xlink:actuate="onLoad"/></draw:frame></text:p>
      <text:list text:style-name="List_20_1" text:continue-numbering="false">
        <text:list-item>
          <text:p text:style-name="FirstListParagraph_List_20_1_Content"> Sélectionner un vol dans le tableau.</text:p>
        </text:list-item>
        <text:list-item>
          <text:p text:style-name="List_20_1_Content"> Faire un clic-droit.</text:p>
        </text:list-item>
        <text:list-item>
          <text:p text:style-name="LastListParagraph_List_20_1_Content"> Cliquer sur <text:span text:style-name="Source_20_Text">Affecter une ressource</text:span> dans le sous-menu.</text:p>
        </text:list-item>
      </text:list>
      <text:p text:style-name="Text_20_body"><draw:frame draw:style-name="media" draw:name="2" text:anchor-type="as-char" draw:z-index="2" svg:width="33.866666666667cm" style:rel-width="100%" svg:height="19.05cm" style:rel-height="scale"><draw:image xlink:href="Pictures/28d10fa4a8034e5d59ee263a5b3243e8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draw:frame draw:style-name="media" draw:name="3" text:anchor-type="as-char" draw:z-index="3" svg:width="7.381875cm" svg:height="11.1125cm"><draw:image xlink:href="Pictures/66dc9cc06a62e27111ad5f43e984fcbd.png" xlink:type="simple" xlink:show="embed" xlink:actuate="onLoad"/></draw:frame> </text:p>
          </table:table-cell>
          <table:table-cell office:value-type="string" table:style-name="tablecell">
            <text:p text:style-name="tablealignleft"><draw:frame draw:style-name="media" draw:name="4" text:anchor-type="as-char" draw:z-index="4" svg:width="7.381875cm" svg:height="11.1125cm"><draw:image xlink:href="Pictures/1f803a32e17111599f01c632d7e50f26.png" xlink:type="simple" xlink:show="embed" xlink:actuate="onLoad"/></draw:frame> </text:p>
          </table:table-cell>
        </table:table-row>
        <table:table-row>
          <table:table-cell office:value-type="string" table:style-name="tablecell">
            <text:p text:style-name="tablealignleft">Ressources à l’arrivée </text:p>
          </table:table-cell>
          <table:table-cell office:value-type="string" table:style-name="tablecell">
            <text:p text:style-name="tablealignleft">Ressources au départ </text:p>
          </table:table-cell>
        </table:table-row>
      </table:table>
      <text:list text:style-name="List_20_1" text:continue-numbering="false">
        <text:list-item>
          <text:p text:style-name="FirstListParagraph_List_20_1_Content"> La fenêtre <text:span text:style-name="underline">Affectation des ressources</text:span> s'ouvre et propose de renseigner des champs en fonction du sens de la rotation :</text:p>
        </text:list-item>
        <text:list-item>
          <text:p text:style-name="LastListParagraph_List_20_1_Content"> Cliquer sur le bouton <text:span text:style-name="Source_20_Text">Enregistrer</text:span> ou appuyer sur la touche <text:span text:style-name="Source_20_Text">F8</text:span> du clavier pour enregistrer.</text:p>
        </text:list-item>
      </text:list>
      <text:p text:style-name="Text_20_body"><text:line-break/></text:p>
      <text:h text:style-name="Heading_20_2" text:outline-level="2"><text:bookmark-start text:name="__RefHeading___afficher_les_attributions_sur_un_ecran_de_teleaffichage_3"/><text:bookmark-start text:name="afficher_les_attributions_sur_un_ecran_de_teleaffichage"/>Afficher les attributions sur un écran de téléaffichage<text:bookmark-end text:name="__RefHeading___afficher_les_attributions_sur_un_ecran_de_teleaffichage_3"/><text:bookmark-end text:name="afficher_les_attributions_sur_un_ecran_de_teleaffichage"/></text:h>
      <text:list text:style-name="List_20_1" text:continue-numbering="false">
        <text:list-item>
          <text:p text:style-name="LastListParagraph_FirstListParagraph_List_20_1_Content"> Cliquer dans l’onglet <text:span text:style-name="Source_20_Text">Display List</text:span>.</text:p>
        </text:list-item>
      </text:list>
      <text:p text:style-name="Text_20_body"><draw:frame draw:style-name="media" draw:name="5" text:anchor-type="as-char" draw:z-index="5" svg:width="33.866666666667cm" style:rel-width="100%" svg:height="19.05cm" style:rel-height="scale"><draw:image xlink:href="Pictures/897e08139ee19e39d3c2f2bd0507ee9b.png" xlink:type="simple" xlink:show="embed" xlink:actuate="onLoad"/></draw:frame></text:p>
      <text:list text:style-name="List_20_1" text:continue-numbering="false">
        <text:list-item>
          <text:p text:style-name="FirstListParagraph_List_20_1_Content"> Sélectionner l'écran qui affichera les ressources.</text:p>
        </text:list-item>
        <text:list-item>
          <text:p text:style-name="List_20_1_Content"> Sélectionner le modèle adéquat :</text:p>
        </text:list-item>
        <text:list-item>
          <text:p text:style-name="List_20_1_Content"> ppt_dep_rss_checkin : affiche les <text:span text:style-name="underline">banques d'enregistrement</text:span>  affectées aux vols au départ.</text:p>
        </text:list-item>
        <text:list-item>
          <text:p text:style-name="LastListParagraph_List_20_1_Content"> ppt_dep_rss_boarding : affiche les <text:span text:style-name="underline">portes d'embarquement</text:span>  affectées aux vols au départ.</text:p>
        </text:list-item>
      </text:list>
      <text:p text:style-name="Text_20_body"><draw:frame draw:style-name="media" draw:name="6" text:anchor-type="as-char" draw:z-index="6" svg:width="30.63875cm" style:rel-width="100%" svg:height="15.795625cm" style:rel-height="scale"><draw:image xlink:href="Pictures/480b57bff99328eb4ad44da90f9312e7.png" xlink:type="simple" xlink:show="embed" xlink:actuate="onLoad"/></draw:frame></text:p>
      <text:list text:style-name="List_20_1" text:continue-numbering="false">
        <text:list-item>
          <text:p text:style-name="LastListParagraph_FirstListParagraph_List_20_1_Content"> Cliquer sur le bouton <text:span text:style-name="Source_20_Text">OK</text:span> ou appuyer sur la touche <text:span text:style-name="Source_20_Text">F8</text:span> du clavier pour enregistrer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 fo:margin-top=""/>
    </style:style>
    <style:style style:name="LastListParagraph_FirstListParagraph_List_20_1_Content" style:display-name="Last First List 1 Content" style:parent-style-name="FirstListParagraph_List_20_1_Content" style:class="html" style:next-style-name="Text_20_body" style:family="paragraph">
      <style:paragraph-properties fo:margin-bottom="0.5cm"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uides:utilisation:fidspage:afficherressources</dc:title>
  </office:meta>
</office:document-meta>
</file>