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691c6d6272e9f92eb4ef40d30d43cc7.png"/>
  <manifest:file-entry manifest:media-type="image/png" manifest:full-path="Pictures/9e9b2b0dc9f6c20f3dd495932c2e0a1a.png"/>
  <manifest:file-entry manifest:media-type="image/png" manifest:full-path="Pictures/b31bed1ae385b6795505c5cfb3b4c268.png"/>
  <manifest:file-entry manifest:media-type="image/png" manifest:full-path="Pictures/c6bc4558340a1162200027a37745083b.png"/>
  <manifest:file-entry manifest:media-type="image/png" manifest:full-path="Pictures/0cd17bbed49db6c691e04bd168e1bed5.png"/>
  <manifest:file-entry manifest:media-type="image/png" manifest:full-path="Pictures/ddd065fe74b6accde4fe47d59deb6561.png"/>
  <manifest:file-entry manifest:media-type="image/png" manifest:full-path="Pictures/94af208fb05454405d4b384b79b321dd.png"/>
  <manifest:file-entry manifest:media-type="image/png" manifest:full-path="Pictures/f54a1267f9888ded797eb0650f07a477.png"/>
  <manifest:file-entry manifest:media-type="image/png" manifest:full-path="Pictures/359fa6aac6ab0129e10206cd953e8715.png"/>
  <manifest:file-entry manifest:media-type="image/png" manifest:full-path="Pictures/41d96023182f2d9c25817bc4d4c690f0.png"/>
  <manifest:file-entry manifest:media-type="image/png" manifest:full-path="Pictures/ba1aec66594e97637e63656261ddebb3.png"/>
  <manifest:file-entry manifest:media-type="image/png" manifest:full-path="Pictures/0eac94a9c1b866f07918124f32e773a3.png"/>
  <manifest:file-entry manifest:media-type="image/png" manifest:full-path="Pictures/e9fca3e8d42e1315c4c079fae17a3c4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uides:utilisation:fidspage:modelefids"/><text:bookmark-start text:name="__RefHeading___fidsmodeles_fids_1"/><text:bookmark-start text:name="fidsmodeles_fids"/>FiDS : modèles FiDS<text:bookmark-end text:name="__RefHeading___fidsmodeles_fids_1"/><text:bookmark-end text:name="fidsmodeles_fids"/></text:h>
      <text:p text:style-name="Text_20_body"><draw:frame draw:style-name="media" draw:name="0" text:anchor-type="as-char" draw:z-index="0" svg:width="2.6458333333333cm" svg:height="" svg:rel-height="100%"><draw:image xlink:href="/home/edgeairport/www/wiki/data/media/guides/utilisation/fidspage/modelefids_image_0.png" xlink:type="simple" xlink:show="embed" xlink:actuate="onLoad"/></draw:frame></text:p>
      <text:h text:style-name="Heading_20_2" text:outline-level="2"><text:bookmark-start text:name="__RefHeading___preambule_2"/><text:bookmark-start text:name="preambule"/>Préambule<text:bookmark-end text:name="__RefHeading___preambule_2"/><text:bookmark-end text:name="preambule"/></text:h>
      <text:h text:style-name="Heading_20_3" text:outline-level="3"><text:bookmark-start text:name="__RefHeading___but_3"/><text:bookmark-start text:name="but"/>But<text:bookmark-end text:name="__RefHeading___but_3"/><text:bookmark-end text:name="but"/></text:h>
      <text:p text:style-name="Text_20_body">Permettre au service informatique des aéroports de créer ses propres modèles d’écran.</text:p>
      <text:h text:style-name="Heading_20_3" text:outline-level="3"><text:bookmark-start text:name="__RefHeading___principe_4"/><text:bookmark-start text:name="principe"/>Principe<text:bookmark-end text:name="__RefHeading___principe_4"/><text:bookmark-end text:name="principe"/></text:h>
      <text:p text:style-name="Text_20_body">Prendre connaissance des technologies utilisées à l’affichage : HTML, CSS et JavaScript et créer un template exploitable par le serveur web.</text:p>
      <text:h text:style-name="Heading_20_3" text:outline-level="3"><text:bookmark-start text:name="__RefHeading___definition_5"/><text:bookmark-start text:name="definition"/>Définition<text:bookmark-end text:name="__RefHeading___definition_5"/><text:bookmark-end text:name="definition"/></text:h>
      <text:p text:style-name="Text_20_body"><text:span text:style-name="Emphasis"><text:span text:style-name="Strong_20_Emphasis">Airport Manager FiDS</text:span></text:span> exploite les standards de navigation web dont chacune des technologies a un rôle bien défini :</text:p>
      <table:table table:style-name="Table">
        <table:table-column table:style-name="odt_auto_style_table_column_1_1"/>
        <table:table-column table:style-name="odt_auto_style_table_column_1_2"/>
        <table:table-row>
          <table:table-cell office:value-type="string" table:style-name="tablecell">
            <text:p text:style-name="tablealignleft">* <text:span text:style-name="Strong_20_Emphasis">HyperText Markup Language</text:span> (HTML), langage de balisage qui établit la structure d’une page</text:p>
          </table:table-cell>
          <table:table-cell office:value-type="string" table:style-name="tablecell">
            <text:p text:style-name="tablealignleft"><draw:frame draw:style-name="media" draw:name="1" text:anchor-type="as-char" draw:z-index="1" svg:width="9.7895833333333cm" svg:height="3.7041666666667cm"><draw:image xlink:href="Pictures/c691c6d6272e9f92eb4ef40d30d43cc7.png" xlink:type="simple" xlink:show="embed" xlink:actuate="onLoad"/></draw:frame></text:p>
          </table:table-cell>
        </table:table-row>
        <table:table-row>
          <table:table-cell office:value-type="string" table:style-name="tablecell">
            <text:p text:style-name="tablealignleft">* <text:span text:style-name="Strong_20_Emphasis">Cascading Style Sheets</text:span> (CSS), langage de présentation qui permet d’appliquer un style à une page HTML</text:p>
          </table:table-cell>
          <table:table-cell office:value-type="string" table:style-name="tablecell">
            <text:p text:style-name="tablealignleft"><draw:frame draw:style-name="media" draw:name="2" text:anchor-type="as-char" draw:z-index="2" svg:width="7.3025cm" svg:height="4.8154166666667cm"><draw:image xlink:href="Pictures/9e9b2b0dc9f6c20f3dd495932c2e0a1a.png" xlink:type="simple" xlink:show="embed" xlink:actuate="onLoad"/></draw:frame></text:p>
          </table:table-cell>
        </table:table-row>
        <table:table-row>
          <table:table-cell office:value-type="string" table:style-name="tablecell">
            <text:p text:style-name="tablealignleft">* <text:span text:style-name="Strong_20_Emphasis">JavaScript </text:span> (JS), langage de script qui permet de manipuler des informations ainsi que le contenu d’une page HTML</text:p>
          </table:table-cell>
          <table:table-cell office:value-type="string" table:style-name="tablecell">
            <text:p text:style-name="tablealignleft"><draw:frame draw:style-name="media" draw:name="3" text:anchor-type="as-char" draw:z-index="3" svg:width="14.022916666667cm" svg:height="6.2177083333333cm"><draw:image xlink:href="Pictures/b31bed1ae385b6795505c5cfb3b4c268.png" xlink:type="simple" xlink:show="embed" xlink:actuate="onLoad"/></draw:frame></text:p>
          </table:table-cell>
        </table:table-row>
        <table:table-row>
          <table:table-cell office:value-type="string" table:style-name="tablecell">
            <text:p text:style-name="tablealignleft">* <text:span text:style-name="Strong_20_Emphasis">Smarty</text:span>, moteur de templates PHP qui permet d’ajouter des informations dynamiques dans des pages web tout en minimisant le code.</text:p>
          </table:table-cell>
          <table:table-cell office:value-type="string" table:style-name="tablecell">
            <text:p text:style-name="tablealignleft"><draw:frame draw:style-name="media" draw:name="4" text:anchor-type="as-char" draw:z-index="4" svg:width="18.520833333333cm" style:rel-width="100%" svg:height="4.841875cm" style:rel-height="scale"><draw:image xlink:href="Pictures/c6bc4558340a1162200027a37745083b.png" xlink:type="simple" xlink:show="embed" xlink:actuate="onLoad"/></draw:frame></text:p>
          </table:table-cell>
        </table:table-row>
      </table:table>
      <text:p text:style-name="Text_20_body">Ces technologies permettent de créer un <text:span text:style-name="Strong_20_Emphasis">template</text:span>, un patron de mise en page où l'on place images, textes et autres objets.</text:p>
      <text:p text:style-name="Text_20_body">L’intérêt du template est d’y associer des <text:span text:style-name="Strong_20_Emphasis">variables</text:span> qui seront lues par un <text:span text:style-name="Strong_20_Emphasis">serveur web</text:span>. Ce dernier transforme ces variables en informations (texte, image…).</text:p>
      <text:p text:style-name="Text_20_body">Le FiDS Display recevra donc un document généré du serveur web à partir du template, et à son tour traduira les pages <text:span text:style-name="Strong_20_Emphasis">CSS</text:span> et <text:span text:style-name="Strong_20_Emphasis">JS</text:span> liées au document.</text:p>
      <text:h text:style-name="Heading_20_3" text:outline-level="3"><text:bookmark-start text:name="__RefHeading___pre-requis_6"/><text:bookmark-start text:name="pre-requis"/>Pré-requis<text:bookmark-end text:name="__RefHeading___pre-requis_6"/><text:bookmark-end text:name="pre-requis"/></text:h>
      <text:p text:style-name="Text_20_body"><text:span text:style-name="Emphasis"><text:span text:style-name="Strong_20_Emphasis">Airport Manager FiDS</text:span></text:span> exploite un serveur web <text:span text:style-name="Strong_20_Emphasis">Apache</text:span>. Le client <text:span text:style-name="Emphasis"><text:span text:style-name="Strong_20_Emphasis">FiDS Display</text:span></text:span> embarque le navigateur web <text:span text:style-name="Strong_20_Emphasis">Chromium</text:span>.</text:p>
      <text:p text:style-name="Text_20_body">Le client se connecte depuis son adresse IP et envoie en paramètres le numéro d’écran ainsi que la base à questionner (Ex. : <text:a xlink:type="simple" xlink:href="http://192.168.1.1/fids/?ecr=1&amp;db=EAF" text:style-name="Internet_20_link" text:visited-style-name="Visited_20_Internet_20_Link">http://192.168.1.1/fids/?ecr=1&amp;db=EAF</text:a>).</text:p>
      <text:p text:style-name="Text_20_body">Pour les tests, vous pouvez utiliser :</text:p>
      <text:list text:style-name="List_20_1" text:continue-numbering="false">
        <text:list-item>
          <text:p text:style-name="FirstListParagraph_List_20_1_Content"> <text:span text:style-name="Strong_20_Emphasis">Google Chrome</text:span>  pour afficher des templates.</text:p>
        </text:list-item>
        <text:list-item>
          <text:p text:style-name="LastListParagraph_List_20_1_Content"> <text:span text:style-name="Strong_20_Emphasis">Notepad++</text:span>  pour éditer les templates.</text:p>
        </text:list-item>
      </text:list>
      <text:p text:style-name="Text_20_body">Connaitre les bases des langages utilisés :</text:p>
      <text:list text:style-name="List_20_1" text:continue-numbering="false">
        <text:list-item>
          <text:p text:style-name="FirstListParagraph_List_20_1_Content"> CSS <text:a xlink:type="simple" xlink:href="http://www.cheatography.com/davechild/cheat-sheets/css2/" text:style-name="Internet_20_link" text:visited-style-name="Visited_20_Internet_20_Link">http://www.cheatography.com/davechild/cheat-sheets/css2/</text:a></text:p>
        </text:list-item>
        <text:list-item>
          <text:p text:style-name="List_20_1_Content"> HTML <text:a xlink:type="simple" xlink:href="http://www.cheatography.com/davechild/cheat-sheets/html4/" text:style-name="Internet_20_link" text:visited-style-name="Visited_20_Internet_20_Link">http://www.cheatography.com/davechild/cheat-sheets/html4/</text:a></text:p>
        </text:list-item>
        <text:list-item>
          <text:p text:style-name="List_20_1_Content"> JS <text:a xlink:type="simple" xlink:href="http://www.cheatography.com/pyro19d/cheat-sheets/javascript/" text:style-name="Internet_20_link" text:visited-style-name="Visited_20_Internet_20_Link">http://www.cheatography.com/pyro19d/cheat-sheets/javascript/</text:a></text:p>
        </text:list-item>
        <text:list-item>
          <text:p text:style-name="List_20_1_Content"> Jquery <text:a xlink:type="simple" xlink:href="http://www.cheatography.com/i3quest/cheat-sheets/jquery/" text:style-name="Internet_20_link" text:visited-style-name="Visited_20_Internet_20_Link">http://www.cheatography.com/i3quest/cheat-sheets/jquery/</text:a></text:p>
        </text:list-item>
        <text:list-item>
          <text:p text:style-name="LastListParagraph_List_20_1_Content"> Smarty <text:a xlink:type="simple" xlink:href="http://www.smarty.net/docsv2/fr/" text:style-name="Internet_20_link" text:visited-style-name="Visited_20_Internet_20_Link">http://www.smarty.net/docsv2/fr/</text:a></text:p>
        </text:list-item>
      </text:list>
      <text:h text:style-name="Heading_20_2" text:outline-level="2"><text:bookmark-start text:name="__RefHeading___creation_d_un_template_7"/><text:bookmark-start text:name="creation_d_un_template"/>Création d’un template<text:bookmark-end text:name="__RefHeading___creation_d_un_template_7"/><text:bookmark-end text:name="creation_d_un_template"/></text:h>
      <text:h text:style-name="Heading_20_3" text:outline-level="3"><text:bookmark-start text:name="__RefHeading___principe_8"/><text:bookmark-start text:name="principe1"/>Principe<text:bookmark-end text:name="__RefHeading___principe_8"/><text:bookmark-end text:name="principe1"/></text:h>
      <text:p text:style-name="Text_20_body">Avant de créer un template pour le FiDS, il est impératif de connaitre l’arborescence du système :</text:p>
      <table:table table:style-name="Table">
        <table:table-column table:style-name="odt_auto_style_table_column_2_1"/>
        <table:table-column table:style-name="odt_auto_style_table_column_2_2"/>
        <table:table-row>
          <table:table-cell office:value-type="string" table:style-name="tablecell">
            <text:p text:style-name="tablealignleft">* <text:span text:style-name="Strong_20_Emphasis">airlines</text:span>Contient les informations compagnies (logos, images…) <text:line-break/>* <text:span text:style-name="Strong_20_Emphasis">airport</text:span>Contient les informations par site (logos, images, css…) <text:line-break/>* <text:span text:style-name="Strong_20_Emphasis">services</text:span>Contient des web services (météo, flux RSS…) <text:line-break/>* <text:span text:style-name="Strong_20_Emphasis">source</text:span>Contient des ressources necessaires aux templates : <text:line-break/>* css * font * img * javascript * jquery * lib * <text:span text:style-name="Strong_20_Emphasis">templates</text:span>Contient les templates, triés par mode <text:line-break/>* 0 : veille * 1 : infos bagages * 2 : infos enregistrement * 3 : infos embarquement * 4 : liste arrivées * 5 : liste departs * 6 : sequences * 7 : autres</text:p>
          </table:table-cell>
          <table:table-cell office:value-type="string" table:style-name="tablecell">
            <text:p text:style-name="tablealignleft"><draw:frame draw:style-name="media" draw:name="5" text:anchor-type="as-char" draw:z-index="5" svg:width="8.4402083333333cm" svg:height="10.530416666667cm"><draw:image xlink:href="Pictures/0cd17bbed49db6c691e04bd168e1bed5.png" xlink:type="simple" xlink:show="embed" xlink:actuate="onLoad"/></draw:frame></text:p>
          </table:table-cell>
        </table:table-row>
      </table:table>
      <text:list text:style-name="List_20_1" text:continue-numbering="false">
        <text:list-item>
          <text:p text:style-name="FirstListParagraph_List_20_1_Content"> JS→ <text:span text:style-name="Strong_20_Emphasis">/fids/source/javascript/</text:span></text:p>
        </text:list-item>
        <text:list-item>
          <text:p text:style-name="LastListParagraph_List_20_1_Content"> Jquery→ <text:span text:style-name="Strong_20_Emphasis">/fids/source/javascript/jquery/</text:span></text:p>
        </text:list-item>
      </text:list>
      <text:p text:style-name="Text_20_body"><text:span text:style-name="Strong_20_Emphasis"><text:span text:style-name="underline">Note : </text:span>  </text:span></text:p>
      <text:p text:style-name="Text_20_body">Etant donné que les fichiers seront lus depuis un serveur web, la présence du <text:span text:style-name="Strong_20_Emphasis">slash (/)</text:span>  en début de chemin indique que le dossier est placé à la <text:span text:style-name="Strong_20_Emphasis">racine</text:span>  du serveur web.</text:p>
      <text:p text:style-name="Text_20_body">En cas d’absence de ce caractère, le fichier sera recherché à partir du dossier où la page HTML est présente.</text:p>
      <text:h text:style-name="Heading_20_3" text:outline-level="3"><text:bookmark-start text:name="__RefHeading___premier_templateveille_9"/><text:bookmark-start text:name="premier_templateveille"/>Premier template : veille<text:bookmark-end text:name="__RefHeading___premier_templateveille_9"/><text:bookmark-end text:name="premier_templateveille"/></text:h>
      <text:h text:style-name="Heading_20_4" text:outline-level="4"><text:bookmark-start text:name="__RefHeading___creer_la_page_html_10"/><text:bookmark-start text:name="creer_la_page_html"/>Créer la page html<text:bookmark-end text:name="__RefHeading___creer_la_page_html_10"/><text:bookmark-end text:name="creer_la_page_html"/></text:h>
      <text:p text:style-name="Text_20_body">Pour commencer, créer la page <text:span text:style-name="Strong_20_Emphasis">/fids/templates/0/veille_test.htm </text:span>:</text:p>
      <text:p text:style-name="Source_20_Code">&lt;!DOCTYPE HTML PUBLIC "-//W3C//DTD HTML 4.01 Transitional//EN////"&gt;<text:line-break/>&lt;html&gt;<text:line-break/>&lt;head&gt;<text:line-break/>&lt;title&gt;Airport Manager - TEST&lt;/title&gt;<text:line-break/>&lt;meta http-equiv="Content-Type" content="text/html; charset=UTF-8" /&gt;<text:line-break/>&lt;link type="text/css" href="/fids/source/css/veille_test.css" rel="stylesheet" /&gt;<text:line-break/>&lt;script type="text/javascript" src="/fids/source/javascript/jquery/jquery-1.4.4.min.js"&gt;&lt;/script&gt;<text:line-break/>&lt;script type="text/javascript" src="/fids/source/javascript/jquery/jquery.functions.js"&gt;&lt;/script&gt;<text:line-break/>&lt;script type="text/javascript" src="/fids/source/javascript/veille_test.js"&gt;&lt;/script&gt;<text:line-break/>&lt;/head&gt;<text:line-break/>&lt;body&gt;<text:line-break/>&lt;div id="header"&gt;Airport Manager vous souhaite un bon voyage.&lt;/div&gt;<text:line-break/>&lt;div id="content"&gt; &lt;img src="/fids/airport/EAF/veille.jpg" /&gt; &lt;/div&gt;<text:line-break/>&lt;div id="footer"&gt;&lt;/div&gt;<text:line-break/>&lt;/body&gt;<text:line-break/>&lt;/html&gt;<text:line-break/></text:p>
      <text:p text:style-name="Text_20_body">Il s’agit d’un langage de balises :</text:p>
      <text:list text:style-name="List_20_1" text:continue-numbering="false">
        <text:list-item>
          <text:p text:style-name="FirstListParagraph_List_20_1_Content"> <text:span text:style-name="Strong_20_Emphasis">DOCTYPE</text:span>  : permet de définir le type de document à afficher.</text:p>
        </text:list-item>
        <text:list-item>
          <text:p text:style-name="List_20_1_Content"> <text:span text:style-name="Strong_20_Emphasis">html : </text:span>balise qui contiendra le code. Aucun attribut n’est nécessaire.</text:p>
        </text:list-item>
        <text:list-item>
          <text:p text:style-name="List_20_1_Content"> <text:span text:style-name="Strong_20_Emphasis">head </text:span>: l’en-tête du document, partie invisible mais qui permet de :</text:p>
          <text:list text:style-name="List_20_1">
            <text:list-item>
              <text:p text:style-name="List_20_1_Content"> Donner un titre au document.</text:p>
            </text:list-item>
            <text:list-item>
              <text:p text:style-name="List_20_1_Content"> Définir l’encodage des caractères.</text:p>
            </text:list-item>
            <text:list-item>
              <text:p text:style-name="List_20_1_Content"> lier une <text:span text:style-name="Strong_20_Emphasis">feuille de style</text:span>  (CSS).</text:p>
            </text:list-item>
            <text:list-item>
              <text:p text:style-name="List_20_1_Content"> lier une page <text:span text:style-name="Strong_20_Emphasis">JavaScript</text:span>.</text:p>
            </text:list-item>
          </text:list>
        </text:list-item>
        <text:list-item>
          <text:p text:style-name="LastListParagraph_List_20_1_Content"> <text:span text:style-name="Strong_20_Emphasis">body</text:span>  : le corps du document, partie visible par le client.</text:p>
        </text:list-item>
      </text:list>
      <text:p text:style-name="Text_20_body">Les balises peuvent :</text:p>
      <text:list text:style-name="List_20_1" text:continue-numbering="false">
        <text:list-item>
          <text:p text:style-name="FirstListParagraph_List_20_1_Content"> avoir des attributs.</text:p>
        </text:list-item>
        <text:list-item>
          <text:p text:style-name="List_20_1_Content"> encadrer un contenu (ex. : balises <text:span text:style-name="Strong_20_Emphasis">&lt;script&gt;&lt;/script&gt;</text:span>  et <text:span text:style-name="Strong_20_Emphasis">&lt;body&gt;&lt;/body&gt;</text:span>).</text:p>
        </text:list-item>
        <text:list-item>
          <text:p text:style-name="LastListParagraph_List_20_1_Content"> être auto-fermantes (ex. : balises <text:span text:style-name="Strong_20_Emphasis">&lt;meta/&gt;</text:span>  et <text:span text:style-name="Strong_20_Emphasis">&lt;link/&gt;</text:span>).</text:p>
        </text:list-item>
      </text:list>
      <text:p text:style-name="Text_20_body">Voici la structure basique d’une balise :</text:p>
      <text:p text:style-name="Text_20_body"><text:span text:style-name="Emphasis"><draw:frame draw:style-name="media" draw:name="6" text:anchor-type="as-char" draw:z-index="6" svg:width="9.2075cm" svg:height="1.42875cm"><draw:image xlink:href="Pictures/ddd065fe74b6accde4fe47d59deb6561.png" xlink:type="simple" xlink:show="embed" xlink:actuate="onLoad"/></draw:frame></text:span></text:p>
      <text:p text:style-name="Text_20_body">Ce document affichera un texte sur fond blanc :</text:p>
      <text:p text:style-name="Text_20_body"><text:span text:style-name="Emphasis"><draw:frame draw:style-name="media" draw:name="7" text:anchor-type="as-char" draw:z-index="7" svg:width="9.8954166666667cm" svg:height="3.1220833333333cm"><draw:image xlink:href="Pictures/94af208fb05454405d4b384b79b321dd.png" xlink:type="simple" xlink:show="embed" xlink:actuate="onLoad"/></draw:frame></text:span></text:p>
      <text:h text:style-name="Heading_20_4" text:outline-level="4"><text:bookmark-start text:name="__RefHeading___creer_le_css_11"/><text:bookmark-start text:name="creer_le_css"/>Créer le CSS<text:bookmark-end text:name="__RefHeading___creer_le_css_11"/><text:bookmark-end text:name="creer_le_css"/></text:h>
      <text:p text:style-name="Text_20_body"><text:span text:style-name="Emphasis">Nous pouvons maintenant créer la feuille de style <text:span text:style-name="Strong_20_Emphasis">/fids/source/css/veille_test.css</text:span>  : </text:span></text:p>
      <text:p text:style-name="Source_20_Code">//body<text:line-break/>{<text:line-break/>/* fond d'écran*/<text:line-break/>background-color: black; /* fond noir */<text:line-break/>/* police */<text:line-break/>font-family: Arial; /* police "Arial" */<text:line-break/>color: white; /* police blanche*/<text:line-break/>text-align: center; /*centre le texte*/<text:line-break/>font-weight: bold; /* police en gras*/<text:line-break/>font-size: 25px; /* hauteur 25 pixels*/<text:line-break/>overflow: hidden;<text:line-break/>}<text:line-break/>img<text:line-break/>{<text:line-break/>width: 100%;<text:line-break/>}<text:line-break/></text:p>
      <text:p text:style-name="Text_20_body">Une fois que la feuille de style est définie, la page html affiche :</text:p>
      <text:p text:style-name="Text_20_body"><text:span text:style-name="Emphasis"><draw:frame draw:style-name="media" draw:name="8" text:anchor-type="as-char" draw:z-index="8" svg:width="31.670625cm" style:rel-width="100%" svg:height="23.045208333333cm" style:rel-height="scale"><draw:image xlink:href="Pictures/f54a1267f9888ded797eb0650f07a477.png" xlink:type="simple" xlink:show="embed" xlink:actuate="onLoad"/></draw:frame></text:span></text:p>
      <text:p text:style-name="Text_20_body">Une relation va automatiquement être créée entre la balise “<text:span text:style-name="Strong_20_Emphasis">&lt;body&gt;</text:span>” dans le document HTML et la règle <text:span text:style-name="Strong_20_Emphasis">body</text:span>  de la feuille de style. Le navigateur va interpréter les <text:span text:style-name="Strong_20_Emphasis">déclarations</text:span>  du <text:span text:style-name="Strong_20_Emphasis">sélecteur </text:span>concerné.</text:p>
      <text:p text:style-name="Text_20_body">Voici la structure d’une règle CSS :</text:p>
      <text:p text:style-name="Text_20_body"><text:span text:style-name="Strong_20_Emphasis"><text:span text:style-name="underline">Note : </text:span>  </text:span></text:p>
      <text:p text:style-name="Text_20_body">En CSS, il existe 4 types de sélecteurs :</text:p>
      <text:list text:style-name="List_20_1" text:continue-numbering="false">
        <text:list-item>
          <text:p text:style-name="FirstListParagraph_List_20_1_Content"> * (étoile), qui force toutes les balises à appliquer sa déclaration.</text:p>
        </text:list-item>
        <text:list-item>
          <text:p text:style-name="List_20_1_Content"> Les sélecteurs précédés du caractère <text:span text:style-name="Strong_20_Emphasis">#</text:span>  (dièse) s’appliquent pour <text:span text:style-name="Strong_20_Emphasis">une</text:span>  balise ayant l’attribut <text:span text:style-name="Strong_20_Emphasis">id</text:span>  du même nom (ex. : le sélecteur<text:span text:style-name="Strong_20_Emphasis"> #header</text:span>  s’appliquera pour la balise ).</text:p>
        </text:list-item>
        <text:list-item>
          <text:p text:style-name="List_20_1_Content"> Les sélecteurs précédés du caractère <text:span text:style-name="Strong_20_Emphasis">.</text:span>  (point) s’appliquent pour <text:span text:style-name="Strong_20_Emphasis">toute</text:span>  balise ayant l’attribut <text:span text:style-name="Strong_20_Emphasis">class</text:span>  du même nom (ex. : le selécteur<text:span text:style-name="Strong_20_Emphasis">.section</text:span>  s’appliquera pour les balises ).</text:p>
        </text:list-item>
        <text:list-item>
          <text:p text:style-name="LastListParagraph_List_20_1_Content"> * Les autres règles s’appliqueront pour les balises ayant le même nom (ex. : le sélecteur <text:span text:style-name="Strong_20_Emphasis">body</text:span>  s’appliquera pour la balise &lt;<text:span text:style-name="Strong_20_Emphasis">body</text:span>&gt;&lt;/<text:span text:style-name="Strong_20_Emphasis">body</text:span>&gt;).</text:p>
        </text:list-item>
      </text:list>
      <text:p text:style-name="Text_20_body">Il est possible de concaténer les sélecteurs afin d’affiner le style de balises filles.</text:p>
      <text:p text:style-name="Text_20_body"><text:span text:style-name="Emphasis"><draw:frame draw:style-name="media" draw:name="9" text:anchor-type="as-char" draw:z-index="9" svg:width="9.2075cm" svg:height="1.42875cm"><draw:image xlink:href="Pictures/359fa6aac6ab0129e10206cd953e8715.png" xlink:type="simple" xlink:show="embed" xlink:actuate="onLoad"/></draw:frame></text:span></text:p>
      <text:h text:style-name="Heading_20_3" text:outline-level="3"><text:bookmark-start text:name="__RefHeading___second_templateveille_messages_12"/><text:bookmark-start text:name="second_templateveille_messages"/>Second template : veille messages<text:bookmark-end text:name="__RefHeading___second_templateveille_messages_12"/><text:bookmark-end text:name="second_templateveille_messages"/></text:h>
      <text:p text:style-name="Text_20_body"><text:span text:style-name="Strong_20_Emphasis">Airport Manager </text:span><text:span text:style-name="Strong_20_Emphasis">FiDS</text:span>  met à disposition une série d’informations qui peuvent être affichées depuis les templates. Dans ce cas présent nous ferons défiler les variables <text:span text:style-name="Strong_20_Emphasis">MSG1, MSG2</text:span>  et <text:span text:style-name="Strong_20_Emphasis">MSG3</text:span>  fournies par le système.</text:p>
      <text:p text:style-name="Source_20_Code">&lt;!DOCTYPE HTML PUBLIC "-W3CDTD HTML 4.01 TransitionalEN"&gt;<text:line-break/>&lt;html&gt;<text:line-break/>&lt;head&gt;<text:line-break/>&lt;title&gt;Airport Manager - TEST&lt;/title&gt;<text:line-break/>&lt;meta http-equiv="Content-Type" content="text/html; charset=UTF-8" /&gt;<text:line-break/>&lt;link type="text/css" href="/fids/source/css/veille_test.css" rel="stylesheet" /&gt;<text:line-break/>&lt;script type="text/javascript" src="/fids/source/javascript/jquery/jquery-1.4.4.min.js"&gt;&lt;/script&gt;<text:line-break/>&lt;script type="text/javascript" src="/fids/source/javascript/jquery/jquery.functions.js"&gt;&lt;/script&gt;<text:line-break/>&lt;script type="text/javascript" src="/fids/source/javascript/veille_test.js"&gt;&lt;/script&gt;<text:line-break/>&lt;/head&gt;<text:line-break/>&lt;body&gt;<text:line-break/>&lt;div id="header"&gt;Airport Manager vous souhaite un bon voyage.&lt;/div&gt;<text:line-break/>&lt;div id="content"&gt;&lt;/div&gt;<text:line-break/>&lt;div id="footer"&gt;<text:line-break/>**&lt;div id="messages"&gt;<text:line-break/>&lt;div id="message1" class="messages"&gt;{$MSG1}&lt;/div&gt;<text:line-break/>&lt;div id="message2" class="messages"&gt;{$MSG2}&lt;/div&gt;<text:line-break/>&lt;div id="message3" class="messages"&gt;{$MSG3}&lt;/div&gt;<text:line-break/>&lt;/div&gt;<text:line-break/>&lt;/div&gt;<text:line-break/>&lt;/body&gt;<text:line-break/>&lt;/html&gt;<text:line-break/></text:p>
      <text:p text:style-name="Text_20_body">Le corps de la page s’est enrichi d’une section “<text:span text:style-name="Strong_20_Emphasis">messages</text:span>” composée de sous-section “<text:span text:style-name="Strong_20_Emphasis">messages</text:span>” :</text:p>
      <text:p text:style-name="Text_20_body"><text:span text:style-name="Emphasis"><draw:frame draw:style-name="media" draw:name="10" text:anchor-type="as-char" draw:z-index="10" svg:width="33.866666666667cm" style:rel-width="100%" svg:height="26.035cm" style:rel-height="scale"><draw:image xlink:href="Pictures/41d96023182f2d9c25817bc4d4c690f0.png" xlink:type="simple" xlink:show="embed" xlink:actuate="onLoad"/></draw:frame></text:span></text:p>
      <text:p text:style-name="Text_20_body">Sans modifier le CSS, les textes s’affichent en-dessous du premier texte car seul le corps de texte (la balise body) a été définie dans la feuille de style.</text:p>
      <text:p text:style-name="Source_20_Code">* {padding: 0;margin: 0;}<text:line-break/>html, body{width: 100%;height: 100%;}<text:line-break/>img {width: 100%;height: 100%;}<text:line-break/>body {<text:line-break/>background-color: black; ///* fond noir *//<text:s text:c="2"/>/<text:line-break/>///* police *//<text:s text:c="2"/>/<text:line-break/>font-family: Arial; ///* police "Arial" *//<text:s text:c="2"/>/<text:line-break/>color: white; ///* police blanche*//<text:s text:c="2"/>/<text:line-break/>text-align: center; ///*centre le texte*//<text:s text:c="2"/>/<text:line-break/>font-weight: bold; ///* police en gras*//<text:s text:c="2"/>/<text:line-break/>font-size: 25px; ///* hauteur 25 pixels*//<text:s text:c="2"/>/<text:line-break/>overflow: hidden;<text:line-break/>}<text:line-break/>#header {<text:line-break/>width: 100%;<text:line-break/>height: 92px;<text:line-break/>line-height: 92px;<text:line-break/>}<text:line-break/>#content {<text:line-break/>width: 100%;<text:line-break/>height: 738px;<text:line-break/>}<text:line-break/>#footer {<text:line-break/>width: 100%;<text:line-break/>height: 92px;<text:line-break/>}<text:line-break/>#footer #messages {<text:line-break/>width: 100%;<text:line-break/>text-align: center;<text:line-break/>}<text:line-break/>#footer #messages .message {<text:line-break/>width: 100%;<text:line-break/>text-align: center;<text:line-break/>}<text:line-break/></text:p>
      <text:p text:style-name="Text_20_body"><text:span text:style-name="Emphasis"><draw:frame draw:style-name="media" draw:name="11" text:anchor-type="as-char" draw:z-index="11" svg:width="33.866666666667cm" style:rel-width="100%" svg:height="26.035cm" style:rel-height="scale"><draw:image xlink:href="Pictures/ba1aec66594e97637e63656261ddebb3.png" xlink:type="simple" xlink:show="embed" xlink:actuate="onLoad"/></draw:frame></text:span></text:p>
      <text:p text:style-name="Text_20_body">Les balises appliquent leur règle CSS et les messages sont bien en bas de page, mais ne défilent pas encore. Cette partie sera effectuée par le <text:span text:style-name="Strong_20_Emphasis">javascript</text:span>, plus précisément par une librairie nommée <text:span text:style-name="Strong_20_Emphasis">jQuery</text:span>.</text:p>
      <text:p text:style-name="Text_20_body"><text:span text:style-name="Strong_20_Emphasis">jQuery</text:span>  permet d’écrire du javascript en utilisant le système de sélecteurs en CSS, il est donc plus facile d’appliquer des animations sur une balise. Cette librairie est extensible et permet d’intégrer des fonctions personnalisées.</text:p>
      <text:p text:style-name="Text_20_body">Un appel à cette librairie aura été fait au préalable (ligne 7) ainsi qu’à des fonctions nécessaires (ligne 8). Nous allons donc pouvoir écrire le fichier <text:span text:style-name="Strong_20_Emphasis">veille_test.js :</text:span></text:p>
      <text:p text:style-name="Source_20_Code">$().ready(function() { ///* attend que le document soit prêt*//<text:s text:c="2"/>/<text:line-break/><text:line-break/>///*initialise les repertoires*//<text:s text:c="2"/>/<text:line-break/><text:line-break/>js_path = '/fids/source/javascript/';<text:line-break/><text:line-break/>jquery_path = js_path+'jquery/';<text:line-break/><text:line-break/>///* importe l’extension de défilement*//<text:s text:c="2"/>/<text:line-break/><text:line-break/>$.includeJS(jquery_path+'jquery.cycle.all.min.js');<text:line-break/><text:line-break/>///* lance la fonction de défilement sur la balise id="messages"*//<text:s text:c="2"/>/<text:line-break/><text:line-break/>$('#messages').cycle({<text:line-break/><text:line-break/>fx: 'scrollUp',<text:line-break/><text:line-break/>speed: 2000<text:line-break/><text:line-break/>});<text:line-break/><text:line-break/>});<text:line-break/></text:p>
      <text:p text:style-name="Text_20_body">La présence de jQuery se reconnait dans l’utilisation de la syntaxe<text:span text:style-name="Strong_20_Emphasis"> $(selecteur).uneFonction()</text:span>. Ici, ces quelques lignes permettent, lorsque le navigateur a fini de charger la page, de lancer un défilement (cycle) sur les messages avec un effet de déroulement qui prend 2 secondes par page.</text:p>
      <text:p text:style-name="Text_20_body"><draw:frame draw:style-name="media" draw:name="12" text:anchor-type="as-char" draw:z-index="12" svg:width="33.866666666667cm" style:rel-width="100%" svg:height="26.035cm" style:rel-height="scale"><draw:image xlink:href="Pictures/0eac94a9c1b866f07918124f32e773a3.png" xlink:type="simple" xlink:show="embed" xlink:actuate="onLoad"/></draw:frame></text:p>
      <text:p text:style-name="Text_20_body">Le résultat final, pris lors du déroulement entre les messages 1 et 2</text:p>
      <text:h text:style-name="Heading_20_2" text:outline-level="2"><text:bookmark-start text:name="__RefHeading___debugger_un_template_13"/><text:bookmark-start text:name="debugger_un_template"/>Debugger un template<text:bookmark-end text:name="__RefHeading___debugger_un_template_13"/><text:bookmark-end text:name="debugger_un_template"/></text:h>
      <text:p text:style-name="Text_20_body">Google Chrome intègre un mode debugger dans le navigateur. Il permet de s’assurer de la gestion des ressources (mauvais chemin d’un fichier, page introuvable…), du bon fonctionnement des scripts JS et de la bonne interprétation des règles CSS.</text:p>
      <text:p text:style-name="Text_20_body">Il est disponible en pressant la touche <text:span text:style-name="Strong_20_Emphasis">F12</text:span>  ou dans la <text:span text:style-name="Strong_20_Emphasis">paramètres &gt; Outils &gt; Outils de développement</text:span>. Une fenêtre apparaitra sous la page affichée</text:p>
      <text:p text:style-name="Text_20_body"><draw:frame draw:style-name="media" draw:name="13" text:anchor-type="as-char" draw:z-index="13" svg:width="33.866666666667cm" style:rel-width="100%" svg:height="26.035cm" style:rel-height="scale"><draw:image xlink:href="Pictures/e9fca3e8d42e1315c4c079fae17a3c48.png" xlink:type="simple" xlink:show="embed" xlink:actuate="onLoad"/></draw:frame></text:p>
      <text:p text:style-name="Text_20_body">La documentation de cette fenêtre est disponible à cette adresse :</text:p>
      <text:p text:style-name="Text_20_body"><text:a xlink:type="simple" xlink:href="https://developers.google.com/chrome-developer-tools/docs/overview?hl=fr#window" text:style-name="Internet_20_link" text:visited-style-name="Visited_20_Internet_20_Link">https://developers.google.com/chrome-developer-tools/docs/overview?hl=fr#window</text:a></text:p>
      <text:p text:style-name="Text_20_body">Les onglets Elements et Console permettront :</text:p>
      <text:list text:style-name="List_20_1" text:continue-numbering="false">
        <text:list-item>
          <text:p text:style-name="FirstListParagraph_List_20_1_Content"> de parcourir le code HTML du template généré par le serveur.</text:p>
        </text:list-item>
        <text:list-item>
          <text:p text:style-name="List_20_1_Content"> de parcourir les règles CSS pour chaque balise.</text:p>
        </text:list-item>
        <text:list-item>
          <text:p text:style-name="LastListParagraph_List_20_1_Content"> de parcourir les erreurs retournées par Javascript.</text:p>
        </text:list-item>
      </text:list>
      <text:h text:style-name="Heading_20_2" text:outline-level="2"><text:bookmark-start text:name="__RefHeading___variables_fids_14"/><text:bookmark-start text:name="variables_fids"/>Variables FiDS<text:bookmark-end text:name="__RefHeading___variables_fids_14"/><text:bookmark-end text:name="variables_fids"/></text:h>
      <text:p text:style-name="Text_20_body">Un template peut contenir des variables afin d’en personnaliser l’affichage.</text:p>
      <text:h text:style-name="Heading_20_3" text:outline-level="3"><text:bookmark-start text:name="__RefHeading___appel_des_variables_15"/><text:bookmark-start text:name="appel_des_variables"/>Appel des variables<text:bookmark-end text:name="__RefHeading___appel_des_variables_15"/><text:bookmark-end text:name="appel_des_variables"/></text:h>
      <text:p text:style-name="Text_20_body">Les variables sont interprétées côté serveur. Pour les intégrer, une syntaxe bien précise doit être respectée dans le document HTML.</text:p>
      <text:p text:style-name="Source_20_Code">&lt;div&gt;** {$uneVariable**} &lt;/div&gt;<text:line-break/></text:p>
      <text:p text:style-name="Text_20_body">Les accolades impliquent que tout ce qui sera à l’intérieur va être interprété côté serveur. Le caractère <text:span text:style-name="Strong_20_Emphasis">$</text:span>  (dollar) précède toutes les variables.</text:p>
      <text:p text:style-name="Text_20_body">Les accolades peuvent aussi contenir des fonctions natives afin d’effectuer un traitement plus profond des variables comme des conditions ou des boucles.</text:p>
      <text:p text:style-name="Text_20_body">{<text:span text:style-name="Strong_20_Emphasis">if</text:span>  $flight→countEscales() &gt; 0} <text:span text:style-name="Emphasis">/*si le vol contient une escale*</text:span>  /</text:p>
      <text:p text:style-name="Text_20_body">{<text:span text:style-name="Strong_20_Emphasis">foreach</text:span>  from=$flight→getEscales() item=escale name=ligne} <text:span text:style-name="Emphasis">/* pour chaque escale que contient le vol*</text:span>  /</text:p>
      <text:p text:style-name="Text_20_body">/ {$escale→getAirportName()} <text:span text:style-name="Emphasis">/* affiche l’aéroport escale*</text:span>  /</text:p>
      <text:p text:style-name="Text_20_body">{/<text:span text:style-name="Strong_20_Emphasis">foreach</text:span>}</text:p>
      <text:p text:style-name="Text_20_body">{/<text:span text:style-name="Strong_20_Emphasis">if</text:span>}</text:p>
      <text:h text:style-name="Heading_20_3" text:outline-level="3"><text:bookmark-start text:name="__RefHeading___liste_des_variables_fids_16"/><text:bookmark-start text:name="liste_des_variables_fids"/>Liste des variables FIDS<text:bookmark-end text:name="__RefHeading___liste_des_variables_fids_16"/><text:bookmark-end text:name="liste_des_variables_fids"/></text:h>
      <table:table table:style-name="Table">
        <table:table-column table:style-name="odt_auto_style_table_column_3_1"/>
        <table:table-column table:style-name="odt_auto_style_table_column_3_2"/>
        <table:table-column table:style-name="odt_auto_style_table_column_3_3"/>
        <table:table-row>
          <table:table-cell office:value-type="string" table:style-name="tablecell">
            <text:p text:style-name="tablealignleft"><text:span text:style-name="Strong_20_Emphasis">VARIABLE</text:span> </text:p>
          </table:table-cell>
          <table:table-cell office:value-type="string" table:style-name="tablecell">
            <text:p text:style-name="tablealignleft"><text:span text:style-name="Strong_20_Emphasis">DESCRIPTION</text:span> </text:p>
          </table:table-cell>
          <table:table-cell office:value-type="string" table:style-name="tablecell">
            <text:p text:style-name="tablealignleft"><text:span text:style-name="Strong_20_Emphasis">UTILISATION</text:span> </text:p>
          </table:table-cell>
        </table:table-row>
        <table:table-row>
          <table:table-cell office:value-type="string" table:style-name="tablecell" table:number-columns-spanned="3">
            <text:p text:style-name="tablealignleft"><text:span text:style-name="Strong_20_Emphasis">Tous Modes</text:span> </text:p>
          </table:table-cell>
        </table:table-row>
        <table:table-row>
          <table:table-cell office:value-type="string" table:style-name="tablecell">
            <text:p text:style-name="tablealignleft">MSG1</text:p>
          </table:table-cell>
          <table:table-cell office:value-type="string" table:style-name="tablecell">
            <text:p text:style-name="tablealignleft">Messages personnalisés</text:p>
          </table:table-cell>
          <table:table-cell office:value-type="string" table:style-name="tablecell">
            <text:p text:style-name="tablealignleft">$MSG1</text:p>
          </table:table-cell>
        </table:table-row>
        <table:table-row>
          <table:table-cell office:value-type="string" table:style-name="tablecell">
            <text:p text:style-name="tablealignleft">MSG2</text:p>
          </table:table-cell>
          <table:table-cell office:value-type="string" table:style-name="tablecell">
            <text:p text:style-name="tablealignleft">$MSG2</text:p>
          </table:table-cell>
          <table:table-cell office:value-type="string" table:style-name="tablecell"/>
        </table:table-row>
        <table:table-row>
          <table:table-cell office:value-type="string" table:style-name="tablecell">
            <text:p text:style-name="tablealignleft">MSG3</text:p>
          </table:table-cell>
          <table:table-cell office:value-type="string" table:style-name="tablecell">
            <text:p text:style-name="tablealignleft">$MSG3</text:p>
          </table:table-cell>
          <table:table-cell office:value-type="string" table:style-name="tablecell"/>
        </table:table-row>
        <table:table-row>
          <table:table-cell office:value-type="string" table:style-name="tablecell">
            <text:p text:style-name="tablealignleft">VIDEO</text:p>
          </table:table-cell>
          <table:table-cell office:value-type="string" table:style-name="tablecell">
            <text:p text:style-name="tablealignleft">Chemin d’une vidéo</text:p>
          </table:table-cell>
          <table:table-cell office:value-type="string" table:style-name="tablecell">
            <text:p text:style-name="tablealignleft">$VIDEO</text:p>
          </table:table-cell>
        </table:table-row>
        <table:table-row>
          <table:table-cell office:value-type="string" table:style-name="tablecell">
            <text:p text:style-name="tablealignleft">SOC</text:p>
          </table:table-cell>
          <table:table-cell office:value-type="string" table:style-name="tablecell">
            <text:p text:style-name="tablealignleft">Code Aéroport</text:p>
          </table:table-cell>
          <table:table-cell office:value-type="string" table:style-name="tablecell">
            <text:p text:style-name="tablealignleft">$SOC</text:p>
          </table:table-cell>
        </table:table-row>
        <table:table-row>
          <table:table-cell office:value-type="string" table:style-name="tablecell">
            <text:p text:style-name="tablealignleft">CLASS</text:p>
          </table:table-cell>
          <table:table-cell office:value-type="string" table:style-name="tablecell">
            <text:p text:style-name="tablealignleft">Classe de l’écran</text:p>
          </table:table-cell>
          <table:table-cell office:value-type="string" table:style-name="tablecell">
            <text:p text:style-name="tablealignleft">$CLASS</text:p>
          </table:table-cell>
        </table:table-row>
        <table:table-row>
          <table:table-cell office:value-type="string" table:style-name="tablecell">
            <text:p text:style-name="tablealignleft">ECRFILE</text:p>
          </table:table-cell>
          <table:table-cell office:value-type="string" table:style-name="tablecell">
            <text:p text:style-name="tablealignleft">Fichier lié à l’écran (image, séquence…)</text:p>
          </table:table-cell>
          <table:table-cell office:value-type="string" table:style-name="tablecell">
            <text:p text:style-name="tablealignleft">$ECRFILE</text:p>
          </table:table-cell>
        </table:table-row>
        <table:table-row>
          <table:table-cell office:value-type="string" table:style-name="tablecell">
            <text:p text:style-name="tablealignleft">RSS</text:p>
          </table:table-cell>
          <table:table-cell office:value-type="string" table:style-name="tablecell">
            <text:p text:style-name="tablealignleft">url d’un flux RSS</text:p>
          </table:table-cell>
          <table:table-cell office:value-type="string" table:style-name="tablecell">
            <text:p text:style-name="tablealignleft">$RSS</text:p>
          </table:table-cell>
        </table:table-row>
        <table:table-row>
          <table:table-cell office:value-type="string" table:style-name="tablecell">
            <text:p text:style-name="tablealignleft">TerminalTitle</text:p>
          </table:table-cell>
          <table:table-cell office:value-type="string" table:style-name="tablecell">
            <text:p text:style-name="tablealignleft">Nom du terminal où se situe l’écran</text:p>
          </table:table-cell>
          <table:table-cell office:value-type="string" table:style-name="tablecell">
            <text:p text:style-name="tablealignleft">$TerminalTitle</text:p>
          </table:table-cell>
        </table:table-row>
        <table:table-row>
          <table:table-cell office:value-type="string" table:style-name="tablecell">
            <text:p text:style-name="tablealignleft">languages</text:p>
          </table:table-cell>
          <table:table-cell office:value-type="string" table:style-name="tablecell">
            <text:p text:style-name="tablealignleft">Tableau qui contient les termes les plus courant en aeroportuaire dans les langues définies par l’administrateur</text:p>
          </table:table-cell>
          <table:table-cell office:value-type="string" table:style-name="tablecell"/>
        </table:table-row>
        <table:table-row>
          <table:table-cell office:value-type="string" table:style-name="tablecell" table:number-columns-spanned="3">
            <text:p text:style-name="tablealignleft"><text:span text:style-name="Strong_20_Emphasis">Check-In, Boarding et Bagage</text:span> </text:p>
          </table:table-cell>
        </table:table-row>
        <table:table-row>
          <table:table-cell office:value-type="string" table:style-name="tablecell">
            <text:p text:style-name="tablealignleft">flights</text:p>
          </table:table-cell>
          <table:table-cell office:value-type="string" table:style-name="tablecell">
            <text:p text:style-name="tablealignleft">Liste des vols selectionnés</text:p>
          </table:table-cell>
          <table:table-cell office:value-type="string" table:style-name="tablecell">
            <text:p text:style-name="tablealignleft">$flights</text:p>
          </table:table-cell>
        </table:table-row>
        <table:table-row>
          <table:table-cell office:value-type="string" table:style-name="tablecell">
            <text:p text:style-name="tablealignleft">flight1</text:p>
          </table:table-cell>
          <table:table-cell office:value-type="string" table:style-name="tablecell">
            <text:p text:style-name="tablealignleft">Vols sélectionnés</text:p>
          </table:table-cell>
          <table:table-cell office:value-type="string" table:style-name="tablecell">
            <text:p text:style-name="tablealignleft">$flight1</text:p>
          </table:table-cell>
        </table:table-row>
        <table:table-row>
          <table:table-cell office:value-type="string" table:style-name="tablecell">
            <text:p text:style-name="tablealignleft">flight2</text:p>
          </table:table-cell>
          <table:table-cell office:value-type="string" table:style-name="tablecell">
            <text:p text:style-name="tablealignleft">$flight2</text:p>
          </table:table-cell>
          <table:table-cell office:value-type="string" table:style-name="tablecell"/>
        </table:table-row>
        <table:table-row>
          <table:table-cell office:value-type="string" table:style-name="tablecell">
            <text:p text:style-name="tablealignleft">flight3</text:p>
          </table:table-cell>
          <table:table-cell office:value-type="string" table:style-name="tablecell">
            <text:p text:style-name="tablealignleft">$flight3</text:p>
          </table:table-cell>
          <table:table-cell office:value-type="string" table:style-name="tablecell"/>
        </table:table-row>
        <table:table-row>
          <table:table-cell office:value-type="string" table:style-name="tablecell">
            <text:p text:style-name="tablealignleft">airline_class</text:p>
          </table:table-cell>
          <table:table-cell office:value-type="string" table:style-name="tablecell">
            <text:p text:style-name="tablealignleft">Classe de la compagnie</text:p>
          </table:table-cell>
          <table:table-cell office:value-type="string" table:style-name="tablecell">
            <text:p text:style-name="tablealignleft">$airline_class</text:p>
          </table:table-cell>
        </table:table-row>
        <table:table-row>
          <table:table-cell office:value-type="string" table:style-name="tablecell">
            <text:p text:style-name="tablealignleft">IMAGEBG</text:p>
          </table:table-cell>
          <table:table-cell office:value-type="string" table:style-name="tablecell">
            <text:p text:style-name="tablealignleft">Image de fond de la compagnie</text:p>
          </table:table-cell>
          <table:table-cell office:value-type="string" table:style-name="tablecell">
            <text:p text:style-name="tablealignleft">$IMAGEBG</text:p>
          </table:table-cell>
        </table:table-row>
        <table:table-row>
          <table:table-cell office:value-type="string" table:style-name="tablecell" table:number-columns-spanned="3">
            <text:p text:style-name="tablealignleft"><text:span text:style-name="Strong_20_Emphasis">Liste Arrivée/Départ</text:span> </text:p>
          </table:table-cell>
        </table:table-row>
        <table:table-row>
          <table:table-cell office:value-type="string" table:style-name="tablecell">
            <text:p text:style-name="tablealignleft">flights</text:p>
          </table:table-cell>
          <table:table-cell office:value-type="string" table:style-name="tablecell">
            <text:p text:style-name="tablealignleft">Liste des vols du jour</text:p>
          </table:table-cell>
          <table:table-cell office:value-type="string" table:style-name="tablecell">
            <text:p text:style-name="tablealignleft">$flights</text:p>
          </table:table-cell>
        </table:table-row>
        <table:table-row>
          <table:table-cell office:value-type="string" table:style-name="tablecell">
            <text:p text:style-name="tablealignleft">nblines</text:p>
          </table:table-cell>
          <table:table-cell office:value-type="string" table:style-name="tablecell">
            <text:p text:style-name="tablealignleft">Nombre de lignes autorisées à afficher par l’écran</text:p>
          </table:table-cell>
          <table:table-cell office:value-type="string" table:style-name="tablecell">
            <text:p text:style-name="tablealignleft">$nblines</text:p>
          </table:table-cell>
        </table:table-row>
      </table:table>
      <text:h text:style-name="Heading_20_3" text:outline-level="3"><text:bookmark-start text:name="__RefHeading___variables_de_vols_17"/><text:bookmark-start text:name="variables_de_vols"/>Variables de vols<text:bookmark-end text:name="__RefHeading___variables_de_vols_17"/><text:bookmark-end text:name="variables_de_vols"/></text:h>
      <text:p text:style-name="Text_20_body">Les variables de vols ont une utilisation différente des autres variables. Elles sont composées de variables imbriquées mais aussi de <text:span text:style-name="Strong_20_Emphasis">méthodes</text:span>  à appeler pour récupérer une information spécifique d’un vol. Voici la liste des méthodes :</text:p>
      <table:table table:style-name="Table">
        <table:table-column table:style-name="odt_auto_style_table_column_4_1"/>
        <table:table-column table:style-name="odt_auto_style_table_column_4_2"/>
        <table:table-column table:style-name="odt_auto_style_table_column_4_3"/>
        <table:table-row>
          <table:table-cell office:value-type="string" table:style-name="tablecell">
            <text:p text:style-name="tablealignleft"><text:span text:style-name="Strong_20_Emphasis">METHODE</text:span> </text:p>
          </table:table-cell>
          <table:table-cell office:value-type="string" table:style-name="tablecell">
            <text:p text:style-name="tablealignleft"><text:span text:style-name="Strong_20_Emphasis">DESCRIPTION</text:span> </text:p>
          </table:table-cell>
          <table:table-cell office:value-type="string" table:style-name="tablecell">
            <text:p text:style-name="tablealignleft"><text:span text:style-name="Strong_20_Emphasis">UTILISATION</text:span> </text:p>
          </table:table-cell>
        </table:table-row>
        <table:table-row>
          <table:table-cell office:value-type="string" table:style-name="tablecell">
            <text:p text:style-name="tablealignleft">getId()</text:p>
          </table:table-cell>
          <table:table-cell office:value-type="string" table:style-name="tablecell">
            <text:p text:style-name="tablealignleft">Identifiant abstrait du vol</text:p>
          </table:table-cell>
          <table:table-cell office:value-type="string" table:style-name="tablecell">
            <text:p text:style-name="tablealignleft">$flight→getId()</text:p>
          </table:table-cell>
        </table:table-row>
        <table:table-row>
          <table:table-cell office:value-type="string" table:style-name="tablecell">
            <text:p text:style-name="tablealignleft">getCLI()</text:p>
          </table:table-cell>
          <table:table-cell office:value-type="string" table:style-name="tablecell">
            <text:p text:style-name="tablealignleft">Code compagnie du vol</text:p>
          </table:table-cell>
          <table:table-cell office:value-type="string" table:style-name="tablecell">
            <text:p text:style-name="tablealignleft">$flight→getCLI()</text:p>
          </table:table-cell>
        </table:table-row>
        <table:table-row>
          <table:table-cell office:value-type="string" table:style-name="tablecell">
            <text:p text:style-name="tablealignleft">getLocalPlannedDate()</text:p>
          </table:table-cell>
          <table:table-cell office:value-type="string" table:style-name="tablecell">
            <text:p text:style-name="tablealignleft">Date locale du vol</text:p>
          </table:table-cell>
          <table:table-cell office:value-type="string" table:style-name="tablecell">
            <text:p text:style-name="tablealignleft">$flight→getLocalPlannedDate()</text:p>
          </table:table-cell>
        </table:table-row>
        <table:table-row>
          <table:table-cell office:value-type="string" table:style-name="tablecell">
            <text:p text:style-name="tablealignleft">getLocalPlannedTime()</text:p>
          </table:table-cell>
          <table:table-cell office:value-type="string" table:style-name="tablecell">
            <text:p text:style-name="tablealignleft">Heure locale du vol</text:p>
          </table:table-cell>
          <table:table-cell office:value-type="string" table:style-name="tablecell">
            <text:p text:style-name="tablealignleft">$flight→getLocalPlannedTime()</text:p>
          </table:table-cell>
        </table:table-row>
        <table:table-row>
          <table:table-cell office:value-type="string" table:style-name="tablecell">
            <text:p text:style-name="tablealignleft">getLastCheckInTime()</text:p>
          </table:table-cell>
          <table:table-cell office:value-type="string" table:style-name="tablecell">
            <text:p text:style-name="tablealignleft">Heure limite d’enregistrement</text:p>
          </table:table-cell>
          <table:table-cell office:value-type="string" table:style-name="tablecell">
            <text:p text:style-name="tablealignleft">$flight→getLastCheckInTime()</text:p>
          </table:table-cell>
        </table:table-row>
        <table:table-row>
          <table:table-cell office:value-type="string" table:style-name="tablecell">
            <text:p text:style-name="tablealignleft">getLogo()</text:p>
          </table:table-cell>
          <table:table-cell office:value-type="string" table:style-name="tablecell">
            <text:p text:style-name="tablealignleft">Chemin du logo de la compagnie</text:p>
          </table:table-cell>
          <table:table-cell office:value-type="string" table:style-name="tablecell">
            <text:p text:style-name="tablealignleft">$flight→getLogo()</text:p>
          </table:table-cell>
        </table:table-row>
        <table:table-row>
          <table:table-cell office:value-type="string" table:style-name="tablecell">
            <text:p text:style-name="tablealignleft">getNum()</text:p>
          </table:table-cell>
          <table:table-cell office:value-type="string" table:style-name="tablecell">
            <text:p text:style-name="tablealignleft">Numéro de vol</text:p>
          </table:table-cell>
          <table:table-cell office:value-type="string" table:style-name="tablecell">
            <text:p text:style-name="tablealignleft">$flight→getNum()</text:p>
          </table:table-cell>
        </table:table-row>
        <table:table-row>
          <table:table-cell office:value-type="string" table:style-name="tablecell">
            <text:p text:style-name="tablealignleft">getSharedFlights()</text:p>
          </table:table-cell>
          <table:table-cell office:value-type="string" table:style-name="tablecell">
            <text:p text:style-name="tablealignleft">Tableau des vols en “codeShare”. <text:line-break/>Cette méthode accepte un paramètre qui définit si le vol principal est intégré dans le tableau. <text:line-break/>Si aucun paramètre n’est entré, le système interprètera que ce paramètre est à <text:span text:style-name="Strong_20_Emphasis">true</text:span><text:span text:style-name="Strong_20_Emphasis">.</text:span> </text:p>
          </table:table-cell>
          <table:table-cell office:value-type="string" table:style-name="tablecell">
            <text:p text:style-name="tablealignleft">$flight→getSharedFlights(true) <text:line-break/>Ou <text:line-break/>$flight→getSharedFlights(false)</text:p>
          </table:table-cell>
        </table:table-row>
        <table:table-row>
          <table:table-cell office:value-type="string" table:style-name="tablecell">
            <text:p text:style-name="tablealignleft">getAirportName()</text:p>
          </table:table-cell>
          <table:table-cell office:value-type="string" table:style-name="tablecell">
            <text:p text:style-name="tablealignleft">Nom de l’aéroport de destination ou en provenance</text:p>
          </table:table-cell>
          <table:table-cell office:value-type="string" table:style-name="tablecell">
            <text:p text:style-name="tablealignleft">$flight→getAirportName()</text:p>
          </table:table-cell>
        </table:table-row>
        <table:table-row>
          <table:table-cell office:value-type="string" table:style-name="tablecell">
            <text:p text:style-name="tablealignleft">getAirportNames()</text:p>
          </table:table-cell>
          <table:table-cell office:value-type="string" table:style-name="tablecell">
            <text:p text:style-name="tablealignleft">Liste du nom de l’aéroport de destination ou en provenance dans les langues définies par l’administrateur.</text:p>
          </table:table-cell>
          <table:table-cell office:value-type="string" table:style-name="tablecell">
            <text:p text:style-name="tablealignleft">$flight1→getAirportNames()</text:p>
          </table:table-cell>
        </table:table-row>
        <table:table-row>
          <table:table-cell office:value-type="string" table:style-name="tablecell">
            <text:p text:style-name="tablealignleft">countEscales()</text:p>
          </table:table-cell>
          <table:table-cell office:value-type="string" table:style-name="tablecell">
            <text:p text:style-name="tablealignleft">Nombre d’escales</text:p>
          </table:table-cell>
          <table:table-cell office:value-type="string" table:style-name="tablecell">
            <text:p text:style-name="tablealignleft">$flight→countEscales()</text:p>
          </table:table-cell>
        </table:table-row>
        <table:table-row>
          <table:table-cell office:value-type="string" table:style-name="tablecell">
            <text:p text:style-name="tablealignleft">getEscales()</text:p>
          </table:table-cell>
          <table:table-cell office:value-type="string" table:style-name="tablecell">
            <text:p text:style-name="tablealignleft">Tableau d’escales</text:p>
          </table:table-cell>
          <table:table-cell office:value-type="string" table:style-name="tablecell">
            <text:p text:style-name="tablealignleft">$flight→getEscales()</text:p>
          </table:table-cell>
        </table:table-row>
        <table:table-row>
          <table:table-cell office:value-type="string" table:style-name="tablecell">
            <text:p text:style-name="tablealignleft">getGate()</text:p>
          </table:table-cell>
          <table:table-cell office:value-type="string" table:style-name="tablecell">
            <text:p text:style-name="tablealignleft">Code porte</text:p>
          </table:table-cell>
          <table:table-cell office:value-type="string" table:style-name="tablecell">
            <text:p text:style-name="tablealignleft">$flight→getGate()</text:p>
          </table:table-cell>
        </table:table-row>
        <table:table-row>
          <table:table-cell office:value-type="string" table:style-name="tablecell">
            <text:p text:style-name="tablealignleft">getInfos()</text:p>
          </table:table-cell>
          <table:table-cell office:value-type="string" table:style-name="tablecell">
            <text:p text:style-name="tablealignleft">Tableau des informations de vol</text:p>
          </table:table-cell>
          <table:table-cell office:value-type="string" table:style-name="tablecell">
            <text:p text:style-name="tablealignleft">$flight→getInfos()</text:p>
          </table:table-cell>
        </table:table-row>
      </table:table>
      <text:h text:style-name="Heading_20_3" text:outline-level="3"><text:bookmark-start text:name="__RefHeading___variable_langages_18"/><text:bookmark-start text:name="variable_langages"/>Variable "langages"<text:bookmark-end text:name="__RefHeading___variable_langages_18"/><text:bookmark-end text:name="variable_langages"/></text:h>
      <text:p text:style-name="Text_20_body">La variable langages est une matrice à deux dimensions :</text:p>
      <text:list text:style-name="List_20_1" text:continue-numbering="false">
        <text:list-item>
          <text:p text:style-name="FirstListParagraph_List_20_1_Content"> La première dimension stocke la langue (français, anglais, espagnol, arabe…)</text:p>
        </text:list-item>
        <text:list-item>
          <text:p text:style-name="LastListParagraph_List_20_1_Content"> La deuxième dimension stocke un mot ou une expression dans la langue définie au-dessus.</text:p>
        </text:list-item>
      </text:list>
      <text:p text:style-name="Text_20_body">Code pour afficher une expression dans toutes les langues disponibles :</text:p>
      <text:p text:style-name="Source_20_Code"><text:line-break/>{foreach from=$languages item=language} ///*pour chaque langue*//<text:s text:c="2"/>/<text:line-break/><text:line-break/>&lt;p&gt;{$language.time}&lt;/p&gt; ///*afficher l’expression "time"*//<text:s text:c="2"/>/<text:line-break/><text:line-break/>{/foreach}<text:line-break/></text:p>
      <text:p text:style-name="Text_20_body">La liste des mots qu’elle contient est extensible. Chaque aéroport peut ajouter des expressions qui seront nécessaires au système de télé-affichage. Voici une liste non exhaustive :</text:p>
      <text:list text:style-name="List_20_1" text:continue-numbering="false">
        <text:list-item>
          <text:p text:style-name="FirstListParagraph_List_20_1_Content"> arrival</text:p>
        </text:list-item>
        <text:list-item>
          <text:p text:style-name="List_20_1_Content"> domesticArrival</text:p>
        </text:list-item>
        <text:list-item>
          <text:p text:style-name="List_20_1_Content"> internationalArrival</text:p>
        </text:list-item>
        <text:list-item>
          <text:p text:style-name="List_20_1_Content"> nationalArrival</text:p>
        </text:list-item>
        <text:list-item>
          <text:p text:style-name="List_20_1_Content"> businessArrival</text:p>
        </text:list-item>
        <text:list-item>
          <text:p text:style-name="List_20_1_Content"> cargoArrival</text:p>
        </text:list-item>
        <text:list-item>
          <text:p text:style-name="List_20_1_Content"> departure</text:p>
        </text:list-item>
        <text:list-item>
          <text:p text:style-name="List_20_1_Content"> domesticDeparture</text:p>
        </text:list-item>
        <text:list-item>
          <text:p text:style-name="List_20_1_Content"> internationalDeparture</text:p>
        </text:list-item>
        <text:list-item>
          <text:p text:style-name="List_20_1_Content"> nationalDeparture</text:p>
        </text:list-item>
        <text:list-item>
          <text:p text:style-name="List_20_1_Content"> businessDeparture</text:p>
        </text:list-item>
        <text:list-item>
          <text:p text:style-name="List_20_1_Content"> cargoDeparture</text:p>
        </text:list-item>
        <text:list-item>
          <text:p text:style-name="List_20_1_Content"> date</text:p>
        </text:list-item>
        <text:list-item>
          <text:p text:style-name="List_20_1_Content"> time</text:p>
        </text:list-item>
        <text:list-item>
          <text:p text:style-name="List_20_1_Content"> flight</text:p>
        </text:list-item>
        <text:list-item>
          <text:p text:style-name="List_20_1_Content"> flightNumber</text:p>
        </text:list-item>
        <text:list-item>
          <text:p text:style-name="List_20_1_Content"> destination</text:p>
        </text:list-item>
        <text:list-item>
          <text:p text:style-name="List_20_1_Content"> baggage</text:p>
        </text:list-item>
        <text:list-item>
          <text:p text:style-name="List_20_1_Content"> baggageClaim</text:p>
        </text:list-item>
        <text:list-item>
          <text:p text:style-name="List_20_1_Content"> gate</text:p>
        </text:list-item>
        <text:list-item>
          <text:p text:style-name="List_20_1_Content"> status</text:p>
        </text:list-item>
        <text:list-item>
          <text:p text:style-name="List_20_1_Content"> origin</text:p>
        </text:list-item>
        <text:list-item>
          <text:p text:style-name="List_20_1_Content"> airport</text:p>
        </text:list-item>
        <text:list-item>
          <text:p text:style-name="List_20_1_Content"> stopover</text:p>
        </text:list-item>
        <text:list-item>
          <text:p text:style-name="List_20_1_Content"> via</text:p>
        </text:list-item>
        <text:list-item>
          <text:p text:style-name="List_20_1_Content"> boarding</text:p>
        </text:list-item>
        <text:list-item>
          <text:p text:style-name="LastListParagraph_List_20_1_Content"> checkIn</text:p>
        </text:list-item>
      </text:list>
      <text:p text:style-name="Text_20_body"><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List_First_Paragraph" style:display-name="List First Paragraph" style:parent-style-name="Standard" style:class="html" style:next-style-name="Text_20_body" style:family="paragraph">
      <style:paragraph-properties fo:margin-top="0.5cm"/>
    </style:style>
    <style:style style:name="List_Last_Paragraph" style:display-name="List Last Paragraph" style:parent-style-name="Standard" style:class="html" style:next-style-name="Text_20_body" style:family="paragraph">
      <style:paragraph-properties fo:margin-bottom="0.5cm"/>
    </style:style>
    <style:style style:name="Numbering_20_1_Content" style:display-name="Numbering 1 Content" style:parent-style-name="Standard" style:list-style-name="Numbering_20_1" style:family="paragraph">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499cm" fo:text-indent="-0.499cm" fo:margin-left="0.499cm"/>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1cm" fo:text-indent="-0.499cm" fo:margin-left="1cm"/>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1.499cm" fo:text-indent="-0.499cm" fo:margin-left="1.499cm"/>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2cm" fo:text-indent="-0.499cm" fo:margin-left="2cm"/>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2.499cm" fo:text-indent="-0.499cm" fo:margin-left="2.499cm"/>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3cm" fo:text-indent="-0.499cm" fo:margin-left="3cm"/>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3.5cm" fo:text-indent="-0.499cm" fo:margin-left="3.5cm"/>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4.001cm" fo:text-indent="-0.499cm" fo:margin-left="4.001cm"/>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4.5cm" fo:text-indent="-0.499cm" fo:margin-left="4.5cm"/>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5.001cm" fo:text-indent="-0.499cm" fo:margin-left="5.001cm"/>
        </style:list-level-properties>
      </text:list-level-style-number>
    </text:list-style>
    <style:style style:name="List_20_1_Content" style:display-name="List 1 Content" style:parent-style-name="Standard" style:list-style-name="List_20_1" style:family="paragraph">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bullet-char="•">
        <style:list-level-properties text:list-level-position-and-space-mode="label-alignment">
          <style:list-level-label-alignment text:label-followed-by="listtab" text:list-tab-stop-position="0.801cm" fo:text-indent="-0.4cm" fo:margin-left="0.801cm"/>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FirstListParagraph_List_20_1_Content" style:display-name="First List 1 Content" style:parent-style-name="List_20_1_Content" style:class="html" style:next-style-name="Text_20_body" style:family="paragraph">
      <style:paragraph-properties fo:margin-top="0.5cm" fo:margin-bottom=""/>
    </style:style>
    <style:style style:name="LastListParagraph_List_20_1_Content" style:display-name="Last List 1 Content" style:parent-style-name="List_20_1_Content" style:class="html" style:next-style-name="Text_20_body" style:family="paragraph">
      <style:paragraph-properties fo:margin-bottom="0.5cm" fo:margin-top=""/>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5-08-10a "Detritus"</meta:generator>
    <meta:initial-creator>Generated</meta:initial-creator>
    <meta:creation-date>1970-01-01T01::00:00</meta:creation-date>
    <dc:creator>Generated</dc:creator>
    <dc:date>1970-01-01T01::00:00</dc:date>
    <dc:language>en-US</dc:language>
    <meta:editing-cycles>1</meta:editing-cycles>
    <meta:editing-duration>PT0S</meta:editing-duration>
    <dc:title>guides:utilisation:fidspage:modelefids</dc:title>
  </office:meta>
</office:document-meta>
</file>