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1fe6065bec8c19c30ccdfea7b86268.png"/>
  <manifest:file-entry manifest:media-type="image/png" manifest:full-path="Pictures/1334fc5763aacd169f3e74f5127f8300.png"/>
  <manifest:file-entry manifest:media-type="image/png" manifest:full-path="Pictures/b89c4c83f2cbc91692ee0681d0d365de.png"/>
  <manifest:file-entry manifest:media-type="image/png" manifest:full-path="Pictures/2e64d6c9611d08f0db206acdd42dbe1b.png"/>
  <manifest:file-entry manifest:media-type="image/png" manifest:full-path="Pictures/c375f224e790fefd0b3fa4312758a806.png"/>
  <manifest:file-entry manifest:media-type="image/png" manifest:full-path="Pictures/e2b31e9e4e543ed5859621e014504604.png"/>
  <manifest:file-entry manifest:media-type="image/png" manifest:full-path="Pictures/e3de26cc66b4ea1f59a757956deb978e.png"/>
  <manifest:file-entry manifest:media-type="image/png" manifest:full-path="Pictures/e4552ece8cd05a0e3f0ef29352b28731.png"/>
  <manifest:file-entry manifest:media-type="image/png" manifest:full-path="Pictures/0bd2365b2cf2f86bbdbe11015d3853dc.png"/>
  <manifest:file-entry manifest:media-type="image/png" manifest:full-path="Pictures/55bc8071bafa87d575599ef5e99c08aa.png"/>
  <manifest:file-entry manifest:media-type="image/png" manifest:full-path="Pictures/90658fc970568907f8b307711e0fb222.png"/>
  <manifest:file-entry manifest:media-type="image/png" manifest:full-path="Pictures/cdf0c0ae7b1bae09c8191e345e06fa98.png"/>
  <manifest:file-entry manifest:media-type="image/png" manifest:full-path="Pictures/b400d15ab9caacd1cce79a33b480a514.png"/>
  <manifest:file-entry manifest:media-type="image/png" manifest:full-path="Pictures/25c2afd5a461354d4732a5a7e4379964.png"/>
  <manifest:file-entry manifest:media-type="image/png" manifest:full-path="Pictures/538223ec8abd56f2bca0ab8a084ab5a7.png"/>
  <manifest:file-entry manifest:media-type="image/png" manifest:full-path="Pictures/de37ba4de4a1de7aa1443901cb7faa6e.png"/>
  <manifest:file-entry manifest:media-type="image/png" manifest:full-path="Pictures/65ed223257caa40f5ae1050071671065.png"/>
  <manifest:file-entry manifest:media-type="image/png" manifest:full-path="Pictures/e4690e0b02181fbfd31443ecd6692af5.png"/>
  <manifest:file-entry manifest:media-type="image/png" manifest:full-path="Pictures/6a715cc8a9172a6899f3ef86b527ce57.png"/>
  <manifest:file-entry manifest:media-type="image/png" manifest:full-path="Pictures/b253abe6ec91622d13aa3beaa8a24714.png"/>
  <manifest:file-entry manifest:media-type="image/png" manifest:full-path="Pictures/befa2f432306aa75d795f2d9afdea84c.png"/>
  <manifest:file-entry manifest:media-type="image/png" manifest:full-path="Pictures/cab43e7765a6fd64995a4e31f583bbbb.png"/>
  <manifest:file-entry manifest:media-type="image/png" manifest:full-path="Pictures/31accb5871d15c7294c9313ab389c6cd.png"/>
  <manifest:file-entry manifest:media-type="image/png" manifest:full-path="Pictures/59756d7b13f0722d83a587d596581606.png"/>
  <manifest:file-entry manifest:media-type="image/png" manifest:full-path="Pictures/e1aa9c706337a7cc931978ed6f608146.png"/>
  <manifest:file-entry manifest:media-type="image/png" manifest:full-path="Pictures/880cc6ca89330e9876cd7937e5cdbc4a.png"/>
  <manifest:file-entry manifest:media-type="image/png" manifest:full-path="Pictures/2596646b0594125ec60a4fcb00371bb9.png"/>
  <manifest:file-entry manifest:media-type="image/png" manifest:full-path="Pictures/56710b7d9c20138616e1b858e189bee7.png"/>
  <manifest:file-entry manifest:media-type="image/png" manifest:full-path="Pictures/55fb441c71ae6d770fd4e72939489a33.png"/>
  <manifest:file-entry manifest:media-type="image/png" manifest:full-path="Pictures/561e6876761b2bb783c8e7c9ac6621d4.png"/>
  <manifest:file-entry manifest:media-type="image/png" manifest:full-path="Pictures/d9887162c9faf0413b44afb6e52d896d.png"/>
  <manifest:file-entry manifest:media-type="image/png" manifest:full-path="Pictures/7b22cee4eab272c81011eb0f6bf59851.png"/>
  <manifest:file-entry manifest:media-type="image/png" manifest:full-path="Pictures/1381439dc19b781bdf3d35a51df29184.png"/>
  <manifest:file-entry manifest:media-type="image/png" manifest:full-path="Pictures/0479e565e6ec0e3d9ee86cc4c395b44a.png"/>
  <manifest:file-entry manifest:media-type="image/png" manifest:full-path="Pictures/16cf63fbc3055a8ffe30c5bc8431aceb.png"/>
  <manifest:file-entry manifest:media-type="image/png" manifest:full-path="Pictures/92200e4a28aa6f7a7769b865fc98a362.png"/>
  <manifest:file-entry manifest:media-type="image/png" manifest:full-path="Pictures/f242710105c55be126bc75f941448ba1.png"/>
  <manifest:file-entry manifest:media-type="image/png" manifest:full-path="Pictures/8182d4d130d6546c01340ac4c81d55b9.png"/>
  <manifest:file-entry manifest:media-type="image/png" manifest:full-path="Pictures/adf59c9147c276dfca9ceb652283de01.png"/>
  <manifest:file-entry manifest:media-type="image/png" manifest:full-path="Pictures/18715a859a0f404caff604264cc2e64c.png"/>
  <manifest:file-entry manifest:media-type="image/png" manifest:full-path="Pictures/13f05e43ccf3c1ecaf84790459545294.png"/>
  <manifest:file-entry manifest:media-type="image/png" manifest:full-path="Pictures/aacad2fd775605614a6c72f6a69aa225.png"/>
  <manifest:file-entry manifest:media-type="image/png" manifest:full-path="Pictures/b7dbf4537c5e2355313141e000285c92.png"/>
  <manifest:file-entry manifest:media-type="image/png" manifest:full-path="Pictures/584b4a588c01ffaee1abf15a80d304d6.png"/>
  <manifest:file-entry manifest:media-type="image/png" manifest:full-path="Pictures/c2dddbcc32a50210cdf956c7dd341fac.png"/>
  <manifest:file-entry manifest:media-type="image/png" manifest:full-path="Pictures/e38c2ccc0c1edc6cdcce0601bdf5354f.png"/>
  <manifest:file-entry manifest:media-type="image/png" manifest:full-path="Pictures/30179ce44db22be5c2584fbdf7eac20f.png"/>
  <manifest:file-entry manifest:media-type="image/png" manifest:full-path="Pictures/3d4366bfb4b201e0051e80493369d666.png"/>
  <manifest:file-entry manifest:media-type="image/png" manifest:full-path="Pictures/368c3a4db5ccfdcb445c70d764cc027f.png"/>
  <manifest:file-entry manifest:media-type="image/png" manifest:full-path="Pictures/bf9d853d56b488bda85e06a565e02a7f.png"/>
  <manifest:file-entry manifest:media-type="image/png" manifest:full-path="Pictures/208c19ef5e40ff213a0fec517b23e76a.png"/>
  <manifest:file-entry manifest:media-type="image/png" manifest:full-path="Pictures/6f81a32edfd9b9df3000341df5b0ac2a.png"/>
  <manifest:file-entry manifest:media-type="image/png" manifest:full-path="Pictures/d177775a3afae84dae19f0e10fb2306e.png"/>
  <manifest:file-entry manifest:media-type="image/png" manifest:full-path="Pictures/3476ad4f70757875ef1640f8371f5d0f.png"/>
  <manifest:file-entry manifest:media-type="image/png" manifest:full-path="Pictures/8f9a1dddbe494ebbe239b8c99f753217.png"/>
  <manifest:file-entry manifest:media-type="image/png" manifest:full-path="Pictures/e7d615012f19f0f603e6188d573c0575.png"/>
  <manifest:file-entry manifest:media-type="image/png" manifest:full-path="Pictures/7dfe6dd5965d628791faee2730d01f4f.png"/>
  <manifest:file-entry manifest:media-type="image/png" manifest:full-path="Pictures/8b1e94147e03b2e5c6364319d4088310.png"/>
  <manifest:file-entry manifest:media-type="image/png" manifest:full-path="Pictures/2af593af70309c0c1267ec8d1c1dbb5a.png"/>
  <manifest:file-entry manifest:media-type="image/png" manifest:full-path="Pictures/9cce390abc769c8649cb3fd1f539a016.png"/>
  <manifest:file-entry manifest:media-type="image/png" manifest:full-path="Pictures/4441d49b83f5ee11dcb2ca662fbda7b9.png"/>
  <manifest:file-entry manifest:media-type="image/png" manifest:full-path="Pictures/2405b7adbcc2c9648948a620f83ec761.png"/>
  <manifest:file-entry manifest:media-type="image/png" manifest:full-path="Pictures/ccc51d3f92ba8c292973ca9d7a791f75.png"/>
  <manifest:file-entry manifest:media-type="image/png" manifest:full-path="Pictures/15f5214239c1e752488f7548e6183547.png"/>
  <manifest:file-entry manifest:media-type="image/png" manifest:full-path="Pictures/5def0dd11dbf3d40e40fc06918183c1c.png"/>
  <manifest:file-entry manifest:media-type="image/png" manifest:full-path="Pictures/e569be0a13d7830f2d2ac89c112ab76b.png"/>
  <manifest:file-entry manifest:media-type="image/png" manifest:full-path="Pictures/9bf0ca4f156dffeaab4d2e7c368c455e.png"/>
  <manifest:file-entry manifest:media-type="image/png" manifest:full-path="Pictures/84db53c9c0305f8684b2bd12287a7744.png"/>
  <manifest:file-entry manifest:media-type="image/png" manifest:full-path="Pictures/5df3fc47eb613274b6b559839f157766.png"/>
  <manifest:file-entry manifest:media-type="image/png" manifest:full-path="Pictures/120954852b78a67ee6765054cb581a96.png"/>
  <manifest:file-entry manifest:media-type="image/png" manifest:full-path="Pictures/3fb307b938b29eb5f224a940d3d4af8d.png"/>
  <manifest:file-entry manifest:media-type="image/png" manifest:full-path="Pictures/56aeb92588b9cbca7e2c1b40a343bf7a.png"/>
  <manifest:file-entry manifest:media-type="image/png" manifest:full-path="Pictures/9fea24e3662de7096f493811f7fd72f4.png"/>
  <manifest:file-entry manifest:media-type="image/png" manifest:full-path="Pictures/6c7e7cf7c7b0f848ff300b2aeeeb9518.png"/>
  <manifest:file-entry manifest:media-type="image/png" manifest:full-path="Pictures/7e6662a453ace352f1326563ce7387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uides:utilisation:ldcs"/><text:bookmark-start text:name="__RefHeading___manuel_de_l_agent_d_escale_1"/><text:bookmark-start text:name="manuel_de_l_agent_d_escale"/>Manuel de l'agent d'escale<text:bookmark-end text:name="__RefHeading___manuel_de_l_agent_d_escale_1"/><text:bookmark-end text:name="manuel_de_l_agent_d_escale"/></text:h>
      <text:p text:style-name="Text_20_body"><draw:frame draw:style-name="media" draw:name="0" text:anchor-type="as-char" draw:z-index="0" svg:width="2.6458333333333cm" svg:height="" svg:rel-height="100%"><draw:image xlink:href="/home/edgeairport/www/wiki/data/media/doc/ldcs/eaf_log_ldcs_201607-001_logobleu.png" xlink:type="simple" xlink:show="embed" xlink:actuate="onLoad"/></draw:fram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guide de l’agent d’escale s’appuie largement sur l’utilisation du système informatique architecturée autour de la plateforme Cupp-T.</text:p>
      <text:p text:style-name="Text_20_body">Cupp-T est l’abréviation de « Common Use Passenger Processing Technology » et il se prononce <text:span text:style-name="Strong_20_Emphasis">Cup Tea</text:span>. C’est une plateforme informatique créée à partir de la recommandation IATA No 1797 et de la norme IATA / CUPPS.</text:p>
      <text:p text:style-name="Text_20_body">Cette plateforme est composée de serveurs et de stations de travail qui permettent de réaliser toutes les opérations informatiques requises par l’exploitation d’un aéroport. Elle permet d’utiliser les différents logiciels métiers que l’on rencontre sur un aéroport, dont les applications suivantes :</text:p>
      <text:list text:style-name="List_20_1" text:continue-numbering="false">
        <text:list-item>
          <text:p text:style-name="FirstListParagraph_List_20_1_Content"> L-DCS (Local Departure Control System) pour traiter l’enregistrement et l’embarquement des passagers</text:p>
        </text:list-item>
        <text:list-item>
          <text:p text:style-name="List_20_1_Content"> FIDS (Flight Information Display System) pour piloter le téléaffichage</text:p>
        </text:list-item>
        <text:list-item>
          <text:p text:style-name="LastListParagraph_List_20_1_Content"> D’autres applications métiers qui ne sont pas décrites dans ce guide</text:p>
        </text:list-item>
      </text:list>
      <text:p text:style-name="Text_20_body">L’agent d’escale utilise plus particulièrement le système Airport Manager L-DCS.</text:p>
      <text:p text:style-name="Text_20_body">Airport Manager L-DCS est un système opérationnel grâce auquel l’utilisateur procède informatiquement au traitement des passagers.</text:p>
      <text:p text:style-name="Text_20_body">Il permet à de réaliser les opérations suivantes :</text:p>
      <text:list text:style-name="List_20_1" text:continue-numbering="false">
        <text:list-item>
          <text:p text:style-name="FirstListParagraph_List_20_1_Content"> Préparation de vols</text:p>
        </text:list-item>
        <text:list-item>
          <text:p text:style-name="List_20_1_Content"> Enregistrement (Check in) avec impression de carte d’accès à bord (CAB) et d’étiquettes à bagages (TAG)</text:p>
        </text:list-item>
        <text:list-item>
          <text:p text:style-name="List_20_1_Content"> Embarquement (Boarding)</text:p>
        </text:list-item>
        <text:list-item>
          <text:p text:style-name="LastListParagraph_List_20_1_Content"> Clôture des vols</text:p>
        </text:list-item>
      </text:list>
      <text:h text:style-name="Heading_20_3" text:outline-level="3"><text:bookmark-start text:name="__RefHeading___but_3"/><text:bookmark-start text:name="but"/>But<text:bookmark-end text:name="__RefHeading___but_3"/><text:bookmark-end text:name="but"/></text:h>
      <text:p text:style-name="Text_20_body">Ce guide a pour but d’expliquer les différentes étapes qui vont permettre de <text:span text:style-name="Strong_20_Emphasis">traiter un vol depuis sa préparation jusqu’à sa clôture</text:span>  en passant par le contrôle du téléaffichage lors des ouvertures et fermetures des banques et portes d’embarquement</text:p>
      <text:h text:style-name="Heading_20_3" text:outline-level="3"><text:bookmark-start text:name="__RefHeading___organisation_4"/><text:bookmark-start text:name="organisation"/>Organisation<text:bookmark-end text:name="__RefHeading___organisation_4"/><text:bookmark-end text:name="organisation"/></text:h>
      <text:h text:style-name="Heading_20_4" text:outline-level="4"><text:bookmark-start text:name="__RefHeading___l_organisation_en_back-office_et_front-office_5"/><text:bookmark-start text:name="l_organisation_en_back-office_et_front-office"/>L’organisation en Back-Office et Front-Office<text:bookmark-end text:name="__RefHeading___l_organisation_en_back-office_et_front-office_5"/><text:bookmark-end text:name="l_organisation_en_back-office_et_front-office"/></text:h>
      <text:p text:style-name="Text_20_body">Dans un aéroport, les stations de travail (ordinateurs) sont réparties dans les différentes zones de <text:span text:style-name="Strong_20_Emphasis"><text:span text:style-name="underline">l’espace privé ou de l’espace public</text:span></text:span>. Nous trouverons ainsi :</text:p>
      <text:list text:style-name="List_20_1" text:continue-numbering="false">
        <text:list-item>
          <text:p text:style-name="LastListParagraph_FirstListParagraph_List_20_1_Content"> <text:span text:style-name="Strong_20_Emphasis">Le Back-Office </text:span></text:p>
        </text:list-item>
      </text:list>
      <text:p text:style-name="Text_20_body">Ce sont les zones de l’espace privé dans lequel se trouvent les bureaux et les locaux interdits au public :</text:p>
      <text:list text:style-name="List_20_1" text:continue-numbering="false">
        <text:list-item>
          <text:p text:style-name="FirstListParagraph_List_20_1_Content"> Les bureaux de la Direction et des services administratifs</text:p>
        </text:list-item>
        <text:list-item>
          <text:p text:style-name="List_20_1_Content"> Le ou les bureaux des opérations</text:p>
        </text:list-item>
        <text:list-item>
          <text:p text:style-name="List_20_1_Content"> Le ou les bureaux de la piste</text:p>
        </text:list-item>
        <text:list-item>
          <text:p text:style-name="List_20_1_Content"> Le ou les bureaux des agents de trafic</text:p>
        </text:list-item>
        <text:list-item>
          <text:p text:style-name="LastListParagraph_List_20_1_Content"> <text:span text:style-name="Strong_20_Emphasis">Le Front-Office</text:span></text:p>
        </text:list-item>
      </text:list>
      <text:p text:style-name="Text_20_body">Ce sont les zones de l’espace pulic dans lesquelles se trouvent les passagers et le public</text:p>
      <text:list text:style-name="List_20_1" text:continue-numbering="false">
        <text:list-item>
          <text:p text:style-name="FirstListParagraph_List_20_1_Content"> BC - La salle d’arrivée des bagages (BC = Bagage Cleam)</text:p>
        </text:list-item>
        <text:list-item>
          <text:p text:style-name="List_20_1_Content"> CK - Le hall d’enregistrement (CK= Chek In)</text:p>
        </text:list-item>
        <text:list-item>
          <text:p text:style-name="List_20_1_Content"> GT - Les salles et portes d’embarquement (GT= Gate)</text:p>
        </text:list-item>
        <text:list-item>
          <text:p text:style-name="List_20_1_Content"> LG - Les salons VIP (LG=Lounge)</text:p>
        </text:list-item>
        <text:list-item>
          <text:p text:style-name="LastListParagraph_List_20_1_Content"> TD - Les comptoirs de correspondance (TD=Transfer Desk)</text:p>
        </text:list-item>
      </text:list>
      <text:h text:style-name="Heading_20_4" text:outline-level="4"><text:bookmark-start text:name="__RefHeading___les_equipes_6"/><text:bookmark-start text:name="les_equipes"/>Les équipes<text:bookmark-end text:name="__RefHeading___les_equipes_6"/><text:bookmark-end text:name="les_equipes"/></text:h>
      <text:p text:style-name="Text_20_body">Les agents qui vont utiliser les stations de travails sont répartis en équipes :</text:p>
      <text:list text:style-name="List_20_1" text:continue-numbering="false">
        <text:list-item>
          <text:p text:style-name="LastListParagraph_FirstListParagraph_List_20_1_Content"> <text:span text:style-name="Strong_20_Emphasis">Les Opérations</text:span></text:p>
        </text:list-item>
      </text:list>
      <text:p text:style-name="Text_20_body">Communément appelés « OPS », ils sont en charge de la préparation et de l’organisation des vols. Ils utilisent les stations de travail en Back-Office. Ils réalisent principalement les tâches informatiques <text:span text:style-name="Strong_20_Emphasis"><text:span text:style-name="underline">AVANT</text:span></text:span> le vol</text:p>
      <text:list text:style-name="List_20_1" text:continue-numbering="false">
        <text:list-item>
          <text:p text:style-name="LastListParagraph_FirstListParagraph_List_20_1_Content"> <text:span text:style-name="Strong_20_Emphasis">Le Passage</text:span></text:p>
        </text:list-item>
      </text:list>
      <text:p text:style-name="Text_20_body">L’équipe du passage est composée des agents qui vont réaliser les opérations d’enregistrement des passagers (Check in) et leur embarquement (Boarding). Ils réalisent les tâches informatiques <text:span text:style-name="Strong_20_Emphasis"><text:span text:style-name="underline">PENDANT</text:span></text:span> le vol.</text:p>
      <text:list text:style-name="List_20_1" text:continue-numbering="false">
        <text:list-item>
          <text:p text:style-name="LastListParagraph_FirstListParagraph_List_20_1_Content"> <text:span text:style-name="Strong_20_Emphasis">Le Trafic</text:span></text:p>
        </text:list-item>
      </text:list>
      <text:p text:style-name="Text_20_body">C’est l’équipe qui se charge des opérations informatiques concernant tout ce qui se passe côté piste et avion tels que l’envoi des messages opérationnels lors des arrivées et des départs des avions et la réconciliation des bagages.</text:p>
      <text:h text:style-name="Heading_20_4" text:outline-level="4"><text:bookmark-start text:name="__RefHeading___les_outils_informatiques_7"/><text:bookmark-start text:name="les_outils_informatiques"/>Les outils informatiques<text:bookmark-end text:name="__RefHeading___les_outils_informatiques_7"/><text:bookmark-end text:name="les_outils_informatiques"/></text:h>
      <text:list text:style-name="List_20_1" text:continue-numbering="false">
        <text:list-item>
          <text:p text:style-name="FirstListParagraph_List_20_1_Content"> L-DCS : Local Departure Control System</text:p>
        </text:list-item>
        <text:list-item>
          <text:p text:style-name="List_20_1_Content"> FIDS: Flight Information Display System</text:p>
        </text:list-item>
        <text:list-item>
          <text:p text:style-name="LastListParagraph_List_20_1_Content"> IATATEXT: Messages opérationnels</text:p>
        </text:list-item>
      </text:list>
      <text:h text:style-name="Heading_20_4" text:outline-level="4"><text:bookmark-start text:name="__RefHeading___les_traitements_informatiques_8"/><text:bookmark-start text:name="les_traitements_informatiques"/>Les traitements informatiques<text:bookmark-end text:name="__RefHeading___les_traitements_informatiques_8"/><text:bookmark-end text:name="les_traitements_informatiques"/></text:h>
      <text:p text:style-name="Text_20_body">De la création d’une nouvelle compagnie aérienne, en passant par la gestion et la préparation des vols, le traitement des passagers, jusqu’au départ de l’avion, les traitements informatiques à réaliser sont les suivants :</text:p>
      <text:list text:style-name="List_20_1" text:continue-numbering="false">
        <text:list-item>
          <text:p text:style-name="FirstListParagraph_List_20_1_Content"> Création d’une nouvelle compagnie aérienne</text:p>
        </text:list-item>
        <text:list-item>
          <text:p text:style-name="List_20_1_Content"> Gestion du programme des vols réguliers</text:p>
        </text:list-item>
        <text:list-item>
          <text:p text:style-name="List_20_1_Content"> Génération quotidienne des prévisions de vols</text:p>
        </text:list-item>
        <text:list-item>
          <text:p text:style-name="List_20_1_Content"> Préparation des vols</text:p>
        </text:list-item>
        <text:list-item>
          <text:p text:style-name="List_20_1_Content"> Check in / Enregistrement des passagers</text:p>
        </text:list-item>
        <text:list-item>
          <text:p text:style-name="List_20_1_Content"> Boarding / Embarquement des passagers</text:p>
        </text:list-item>
        <text:list-item>
          <text:p text:style-name="List_20_1_Content"> Clôture des vols</text:p>
        </text:list-item>
        <text:list-item>
          <text:p text:style-name="List_20_1_Content"> Réconciliation des bagages</text:p>
        </text:list-item>
        <text:list-item>
          <text:p text:style-name="LastListParagraph_List_20_1_Content"> Envoi et gestion des messages opérationnels</text:p>
        </text:list-item>
      </text:list>
      <text:h text:style-name="Heading_20_2" text:outline-level="2"><text:bookmark-start text:name="__RefHeading___creation_d_une_nouvelle_compagnie_aerienne_9"/><text:bookmark-start text:name="creation_d_une_nouvelle_compagnie_aerienne"/>Création d'une nouvelle compagnie aérienne<text:bookmark-end text:name="__RefHeading___creation_d_une_nouvelle_compagnie_aerienne_9"/><text:bookmark-end text:name="creation_d_une_nouvelle_compagnie_aerienne"/></text:h>
      <text:h text:style-name="Heading_20_3" text:outline-level="3"><text:bookmark-start text:name="__RefHeading___but_10"/><text:bookmark-start text:name="but1"/>But<text:bookmark-end text:name="__RefHeading___but_10"/><text:bookmark-end text:name="but1"/></text:h>
      <text:p text:style-name="Text_20_body">La création d’une nouvelle compagnie consiste à effectuer les opérations suivantes :</text:p>
      <text:list text:style-name="List_20_1" text:continue-numbering="false">
        <text:list-item>
          <text:p text:style-name="FirstListParagraph_List_20_1_Content"> Création de la fiche client</text:p>
        </text:list-item>
        <text:list-item>
          <text:p text:style-name="List_20_1_Content"> Copie des logos et images propres à la compagnie</text:p>
        </text:list-item>
        <text:list-item>
          <text:p text:style-name="LastListParagraph_List_20_1_Content"> Personnalisation des paramètres spécifiques aux clients (type de carte d’accès à bord, longueur des étiquettes de bagages, excédents bagages, ect…)</text:p>
        </text:list-item>
      </text:list>
      <text:h text:style-name="Heading_20_3" text:outline-level="3"><text:bookmark-start text:name="__RefHeading___pre-requis_11"/><text:bookmark-start text:name="pre-requis"/>Pré-requis<text:bookmark-end text:name="__RefHeading___pre-requis_11"/><text:bookmark-end text:name="pre-requis"/></text:h>
      <text:p text:style-name="Text_20_body"><text:span text:style-name="Strong_20_Emphasis"> créer  compagnie  système,  suivantes</text:span></text:p>
      <text:list text:style-name="List_20_1" text:continue-numbering="false">
        <text:list-item>
          <text:p text:style-name="FirstListParagraph_List_20_1_Content"> Le trigramme de la compagnie (AL3 = Code OACI à 3 caractères)</text:p>
        </text:list-item>
        <text:list-item>
          <text:p text:style-name="List_20_1_Content"> Le bigramme de la compagnie (AL2 = Code IATA à 2 caractères)</text:p>
        </text:list-item>
        <text:list-item>
          <text:p text:style-name="List_20_1_Content"> Le nom et les coordonnées de la compagnie</text:p>
        </text:list-item>
        <text:list-item>
          <text:p text:style-name="List_20_1_Content"> La nature des vols qu’elle effectue (REG = Vol Régulier, CHA = Charter, CAR = Cargo)</text:p>
        </text:list-item>
        <text:list-item>
          <text:p text:style-name="List_20_1_Content"> Son aéroport d’attache (Code OACI de l’aéroport où la compagnie est basée. Peut être le votre aéroport, dans ce cas la compagnie est basée)</text:p>
        </text:list-item>
        <text:list-item>
          <text:p text:style-name="List_20_1_Content"> Les différentes classes de transport qu’elle offre à ses passagers</text:p>
        </text:list-item>
        <text:list-item>
          <text:p text:style-name="List_20_1_Content"> 1ST = FirstPremière Classe</text:p>
        </text:list-item>
        <text:list-item>
          <text:p text:style-name="List_20_1_Content"> BIZ = BusinessClasse Affaires</text:p>
        </text:list-item>
        <text:list-item>
          <text:p text:style-name="List_20_1_Content"> ECO = EconomicClasse Economique</text:p>
        </text:list-item>
        <text:list-item>
          <text:p text:style-name="List_20_1_Content"> Etc…Autres classes</text:p>
        </text:list-item>
        <text:list-item>
          <text:p text:style-name="List_20_1_Content"> Les caractéristiques des cartes d’accès à bord et des étiquettes bagages</text:p>
        </text:list-item>
        <text:list-item>
          <text:p text:style-name="LastListParagraph_List_20_1_Content"> Les règles tarifaires pour les excédents bagages</text:p>
        </text:list-item>
      </text:list>
      <text:h text:style-name="Heading_20_3" text:outline-level="3"><text:bookmark-start text:name="__RefHeading___logos_images_12"/><text:bookmark-start text:name="logos_images"/>Logos &amp; images<text:bookmark-end text:name="__RefHeading___logos_images_12"/><text:bookmark-end text:name="logos_images"/></text:h>
      <text:p text:style-name="Text_20_body">La compagnie doit aussi fournir les éléments suivants :</text:p>
      <text:list text:style-name="List_20_1" text:continue-numbering="false">
        <text:list-item>
          <text:p text:style-name="FirstListParagraph_List_20_1_Content"> <text:span text:style-name="Strong_20_Emphasis">Son logo</text:span>  afin qu’il soit affiché sur les écrans de téléaffichage. Le format conseillé est le suivant : Fichier Jpeg (JPG) et Définition en 1200 x 400 pixels (ratio h/v = 1/3)</text:p>
        </text:list-item>
        <text:list-item>
          <text:p text:style-name="LastListParagraph_List_20_1_Content"> <text:span text:style-name="Strong_20_Emphasis">Les images</text:span>  à diffuser sur les écrans d’enregistrement et d’embarquement des passagers. Ces images s’affichent en arrière-plan sur les écrans de téléaffichage. <text:span text:style-name="Strong_20_Emphasis">En règle générale</text:span>, les compagnies fournissent <text:span text:style-name="Strong_20_Emphasis">une image par classe</text:span>  (première classe, classe affaires, etc…)</text:p>
        </text:list-item>
      </text:list>
      <text:h text:style-name="Heading_20_3" text:outline-level="3"><text:bookmark-start text:name="__RefHeading___flotte_13"/><text:bookmark-start text:name="flotte"/>Flotte<text:bookmark-end text:name="__RefHeading___flotte_13"/><text:bookmark-end text:name="flotte"/></text:h>
      <text:p text:style-name="Text_20_body">La compagnie doit transmettre la liste des appareils qu’elle envisage d’utiliser sur l’aéroport.</text:p>
      <text:list text:style-name="List_20_1" text:continue-numbering="false">
        <text:list-item>
          <text:p text:style-name="FirstListParagraph_List_20_1_Content"> Immatriculation de l’appareil</text:p>
        </text:list-item>
        <text:list-item>
          <text:p text:style-name="List_20_1_Content"> Type d’aéronef (code OACI)</text:p>
        </text:list-item>
        <text:list-item>
          <text:p text:style-name="List_20_1_Content"> MTOW = Masse Maximale au décollage exprimée en Tonnes</text:p>
        </text:list-item>
        <text:list-item>
          <text:p text:style-name="List_20_1_Content"> Nombre de sièges offerts</text:p>
        </text:list-item>
        <text:list-item>
          <text:p text:style-name="LastListParagraph_List_20_1_Content"> Plan cabine avec répartitions des zones</text:p>
        </text:list-item>
      </text:list>
      <text:h text:style-name="Heading_20_2" text:outline-level="2"><text:bookmark-start text:name="__RefHeading___gestion_du_programme_des_vols_reguliers_14"/><text:bookmark-start text:name="gestion_du_programme_des_vols_reguliers"/>Gestion du programme des vols réguliers<text:bookmark-end text:name="__RefHeading___gestion_du_programme_des_vols_reguliers_14"/><text:bookmark-end text:name="gestion_du_programme_des_vols_reguliers"/></text:h>
      <text:h text:style-name="Heading_20_3" text:outline-level="3"><text:bookmark-start text:name="__RefHeading___but_15"/><text:bookmark-start text:name="but2"/>But<text:bookmark-end text:name="__RefHeading___but_15"/><text:bookmark-end text:name="but2"/></text:h>
      <text:p text:style-name="Text_20_body">Le programme des vols réguliers permet de créer et de définir les dates des programmes Eté et Hiver.</text:p>
      <text:p text:style-name="Text_20_body">Il sert à alimenter les prévisions de vols générées quotidiennement par le système Airport Manager. Ces vols quotidiens sont ensuite utilisés par le L-DCS, par la messagerie aéronautique Iatatext, et ensuite par la facturation (Invoicing).</text:p>
      <text:h text:style-name="Heading_20_3" text:outline-level="3"><text:bookmark-start text:name="__RefHeading___pre-requis_16"/><text:bookmark-start text:name="pre-requis1"/>Pré-requis<text:bookmark-end text:name="__RefHeading___pre-requis_16"/><text:bookmark-end text:name="pre-requis1"/></text:h>
      <text:p text:style-name="Text_20_body">Le programme des vols réguliers ne peut être crée que si:</text:p>
      <text:list text:style-name="List_20_1" text:continue-numbering="false">
        <text:list-item>
          <text:p text:style-name="FirstListParagraph_List_20_1_Content"> Chaque compagnie aérienne a fait l’objet d’une fiche client préalablement réalisée</text:p>
        </text:list-item>
        <text:list-item>
          <text:p text:style-name="List_20_1_Content"> Les codes OACI existent dans la base de données Airport Manager</text:p>
        </text:list-item>
        <text:list-item>
          <text:p text:style-name="LastListParagraph_List_20_1_Content"> Les programmes été et hiver ont été renseignés avec leur date de validité</text:p>
        </text:list-item>
      </text:list>
      <text:p text:style-name="Text_20_body">Accéder aux <text:span text:style-name="Strong_20_Emphasis">Programmes de </text:span><text:span text:style-name="Strong_20_Emphasis">vol</text:span><text:span text:style-name="Strong_20_Emphasis">s</text:span><text:span text:style-name="Strong_20_Emphasis">régulier</text:span><text:span text:style-name="Strong_20_Emphasis">s</text:span>  par le menu Cupp-T </text:p>
      <text:p text:style-name="Text_20_body"><draw:frame draw:style-name="media" draw:name="1" text:anchor-type="as-char" draw:z-index="1" svg:width="22.013333333333cm" style:rel-width="100%" svg:height="7.77875cm" style:rel-height="scale"><draw:image xlink:href="Pictures/221fe6065bec8c19c30ccdfea7b86268.png" xlink:type="simple" xlink:show="embed" xlink:actuate="onLoad"/></draw:frame></text:p>
      <text:p text:style-name="Text_20_body"><text:span text:style-name="Emphasis"><text:span text:style-name="Strong_20_Emphasis">Programme de Vols Réguliers : </text:span> </text:span></text:p>
      <text:p text:style-name="Text_20_body"><draw:frame draw:style-name="media" draw:name="2" text:anchor-type="as-char" draw:z-index="2" svg:width="33.866666666667cm" style:rel-width="100%" svg:height="27.093333333333cm" style:rel-height="scale"><draw:image xlink:href="Pictures/1334fc5763aacd169f3e74f5127f8300.png" xlink:type="simple" xlink:show="embed" xlink:actuate="onLoad"/></draw:frame></text:p>
      <text:h text:style-name="Heading_20_4" text:outline-level="4"><text:bookmark-start text:name="__RefHeading___objectifs_17"/><text:bookmark-start text:name="objectifs"/>Objectifs<text:bookmark-end text:name="__RefHeading___objectifs_17"/><text:bookmark-end text:name="objectifs"/></text:h>
      <text:list text:style-name="List_20_1" text:continue-numbering="false">
        <text:list-item>
          <text:p text:style-name="FirstListParagraph_List_20_1_Content"> Créer et définir les dates des programmes ETE / HIVER</text:p>
        </text:list-item>
        <text:list-item>
          <text:p text:style-name="List_20_1_Content"> Gérer les programmes de vols réguliers</text:p>
          <text:list text:style-name="List_20_1">
            <text:list-item>
              <text:p text:style-name="List_20_1_Content"> Créer les vols avec leurs jours et horaires de fonctionnement</text:p>
            </text:list-item>
            <text:list-item>
              <text:p text:style-name="List_20_1_Content"> Définir les rotations en couplant les vols arrivés avec les départs correspondant</text:p>
            </text:list-item>
            <text:list-item>
              <text:p text:style-name="List_20_1_Content"> Et éventuellement,</text:p>
              <text:list text:style-name="List_20_1">
                <text:list-item>
                  <text:p text:style-name="List_20_1_Content"> Définir les compagnies en « code share »</text:p>
                </text:list-item>
                <text:list-item>
                  <text:p text:style-name="List_20_1_Content"> Renseigner les informations de vol ; portes, tapis bagages, etc …</text:p>
                </text:list-item>
                <text:list-item>
                  <text:p text:style-name="List_20_1_Content"> Créer les différentes escales pour un même vol</text:p>
                </text:list-item>
                <text:list-item>
                  <text:p text:style-name="LastListParagraph_List_20_1_Content"> Ajouter les périodes de délestage</text:p>
                </text:list-item>
              </text:list>
            </text:list-item>
          </text:list>
        </text:list-item>
      </text:list>
      <text:h text:style-name="Heading_20_4" text:outline-level="4"><text:bookmark-start text:name="__RefHeading___terminologie_18"/><text:bookmark-start text:name="terminologie"/>Terminologie<text:bookmark-end text:name="__RefHeading___terminologie_18"/><text:bookmark-end text:name="terminologie"/></text:h>
      <text:p text:style-name="Text_20_body"><text:span text:style-name="Strong_20_Emphasis">Programme été / </text:span><text:span text:style-name="Strong_20_Emphasis">hiver : </text:span>Dates de validité des programmes été / hiver des compagnies <text:span text:style-name="Strong_20_Emphasis">Programme des </text:span><text:span text:style-name="Strong_20_Emphasis">vols : </text:span>Liste détaillées des vols réguliers <text:span text:style-name="Strong_20_Emphasis">Vol : </text:span>Une arrivée ou un départ <text:span text:style-name="Strong_20_Emphasis">Rotation : </text:span>Vol arrivée associé à un vol départ. 2 vols ayant le même No de rotation sont associés. <text:span text:style-name="Strong_20_Emphasis">Escale(s) :</text:span>  Lorsqu’un même No de vol comporte une ou plusieurs escales
<text:span text:style-name="Strong_20_Emphasis">Délestage : </text:span>Lorsqu’un vol est momentanément interrompu</text:p>
      <text:p text:style-name="Text_20_body"><text:span text:style-name="Strong_20_Emphasis">FIDS : </text:span>Téléaffichage. Abréviation de Flight Information Display System</text:p>
      <text:p text:style-name="Text_20_body"><text:span text:style-name="Strong_20_Emphasis">NightStop : </text:span>Case à cocher lorsque l’avion passe la nuit sur le parking de l’aéroport</text:p>
      <text:p text:style-name="Text_20_body"><text:span text:style-name="Strong_20_Emphasis">Code share : </text:span>Vol partagé par plusieurs compagnies (jusque 3 compagnies peuvent être renseignées pour un seul et même vol)</text:p>
      <text:h text:style-name="Heading_20_3" text:outline-level="3"><text:bookmark-start text:name="__RefHeading___principe_19"/><text:bookmark-start text:name="principe"/>Principe<text:bookmark-end text:name="__RefHeading___principe_19"/><text:bookmark-end text:name="principe"/></text:h>
      <text:p text:style-name="Text_20_body">Le programme des vols réguliers est un maillon essentiel à la chaine des applications Airport Manager. Il sert à alimenter les prévisions de vols générées quotidiennement par le système. Ces vols quotidiens sont ensuite utilisés par le local-DCS, par la messagerie aéronautique (IATATEXT) et ensuite par la facturation (INVOICING).</text:p>
      <text:p text:style-name="Text_20_body"><text:span text:style-name="Strong_20_Emphasis"></text:span><text:span text:style-name="Strong_20_Emphasis"> Avant de créer le programme des vols, il faut d’abord définir les dates de validité des programmes été et hiver.</text:span></text:p>
      <text:h text:style-name="Heading_20_3" text:outline-level="3"><text:bookmark-start text:name="__RefHeading___programmes_ete_hiver_20"/><text:bookmark-start text:name="programmes_ete_hiver"/>Programmes ETE / HIVER<text:bookmark-end text:name="__RefHeading___programmes_ete_hiver_20"/><text:bookmark-end text:name="programmes_ete_hiver"/></text:h>
      <text:h text:style-name="Heading_20_4" text:outline-level="4"><text:bookmark-start text:name="__RefHeading___definir_les_dates_de_debut_et_de_fin_de_periode_des_programmes_ete_et_hiver_21"/><text:bookmark-start text:name="definir_les_dates_de_debut_et_de_fin_de_periode_des_programmes_ete_et_hiver"/>Définir les dates de début et de fin de période des programmes « été » et « hiver ».<text:bookmark-end text:name="__RefHeading___definir_les_dates_de_debut_et_de_fin_de_periode_des_programmes_ete_et_hiver_21"/><text:bookmark-end text:name="definir_les_dates_de_debut_et_de_fin_de_periode_des_programmes_ete_et_hiver"/></text:h>
      <text:p text:style-name="Text_20_body">Au Menu, cliquez sur « Fichiers » puis sur « Programmes été / hiver ». </text:p>
      <text:p text:style-name="Text_20_body"><draw:frame draw:style-name="media" draw:name="3" text:anchor-type="as-char" draw:z-index="3" svg:width="4.683125cm" svg:height="4.3127083333333cm"><draw:image xlink:href="Pictures/b89c4c83f2cbc91692ee0681d0d365de.png" xlink:type="simple" xlink:show="embed" xlink:actuate="onLoad"/></draw:frame></text:p>
      <text:p text:style-name="Text_20_body"><draw:frame draw:style-name="media" draw:name="4" text:anchor-type="as-char" draw:z-index="4" svg:width="14.075833333333cm" svg:height="11.562291666667cm"><draw:image xlink:href="Pictures/2e64d6c9611d08f0db206acdd42dbe1b.png" xlink:type="simple" xlink:show="embed" xlink:actuate="onLoad"/></draw:frame></text:p>
      <text:p text:style-name="Text_20_body">Au menu, cliquez sur « <text:span text:style-name="Strong_20_Emphasis">Ajouter</text:span>  ». Donnez un numéro au programme de vol (0 à 99).</text:p>
      <text:p text:style-name="Text_20_body">Définissez les dates de validité du programme été ou hiver puis enregistrez en cliquant sur l’option « <text:span text:style-name="Strong_20_Emphasis">Enregistrer (F8)</text:span>  » du menu.</text:p>
      <text:p text:style-name="Text_20_body">IMPORTANT :<text:span text:style-name="Strong_20_Emphasis"> Assurez-vous qu’entre 2 programmes les dates soient bien continues. </text:span></text:p>
      <text:p text:style-name="Text_20_body">A l’intérieur d’un programme, vous pourrez ajuster les dates de début et fin de validité de chaque vol.</text:p>
      <text:h text:style-name="Heading_20_4" text:outline-level="4"><text:bookmark-start text:name="__RefHeading___transferer_des_vols_vers_un_nouveau_programme_22"/><text:bookmark-start text:name="transferer_des_vols_vers_un_nouveau_programme"/>Transférer des vols vers un nouveau programme<text:bookmark-end text:name="__RefHeading___transferer_des_vols_vers_un_nouveau_programme_22"/><text:bookmark-end text:name="transferer_des_vols_vers_un_nouveau_programme"/></text:h>
      <text:p text:style-name="Text_20_body">Lorsque vous créez un nouveau programme « été ou hiver », il peut être utile de récupérer certains vols existant dans le précédent programme. Procédez alors comme suit :</text:p>
      <text:list text:style-name="List_20_1" text:continue-numbering="false">
        <text:list-item>
          <text:p text:style-name="LastListParagraph_FirstListParagraph_List_20_1_Content"> En haut de la fenêtre, sélectionnez le programme dans lequel se trouvent les vols à transférer.</text:p>
        </text:list-item>
      </text:list>
      <text:p text:style-name="Text_20_body"><draw:frame draw:style-name="media" draw:name="5" text:anchor-type="as-char" draw:z-index="5" svg:width="6.8791666666667cm" svg:height="2.5929166666667cm"><draw:image xlink:href="Pictures/c375f224e790fefd0b3fa4312758a806.png" xlink:type="simple" xlink:show="embed" xlink:actuate="onLoad"/></draw:frame></text:p>
      <text:list text:style-name="List_20_1" text:continue-numbering="false">
        <text:list-item>
          <text:p text:style-name="FirstListParagraph_List_20_1_Content"> Mettez en surbrillance le ou les vols à basculer sur le nouveau programme. Rappel : Pour mettre en surbrillance plusieurs enregistrements, maintenez enfoncée la touche « Shift » de votre clavier et cliquer sur les enregistrements souhaités.</text:p>
        </text:list-item>
        <text:list-item>
          <text:p text:style-name="List_20_1_Content"> Faites un clic droit puis sélectionnez l'option &lt;Déplacez vers autre programme&gt; ce qui ouvre la fenêtre des programmes ETE / HIVER.</text:p>
        </text:list-item>
        <text:list-item>
          <text:p text:style-name="LastListParagraph_List_20_1_Content"> Double cliquez sur l'un des programmes ETE / HIVER → les vols en surbrillance seront automatiquement transférés.</text:p>
        </text:list-item>
      </text:list>
      <text:h text:style-name="Heading_20_3" text:outline-level="3"><text:bookmark-start text:name="__RefHeading___liste_des_vols_reguliers_23"/><text:bookmark-start text:name="liste_des_vols_reguliers"/>Liste des vols réguliers<text:bookmark-end text:name="__RefHeading___liste_des_vols_reguliers_23"/><text:bookmark-end text:name="liste_des_vols_reguliers"/></text:h>
      <text:p text:style-name="Text_20_body">La liste des vols réguliers appartenant au programme « été » ou « hiver » s’affiche dans le la tableau ci-dessous :</text:p>
      <text:p text:style-name="Text_20_body"><draw:frame draw:style-name="media" draw:name="6" text:anchor-type="as-char" draw:z-index="6" svg:width="27.093333333333cm" style:rel-width="100%" svg:height="20.32cm" style:rel-height="scale"><draw:image xlink:href="Pictures/e2b31e9e4e543ed5859621e014504604.png" xlink:type="simple" xlink:show="embed" xlink:actuate="onLoad"/></draw:frame></text:p>
      <text:h text:style-name="Heading_20_4" text:outline-level="4"><text:bookmark-start text:name="__RefHeading___ajouter_un_vol_regulier_24"/><text:bookmark-start text:name="ajouter_un_vol_regulier"/>Ajouter un vol régulier<text:bookmark-end text:name="__RefHeading___ajouter_un_vol_regulier_24"/><text:bookmark-end text:name="ajouter_un_vol_regulier"/></text:h>
      <text:p text:style-name="Text_20_body">Un vol régulier doit impérativement être composé de 2 mouvements : une <text:span text:style-name="Strong_20_Emphasis">A</text:span>rrivée et un <text:span text:style-name="Strong_20_Emphasis">D</text:span>épart. Ces 2 mouvements sont alors regroupés à l’aide d’un « <text:span text:style-name="Strong_20_Emphasis">Numéro de rotation</text:span>  » unique.</text:p>
      <text:p text:style-name="Text_20_body">Pour ajouter un vol régulier, vous allez répéter 2 fois les étapes suivantes :</text:p>
      <text:list text:style-name="List_20_1" text:continue-numbering="false">
        <text:list-item>
          <text:p text:style-name="FirstListParagraph_List_20_1_Content"> Au menu, cliquez sur l’option « Ajouter (F2) » ; une nouvelle ligne vierge s’ajoute à la fin du tableau.</text:p>
        </text:list-item>
        <text:list-item>
          <text:p text:style-name="List_20_1_Content"> <text:span text:style-name="Strong_20_Emphasis"><text:span text:style-name="underline">Renseignez au minimum les colonnes suivantes</text:span></text:span> :</text:p>
          <text:list text:style-name="List_20_1">
            <text:list-item>
              <text:p text:style-name="List_20_1_Content"> ADA = Arrivée, D = Départ</text:p>
            </text:list-item>
            <text:list-item>
              <text:p text:style-name="List_20_1_Content"> H MNHeure locale du vol</text:p>
            </text:list-item>
            <text:list-item>
              <text:p text:style-name="List_20_1_Content"> Night StopCochez cette case si l’appareil fait une halte d’au moins une nuit</text:p>
            </text:list-item>
            <text:list-item>
              <text:p text:style-name="List_20_1_Content"> Vol Bigramme ou trigramme du No de vol (en général, bigramme)</text:p>
            </text:list-item>
            <text:list-item>
              <text:p text:style-name="List_20_1_Content"> NoNo de vol (4 chiffres)</text:p>
            </text:list-item>
            <text:list-item>
              <text:p text:style-name="List_20_1_Content"> MémoTexte libre pour identifier facilement les vols</text:p>
            </text:list-item>
            <text:list-item>
              <text:p text:style-name="LastListParagraph_List_20_1_Content"> OACICode OACI de l’aéroport de provenance ou de destination</text:p>
            </text:list-item>
          </text:list>
        </text:list-item>
      </text:list>
      <text:p text:style-name="Text_20_body">Vous pouvez aussi entrer un code IATA, il sera automatiquement remplacé</text:p>
      <text:list text:style-name="List_20_1" text:continue-numbering="false">
        <text:list-item>
          <text:p text:style-name="FirstListParagraph_List_20_1_Content"> Jours de la semaine Cochez les cases du lundi au dimanche. Si le vol est assuré les jours fériés, cochez la case correspondante.</text:p>
        </text:list-item>
        <text:list-item>
          <text:p text:style-name="List_20_1_Content"> Ajoutez le vol retour en répétant les étapes 1 et 2 décrites ci-dessus</text:p>
        </text:list-item>
        <text:list-item>
          <text:p text:style-name="LastListParagraph_List_20_1_Content"> Mettez en surbrillance les 2 vols en maintenant enfoncée la touche « Majuscule » (Shift) puis faites un <text:span text:style-name="Strong_20_Emphasis">« clic droit »</text:span>  sur l’un des 2 vols et cliquez sur l’option « <text:span text:style-name="Strong_20_Emphasis">Regroupement A/D en une rotation</text:span>  ».</text:p>
        </text:list-item>
      </text:list>
      <text:p text:style-name="Text_20_body"><draw:frame draw:style-name="media" draw:name="7" text:anchor-type="as-char" draw:z-index="7" svg:width="5.476875cm" svg:height="4.8683333333333cm"><draw:image xlink:href="Pictures/e3de26cc66b4ea1f59a757956deb978e.png" xlink:type="simple" xlink:show="embed" xlink:actuate="onLoad"/></draw:frame></text:p>
      <text:p text:style-name="Text_20_body"><text:span text:style-name="Strong_20_Emphasis"></text:span><text:span text:style-name="Strong_20_Emphasis"> Important : Les vols qui ne sont pas regroupés en rotation ne seront pas générés dans les prévisions de vol.</text:span></text:p>
      <text:h text:style-name="Heading_20_4" text:outline-level="4"><text:bookmark-start text:name="__RefHeading___vol_en_code_share_25"/><text:bookmark-start text:name="vol_en_code_share"/>Vol en code « Share »<text:bookmark-end text:name="__RefHeading___vol_en_code_share_25"/><text:bookmark-end text:name="vol_en_code_share"/></text:h>
      <text:p text:style-name="Text_20_body"><draw:frame draw:style-name="media" draw:name="8" text:anchor-type="as-char" draw:z-index="8" svg:width="6.82625cm" svg:height="2.6722916666667cm"><draw:image xlink:href="Pictures/e4552ece8cd05a0e3f0ef29352b28731.png" xlink:type="simple" xlink:show="embed" xlink:actuate="onLoad"/></draw:frame></text:p>
      <text:p text:style-name="Text_20_body">Certains vols sont partagés par plusieurs compagnies. Vous pouvez renseigner jusqu’à 3 compagnies partageant un même vol. Procédez alors comme suit :</text:p>
      <text:list text:style-name="List_20_1" text:continue-numbering="false">
        <text:list-item>
          <text:p text:style-name="FirstListParagraph_List_20_1_Content"> Sélectionnez le vol concerné en cliquant dessus,</text:p>
        </text:list-item>
        <text:list-item>
          <text:p text:style-name="LastListParagraph_List_20_1_Content"> Renseignez les champs de la figure ci-contre. Ils se trouvent en haut dans la marge droite.</text:p>
        </text:list-item>
      </text:list>
      <text:p text:style-name="Text_20_body"><text:span text:style-name="Strong_20_Emphasis"></text:span>Rappel : Au préalable, les compagnies aériennes doivent avoir été crées dans le fichier clients. Chaque compagnie fait l’objet d’une fiche client identifiée par son TRIGRAMME (code IATA de 3 caractères) et l’association des trigrammes et des bigrammes est faite dans les fiches clients comme le montre la figure ci-dessous.</text:p>
      <text:p text:style-name="Text_20_body"><draw:frame draw:style-name="media" draw:name="9" text:anchor-type="as-char" draw:z-index="9" svg:width="20.134791666667cm" style:rel-width="100%" svg:height="7.6464583333333cm" style:rel-height="scale"><draw:image xlink:href="Pictures/0bd2365b2cf2f86bbdbe11015d3853dc.png" xlink:type="simple" xlink:show="embed" xlink:actuate="onLoad"/></draw:frame></text:p>
      <text:h text:style-name="Heading_20_4" text:outline-level="4"><text:bookmark-start text:name="__RefHeading___informations_complementaires_26"/><text:bookmark-start text:name="informations_complementaires"/>Informations complémentaires<text:bookmark-end text:name="__RefHeading___informations_complementaires_26"/><text:bookmark-end text:name="informations_complementaires"/></text:h>
      <text:p text:style-name="Text_20_body">Si le vol est une <text:span text:style-name="Strong_20_Emphasis">ARRIVEE</text:span>, le cadre ci-dessous s’affiche dans la marge droite :</text:p>
      <text:p text:style-name="Text_20_body"><draw:frame draw:style-name="media" draw:name="10" text:anchor-type="as-char" draw:z-index="10" svg:width="6.746875cm" svg:height="5.159375cm"><draw:image xlink:href="Pictures/55bc8071bafa87d575599ef5e99c08aa.png" xlink:type="simple" xlink:show="embed" xlink:actuate="onLoad"/></draw:frame></text:p>
      <text:p text:style-name="Text_20_body">Si c’est un <text:span text:style-name="Strong_20_Emphasis">DEPART</text:span>, c’est le cadre ci-dessous qui s’affiche :</text:p>
      <text:p text:style-name="Text_20_body"><draw:frame draw:style-name="media" draw:name="11" text:anchor-type="as-char" draw:z-index="11" svg:width="6.6675cm" svg:height="6.6145833333333cm"><draw:image xlink:href="Pictures/90658fc970568907f8b307711e0fb222.png" xlink:type="simple" xlink:show="embed" xlink:actuate="onLoad"/></draw:frame></text:p>
      <text:p text:style-name="Text_20_body">Vous pouvez alors renseigner les informations suivantes :</text:p>
      <text:p text:style-name="Text_20_body"><text:span text:style-name="Strong_20_Emphasis">Porte(s) et heure d’embarquement. </text:span><text:span text:style-name="Strong_20_Emphasis">Parking</text:span>  : Sélectionner le parking avion par défaut. Celui-ci pourra être changé plus tard. <text:span text:style-name="Strong_20_Emphasis">Porte</text:span>  : Renseignez ce champ avec la ou les portes à l’arrivée.</text:p>
      <text:p text:style-name="Text_20_body"><text:span text:style-name="Strong_20_Emphasis">Tapis bagages</text:span>  : ce champ avec le ou les numéros des tapis bagages habituellement utilisé(s) pour la délivrance des bagages.</text:p>
      <text:p text:style-name="Text_20_body"><text:span text:style-name="Strong_20_Emphasis">Banques</text:span>  : Renseignez ce champ avec la ou les banques habituellement utilisée(s) pour l’enregistrement des passagers.</text:p>
      <text:p text:style-name="Text_20_body"> Portes, tapis bagages, banques d’enregistrement et autres ressources peuvent être planifiées à l’aide du module optionnel « Who What and When ».</text:p>
      <text:p text:style-name="Text_20_body"><text:span text:style-name="Strong_20_Emphasis">Heure début (HDE)</text:span>  : Heure de début d’enregistrement des passagers</text:p>
      <text:p text:style-name="Text_20_body"><text:span text:style-name="Strong_20_Emphasis">Heure fin (HLE)</text:span>  : Heure de fin d’enregistrement des passagers</text:p>
      <text:h text:style-name="Heading_20_4" text:outline-level="4"><text:bookmark-start text:name="__RefHeading___inserer_des_escales_27"/><text:bookmark-start text:name="inserer_des_escales"/>Insérer des escales<text:bookmark-end text:name="__RefHeading___inserer_des_escales_27"/><text:bookmark-end text:name="inserer_des_escales"/></text:h>
      <text:p text:style-name="Text_20_body">Si le vol comporte une ou plusieurs escales, procédez comme suit :</text:p>
      <text:list text:style-name="List_20_1" text:continue-numbering="false">
        <text:list-item>
          <text:p text:style-name="FirstListParagraph_List_20_1_Content"> Sélectionnez le vol concerné ;</text:p>
        </text:list-item>
        <text:list-item>
          <text:p text:style-name="List_20_1_Content"> Dans la marge droite, cliquez 2 fois sur le tableau des escales. La fenêtre ci-dessous s’affiche.</text:p>
        </text:list-item>
        <text:list-item>
          <text:p text:style-name="List_20_1_Content"> Au menu, cliquer sur « <text:span text:style-name="Strong_20_Emphasis">Ajouter (F2)</text:span>  » pour créer une escale.</text:p>
        </text:list-item>
        <text:list-item>
          <text:p text:style-name="List_20_1_Content"> Renseignez la ligne vierge qui s’est ajoutée avec au minimum les informations suivantes :</text:p>
          <text:list text:style-name="List_20_1">
            <text:list-item>
              <text:p text:style-name="List_20_1_Content"> Code IATA ou code OACI de l’escale → Le nom de l’aéroport s’affiche automatiquement.</text:p>
            </text:list-item>
            <text:list-item>
              <text:p text:style-name="LastListParagraph_List_20_1_Content"> Sièges : Dans certains cas, le nombre de sièges disponibles peut être limité. Entrez alors soit un pourcentage (exemple 50%), soit un nombre fixe de sièges. S’il n’est pas renseigné, c’est le nombre total de sièges disponibles à bord de l’appareil qui est pris en compte.</text:p>
            </text:list-item>
          </text:list>
        </text:list-item>
      </text:list>
      <text:p text:style-name="Text_20_body"><draw:frame draw:style-name="media" draw:name="12" text:anchor-type="as-char" draw:z-index="12" svg:width="11.482916666667cm" svg:height="7.3025cm"><draw:image xlink:href="Pictures/cdf0c0ae7b1bae09c8191e345e06fa98.png" xlink:type="simple" xlink:show="embed" xlink:actuate="onLoad"/></draw:frame></text:p>
      <text:h text:style-name="Heading_20_4" text:outline-level="4"><text:bookmark-start text:name="__RefHeading___definir_les_periodes_de_delestage_28"/><text:bookmark-start text:name="definir_les_periodes_de_delestage"/>Définir les périodes de délestage<text:bookmark-end text:name="__RefHeading___definir_les_periodes_de_delestage_28"/><text:bookmark-end text:name="definir_les_periodes_de_delestage"/></text:h>
      <text:p text:style-name="Text_20_body">Si le vol fait l’objet d’une ou plusieurs périodes de délestage, procédez comme suit :</text:p>
      <text:list text:style-name="List_20_1" text:continue-numbering="false">
        <text:list-item>
          <text:p text:style-name="LastListParagraph_FirstListParagraph_List_20_1_Content"> Sélectionnez le vol concerné ;</text:p>
        </text:list-item>
      </text:list>
      <text:list text:style-name="List_20_1" text:continue-numbering="false">
        <text:list-item>
          <text:p text:style-name="FirstListParagraph_List_20_1_Content"> Dans la marge droite, cliquez 2 fois sur le tableau des délestages. La fenêtre ci-dessous s’affiche. <text:line-break/><draw:frame draw:style-name="media" draw:name="13" text:anchor-type="as-char" draw:z-index="13" svg:width="12.752916666667cm" svg:height="11.58875cm"><draw:image xlink:href="Pictures/b400d15ab9caacd1cce79a33b480a514.png" xlink:type="simple" xlink:show="embed" xlink:actuate="onLoad"/></draw:frame></text:p>
        </text:list-item>
        <text:list-item>
          <text:p text:style-name="List_20_1_Content"> Cliquez sur l’option « Ajouter (F2) » du menu, une nouvelle ligne s’affiche avec le no du vol,</text:p>
        </text:list-item>
        <text:list-item>
          <text:p text:style-name="List_20_1_Content"> Renseignez les 2 colonnes période du … au avec les dates de début et de fin de délestage.</text:p>
        </text:list-item>
        <text:list-item>
          <text:p text:style-name="List_20_1_Content"> Eventuellement répétez les étapes 3 et 4 ci-dessus pour ajouter d’autres périodes de délestage.</text:p>
        </text:list-item>
        <text:list-item>
          <text:p text:style-name="LastListParagraph_List_20_1_Content"> Enregistrez en cliquant sur l’option « <text:span text:style-name="Strong_20_Emphasis">Enregistrer (F8</text:span>) » du menu.</text:p>
        </text:list-item>
      </text:list>
      <text:h text:style-name="Heading_20_2" text:outline-level="2"><text:bookmark-start text:name="__RefHeading___generation_quotidienne_des_previsions_de_vols_29"/><text:bookmark-start text:name="generation_quotidienne_des_previsions_de_vols"/>Génération quotidienne des prévisions de vols<text:bookmark-end text:name="__RefHeading___generation_quotidienne_des_previsions_de_vols_29"/><text:bookmark-end text:name="generation_quotidienne_des_previsions_de_vols"/></text:h>
      <text:p text:style-name="Text_20_body">De manière quotidienne, il faut s’assurer que les prévisions de vols ont été générées par le programme de prévision des vols.</text:p>
      <text:p text:style-name="Text_20_body"><text:span text:style-name="Strong_20_Emphasis"><text:span text:style-name="underline">Accès à la prévision des vols :</text:span> </text:span></text:p>
      <text:p text:style-name="Text_20_body">1°) Soit par le menu Cupp-T</text:p>
      <text:p text:style-name="Text_20_body"><draw:frame draw:style-name="media" draw:name="14" text:anchor-type="as-char" draw:z-index="14" svg:width="22.06625cm" style:rel-width="100%" svg:height="7.8316666666667cm" style:rel-height="scale"><draw:image xlink:href="Pictures/25c2afd5a461354d4732a5a7e4379964.png" xlink:type="simple" xlink:show="embed" xlink:actuate="onLoad"/></draw:frame></text:p>
      <text:p text:style-name="Text_20_body">2°) Soit par le menu LDCS : <text:span text:style-name="Strong_20_Emphasis">Flight Management</text:span></text:p>
      <text:p text:style-name="Text_20_body"><draw:frame draw:style-name="media" draw:name="15" text:anchor-type="as-char" draw:z-index="15" svg:width="25.691041666667cm" style:rel-width="100%" svg:height="4.5772916666667cm" style:rel-height="scale"><draw:image xlink:href="Pictures/538223ec8abd56f2bca0ab8a084ab5a7.png" xlink:type="simple" xlink:show="embed" xlink:actuate="onLoad"/></draw:frame></text:p>
      <text:p text:style-name="Text_20_body">Une fois le programme lancé à la date du jour, il faut Générer la prévision des vols</text:p>
      <text:p text:style-name="Text_20_body">via le menu : <text:span text:style-name="Strong_20_Emphasis">Fichier</text:span><text:span text:style-name="Strong_20_Emphasis">\ Génération des prévisions de vols</text:span></text:p>
      <text:p text:style-name="Text_20_body"><draw:frame draw:style-name="media" draw:name="16" text:anchor-type="as-char" draw:z-index="16" svg:width="12.673541666667cm" svg:height="6.905625cm"><draw:image xlink:href="Pictures/de37ba4de4a1de7aa1443901cb7faa6e.png" xlink:type="simple" xlink:show="embed" xlink:actuate="onLoad"/></draw:frame></text:p>
      <text:p text:style-name="Text_20_body">La prévision des vols du jour se génère alors en fonction du programme de vols régulier.</text:p>
      <text:p text:style-name="Text_20_body">Il est également possible d’ajouter un vol qui ne serait pas planifié dans les vols réguliers.</text:p>
      <text:p text:style-name="Text_20_body"><text:span text:style-name="Strong_20_Emphasis">Ajouter</text:span><text:span text:style-name="Strong_20_Emphasis"> un vol</text:span>  via la touche de fonction <text:span text:style-name="Strong_20_Emphasis">« F2 </text:span>» ou cliquez sur « ajouter »</text:p>
      <text:p text:style-name="Text_20_body"><draw:frame draw:style-name="media" draw:name="17" text:anchor-type="as-char" draw:z-index="17" svg:width="12.408958333333cm" svg:height="3.7041666666667cm"><draw:image xlink:href="Pictures/65ed223257caa40f5ae1050071671065.png" xlink:type="simple" xlink:show="embed" xlink:actuate="onLoad"/></draw:frame></text:p>
      <text:p text:style-name="Text_20_body">Saisir les informations demandées dont au minimum :</text:p>
      <text:list text:style-name="List_20_1" text:continue-numbering="false">
        <text:list-item>
          <text:p text:style-name="FirstListParagraph_List_20_1_Content"> N° de vol</text:p>
        </text:list-item>
        <text:list-item>
          <text:p text:style-name="List_20_1_Content"> Exploitant</text:p>
        </text:list-item>
        <text:list-item>
          <text:p text:style-name="List_20_1_Content"> Provenance</text:p>
        </text:list-item>
        <text:list-item>
          <text:p text:style-name="List_20_1_Content"> Nature de Vols</text:p>
        </text:list-item>
        <text:list-item>
          <text:p text:style-name="LastListParagraph_List_20_1_Content"> et le TYPE d’aéronef qui est <text:span text:style-name="Strong_20_Emphasis">Obligatoire</text:span></text:p>
        </text:list-item>
      </text:list>
      <text:p text:style-name="Text_20_body"><text:span text:style-name="Emphasis">(</text:span><text:span text:style-name="Emphasis">L’immatriculation</text:span><text:span text:style-name="Emphasis"> et le nombre de sièges sont optionnels)</text:span></text:p>
      <text:p text:style-name="Text_20_body">Enregistrer la fiche soit par la touche de fonction <text:span text:style-name="Strong_20_Emphasis">F8</text:span>  soit en cliquant sur « <text:span text:style-name="Strong_20_Emphasis">Enregistrer</text:span>  »</text:p>
      <text:p text:style-name="Text_20_body"><draw:frame draw:style-name="media" draw:name="18" text:anchor-type="as-char" draw:z-index="18" svg:width="18.706041666667cm" style:rel-width="100%" svg:height="14.499166666667cm" style:rel-height="scale"><draw:image xlink:href="Pictures/e4690e0b02181fbfd31443ecd6692af5.png" xlink:type="simple" xlink:show="embed" xlink:actuate="onLoad"/></draw:frame></text:p>
      <text:h text:style-name="Heading_20_2" text:outline-level="2"><text:bookmark-start text:name="__RefHeading___validation_des_vols_30"/><text:bookmark-start text:name="validation_des_vols"/>Validation des vols<text:bookmark-end text:name="__RefHeading___validation_des_vols_30"/><text:bookmark-end text:name="validation_des_vols"/></text:h>
      <text:h text:style-name="Heading_20_3" text:outline-level="3"><text:bookmark-start text:name="__RefHeading___but_31"/><text:bookmark-start text:name="but3"/>But<text:bookmark-end text:name="__RefHeading___but_31"/><text:bookmark-end text:name="but3"/></text:h>
      <text:p text:style-name="Text_20_body">Collecter les informations de trafic à l’aide du programme <text:span text:style-name="Emphasis"><text:span text:style-name="Strong_20_Emphasis">Validation des vols</text:span></text:span>, avec pour objectif d’obtenir les informations suivantes :</text:p>
      <text:list text:style-name="List_20_1" text:continue-numbering="false">
        <text:list-item>
          <text:p text:style-name="FirstListParagraph_List_20_1_Content"> Informations de trafic (Arrivée ou Départ, date, heure bloc, immat, type d’appareil et MTOW)</text:p>
        </text:list-item>
        <text:list-item>
          <text:p text:style-name="LastListParagraph_List_20_1_Content"> Information de chargement (Pax arrivée et départ, pax en transit, fret et poste en Kg)</text:p>
        </text:list-item>
      </text:list>
      <text:h text:style-name="Heading_20_3" text:outline-level="3"><text:bookmark-start text:name="__RefHeading___objectifs_32"/><text:bookmark-start text:name="objectifs1"/>Objectifs<text:bookmark-end text:name="__RefHeading___objectifs_32"/><text:bookmark-end text:name="objectifs1"/></text:h>
      <text:p text:style-name="Text_20_body">Il faut s’assurer que les informations de vols sont correctement saisies.</text:p>
      <text:p text:style-name="Text_20_body">Exemple de vols ne sont pas correctement renseignés, notamment au niveau du chargement.</text:p>
      <text:p text:style-name="Text_20_body">Exemple des 2 vols Q8 ci-dessous dont le nombre de passagers à bord n’a pas été renseigné.</text:p>
      <text:p text:style-name="Text_20_body"><draw:frame draw:style-name="media" draw:name="19" text:anchor-type="as-char" draw:z-index="19" svg:width="21.325416666667cm" style:rel-width="100%" svg:height="4.9477083333333cm" style:rel-height="scale"><draw:image xlink:href="Pictures/6a715cc8a9172a6899f3ef86b527ce57.png" xlink:type="simple" xlink:show="embed" xlink:actuate="onLoad"/></draw:frame></text:p>
      <text:h text:style-name="Heading_20_3" text:outline-level="3"><text:bookmark-start text:name="__RefHeading___procedure_33"/><text:bookmark-start text:name="procedure"/>Procédure<text:bookmark-end text:name="__RefHeading___procedure_33"/><text:bookmark-end text:name="procedure"/></text:h>
      <text:list text:style-name="List_20_1" text:continue-numbering="false">
        <text:list-item>
          <text:p text:style-name="FirstListParagraph_List_20_1_Content"> Tous les vols de la journée doivent être soit validés, soit mis en CNL s’ils ont été annulés. Cela se vérifie facilement à l’aide de la 2<text:span text:style-name="sup">ème</text:span>   colonne du tableau ci-dessous qui doit afficher l’une des icônes suivantes :</text:p>
        </text:list-item>
        <text:list-item>
          <text:p text:style-name="List_20_1_Content"> Vol validé</text:p>
        </text:list-item>
        <text:list-item>
          <text:p text:style-name="List_20_1_Content"> Vol facturé (donc validé)</text:p>
        </text:list-item>
        <text:list-item>
          <text:p text:style-name="List_20_1_Content"> Vol Annulé</text:p>
        </text:list-item>
        <text:list-item>
          <text:p text:style-name="List_20_1_Content"> Vol retardé</text:p>
        </text:list-item>
        <text:list-item>
          <text:p text:style-name="LastListParagraph_List_20_1_Content"> Le chargement des vols <text:span text:style-name="Strong_20_Emphasis"><text:span text:style-name="underline">doit comporter soit des passagers, soit du fret / poste</text:span></text:span> ou les 2. Rappelons que le fret et la poste sont entrés en KG.</text:p>
        </text:list-item>
      </text:list>
      <text:p text:style-name="Text_20_body"><draw:frame draw:style-name="media" draw:name="20" text:anchor-type="as-char" draw:z-index="20" svg:width="4.9477083333333cm" svg:height="4.2597916666667cm"><draw:image xlink:href="Pictures/b253abe6ec91622d13aa3beaa8a24714.png" xlink:type="simple" xlink:show="embed" xlink:actuate="onLoad"/></draw:frame></text:p>
      <text:p text:style-name="Text_20_body">Il ne faut pas oublier de renseigner les passagers en transit.</text:p>
      <text:p text:style-name="Text_20_body">L’attention doit être particulièrement portée sur la lecture des colonnes ci-contre (Pax, transit, Fret Kg et Poste Kg).</text:p>
      <text:list text:style-name="List_20_1" text:continue-numbering="false">
        <text:list-item>
          <text:p text:style-name="LastListParagraph_FirstListParagraph_List_20_1_Content"> <text:span text:style-name="Strong_20_Emphasis">Chaque jour, </text:span>vérifier les vols de la journée qui vient de s’écouler. La copie d’écran ci-dessous montre qu’il manque des passagers sur les vols TAC du 25 septembre.</text:p>
        </text:list-item>
      </text:list>
      <text:p text:style-name="Text_20_body">Exemple à raison de 1 ou 2 vols par jour avec 50 pax en moyenne, sur une année de 365 jours on peut estimer avoir un manque dans nos statistiques d’environ 365 x 50 = <text:span text:style-name="Strong_20_Emphasis"><text:span text:style-name="underline">18 250 passagers</text:span></text:span>.</text:p>
      <text:p text:style-name="Text_20_body"><text:span text:style-name="Emphasis">Exemple de vol incorrectement renseigné. Il manque les passagers à l’arrivée. Même s’ils ne sont pas facturés, ils doivent être renseignés.</text:span></text:p>
      <text:p text:style-name="Text_20_body"><draw:frame draw:style-name="media" draw:name="21" text:anchor-type="as-char" draw:z-index="21" svg:width="24.077083333333cm" style:rel-width="100%" svg:height="17.383125cm" style:rel-height="scale"><draw:image xlink:href="Pictures/befa2f432306aa75d795f2d9afdea84c.png" xlink:type="simple" xlink:show="embed" xlink:actuate="onLoad"/></draw:frame></text:p>
      <text:h text:style-name="Heading_20_3" text:outline-level="3"><text:bookmark-start text:name="__RefHeading___actions_a_conduire_34"/><text:bookmark-start text:name="actions_a_conduire"/>Actions à conduire<text:bookmark-end text:name="__RefHeading___actions_a_conduire_34"/><text:bookmark-end text:name="actions_a_conduire"/></text:h>
      <text:p text:style-name="Text_20_body">Afin de renforcer la qualité des données, il conviendra de :</text:p>
      <text:list text:style-name="List_20_1" text:continue-numbering="false">
        <text:list-item>
          <text:p text:style-name="FirstListParagraph_List_20_1_Content"> Que chaque jour, les contrôles de la validation des vols soient réellement effectués. En principe, sauf mise en place ou exception tous les vols commerciaux ont soit des passagers, soit du fret.</text:p>
        </text:list-item>
        <text:list-item>
          <text:p text:style-name="LastListParagraph_List_20_1_Content"> Demander aux compagnies aériennes de généraliser l’envoie des messages IATA sur les adresses IATATEXT.</text:p>
        </text:list-item>
      </text:list>
      <text:p text:style-name="Text_20_body">Les messages à envoyer sont les suivants :</text:p>
      <text:list text:style-name="List_20_1" text:continue-numbering="false">
        <text:list-item>
          <text:p text:style-name="FirstListParagraph_List_20_1_Content"> Messages relatifs aux mouvements d’avion :</text:p>
          <text:list text:style-name="List_20_1">
            <text:list-item>
              <text:p text:style-name="List_20_1_Content"> <text:span text:style-name="Strong_20_Emphasis">MVT/AA</text:span></text:p>
            </text:list-item>
            <text:list-item>
              <text:p text:style-name="List_20_1_Content"> <text:span text:style-name="Strong_20_Emphasis">MVT/AD</text:span></text:p>
            </text:list-item>
          </text:list>
        </text:list-item>
        <text:list-item>
          <text:p text:style-name="List_20_1_Content"> Messages relatifs aux listes de passagers</text:p>
          <text:list text:style-name="List_20_1">
            <text:list-item>
              <text:p text:style-name="List_20_1_Content"> <text:span text:style-name="Strong_20_Emphasis">PNL</text:span></text:p>
            </text:list-item>
            <text:list-item>
              <text:p text:style-name="List_20_1_Content"> <text:span text:style-name="Strong_20_Emphasis">ADL</text:span></text:p>
            </text:list-item>
          </text:list>
        </text:list-item>
        <text:list-item>
          <text:p text:style-name="List_20_1_Content"> Messages relatifs au chargement</text:p>
          <text:list text:style-name="List_20_1">
            <text:list-item>
              <text:p text:style-name="List_20_1_Content"> <text:span text:style-name="Strong_20_Emphasis">LDM</text:span></text:p>
            </text:list-item>
          </text:list>
        </text:list-item>
        <text:list-item>
          <text:p text:style-name="List_20_1_Content"> Messages relatifs aux bagages (indispensable pour répondre aux nouvelles demandes statistiques de l’aviation civile et en cas de mise en service du BRS (Baggage reconciliation System )</text:p>
          <text:list text:style-name="List_20_1">
            <text:list-item>
              <text:p text:style-name="List_20_1_Content"> <text:span text:style-name="Strong_20_Emphasis">BCM </text:span></text:p>
            </text:list-item>
            <text:list-item>
              <text:p text:style-name="List_20_1_Content"> <text:span text:style-name="Strong_20_Emphasis">FOM</text:span>  Flight Open message</text:p>
            </text:list-item>
            <text:list-item>
              <text:p text:style-name="List_20_1_Content"> <text:span text:style-name="Strong_20_Emphasis">BSM</text:span>  pour tout bagage mis à bord ou lorsqu’un bagage change de statut</text:p>
            </text:list-item>
            <text:list-item>
              <text:p text:style-name="List_20_1_Content"> <text:span text:style-name="Strong_20_Emphasis">BTM</text:span>  Transfert de bagage</text:p>
            </text:list-item>
            <text:list-item>
              <text:p text:style-name="LastListParagraph_List_20_1_Content"> <text:span text:style-name="Strong_20_Emphasis">BUM</text:span>  Débarquement ‘d’un bagage</text:p>
            </text:list-item>
          </text:list>
        </text:list-item>
      </text:list>
      <text:h text:style-name="Heading_20_2" text:outline-level="2"><text:bookmark-start text:name="__RefHeading___preparation_des_vols_35"/><text:bookmark-start text:name="preparation_des_vols"/>Préparation des vols<text:bookmark-end text:name="__RefHeading___preparation_des_vols_35"/><text:bookmark-end text:name="preparation_des_vols"/></text:h>
      <text:h text:style-name="Heading_20_3" text:outline-level="3"><text:bookmark-start text:name="__RefHeading___but_36"/><text:bookmark-start text:name="but4"/>But<text:bookmark-end text:name="__RefHeading___but_36"/><text:bookmark-end text:name="but4"/></text:h>
      <text:p text:style-name="Text_20_body">La préparation des vols a pour finalité d’obtenir ou créer la liste des passagers du vol. Pour effectuer cette préparation, vous devez utiliser la fonction PNL (Passenger Name List c’est-à-dire Liste des noms des passagers) du L-DCS.</text:p>
      <text:p text:style-name="Text_20_body">La première étape d’une préparation de vol est de procéder à l’intégration de la PNL. Deux cas se présentent : l’intégration automatique ou l’intégration manuelle.</text:p>
      <text:h text:style-name="Heading_20_3" text:outline-level="3"><text:bookmark-start text:name="__RefHeading___integrer_une_pnl_37"/><text:bookmark-start text:name="integrer_une_pnl"/>Intégrer une PNL<text:bookmark-end text:name="__RefHeading___integrer_une_pnl_37"/><text:bookmark-end text:name="integrer_une_pnl"/></text:h>
      <text:h text:style-name="Heading_20_4" text:outline-level="4"><text:bookmark-start text:name="__RefHeading___integration_automatique_de_la_pnl_38"/><text:bookmark-start text:name="integration_automatique_de_la_pnl"/>Intégration automatique de la PNL<text:bookmark-end text:name="__RefHeading___integration_automatique_de_la_pnl_38"/><text:bookmark-end text:name="integration_automatique_de_la_pnl"/></text:h>
      <text:p text:style-name="Text_20_body">Pour pouvoir intégrer automatiquement une PNL, il faut qu’un message PNL et/ou ADL ait été envoyé dans la messagerie Iatatext.</text:p>
      <text:p text:style-name="Text_20_body">Ouvrez la fonction <text:span text:style-name="Strong_20_Emphasis">PNL </text:span>en cliquant dessus ou utilisez la touche <text:span text:style-name="Strong_20_Emphasis">F</text:span><text:span text:style-name="Strong_20_Emphasis">5</text:span>.</text:p>
      <text:p text:style-name="Text_20_body">Ensuite cliquez sur <text:span text:style-name="Strong_20_Emphasis">F3</text:span>  pour intégrer la PNL. Patientez quelques instants, le temps que celle-ci se charge.</text:p>
      <text:h text:style-name="Heading_20_4" text:outline-level="4"><text:bookmark-start text:name="__RefHeading___integration_manuelle_de_la_pnl_39"/><text:bookmark-start text:name="integration_manuelle_de_la_pnl"/>Intégration manuelle de la PNL<text:bookmark-end text:name="__RefHeading___integration_manuelle_de_la_pnl_39"/><text:bookmark-end text:name="integration_manuelle_de_la_pnl"/></text:h>
      <text:p text:style-name="Text_20_body">Dans le cas d’un vol charter ou lorsque il n’y a pas de message PNL ou ADL dans la messagerie Iatatext, vous devez procéder à l’intégration manuelle de la liste de passagers.</text:p>
      <text:p text:style-name="Text_20_body">Il faut étudier le flight manifest de la compagnie et mettre en évidence les informations importantes telles que les enfants, les bagages et leur poids, les équipements (bébé, golf, sport, vélo), les priorités à l’embarquement, les sièges réservés. Ces informations identifiées, vous devez alors les enregistrer dans la PNL du vol.</text:p>
      <text:h text:style-name="Heading_20_3" text:outline-level="3"><text:bookmark-start text:name="__RefHeading___presentation_de_l_interface_utilisateur_l-dcs_40"/><text:bookmark-start text:name="presentation_de_l_interface_utilisateur_l-dcs"/>Présentation de l’interface utilisateur L-DCS<text:bookmark-end text:name="__RefHeading___presentation_de_l_interface_utilisateur_l-dcs_40"/><text:bookmark-end text:name="presentation_de_l_interface_utilisateur_l-dcs"/></text:h>
      <text:p text:style-name="Text_20_body">Après vous être identifié depuis la page d’accueil de la station de travail Cupp-T, cliquez sur le bouton <text:span text:style-name="Strong_20_Emphasis">Run </text:span>ou pressez la touche <text:span text:style-name="Strong_20_Emphasis">F5</text:span>  pour être dirigé vers l’interface utilisateur du LDCS.</text:p>
      <text:p text:style-name="Text_20_body">Voici l’écran qui s’affichera :</text:p>
      <text:p text:style-name="Text_20_body"><draw:frame draw:style-name="media" draw:name="22" text:anchor-type="as-char" draw:z-index="22" svg:width="33.866666666667cm" style:rel-width="100%" svg:height="20.875625cm" style:rel-height="scale"><draw:image xlink:href="Pictures/cab43e7765a6fd64995a4e31f583bbbb.png" xlink:type="simple" xlink:show="embed" xlink:actuate="onLoad"/></draw:frame></text:p>
      <text:p text:style-name="Text_20_body">La page d’accueil L-DCS vous permet d’accéder aux fonctions suivantes :</text:p>
      <text:list text:style-name="List_20_1" text:continue-numbering="false">
        <text:list-item>
          <text:p text:style-name="FirstListParagraph_List_20_1_Content"> Passenger List <text:span text:style-name="Strong_20_Emphasis">PNL</text:span></text:p>
        </text:list-item>
        <text:list-item>
          <text:p text:style-name="List_20_1_Content"> Chek In <text:span text:style-name="Strong_20_Emphasis">CHK</text:span></text:p>
        </text:list-item>
        <text:list-item>
          <text:p text:style-name="LastListParagraph_List_20_1_Content"> Boarding <text:span text:style-name="Strong_20_Emphasis">BRD</text:span></text:p>
        </text:list-item>
      </text:list>
      <text:p text:style-name="Text_20_body">Vous pouvez aussi accéder à la messagerie Iatatext, ainsi que visualiser la liste des vols du jour.</text:p>
      <text:h text:style-name="Heading_20_4" text:outline-level="4"><text:bookmark-start text:name="__RefHeading___selection_d_un_vol_41"/><text:bookmark-start text:name="selection_d_un_vol"/>Sélection d’un vol<text:bookmark-end text:name="__RefHeading___selection_d_un_vol_41"/><text:bookmark-end text:name="selection_d_un_vol"/></text:h>
      <text:p text:style-name="Text_20_body">Cliquez sur le vol de la liste des vols du jour ou <text:span text:style-name="Strong_20_Emphasis">Flight list</text:span><text:span text:style-name="Strong_20_Emphasis"> souhaité</text:span></text:p>
      <text:p text:style-name="Text_20_body"> Naviguez dans la Flight list à l’aide des <text:span text:style-name="Strong_20_Emphasis">touches</text:span><text:span text:style-name="Strong_20_Emphasis"> de fonction F2 et F3</text:span>.</text:p>
      <text:p text:style-name="Text_20_body">Validez ensuite avec la touche de fonction désirée</text:p>
      <text:p text:style-name="Text_20_body"><draw:frame draw:style-name="media" draw:name="23" text:anchor-type="as-char" draw:z-index="23" svg:width="15.822083333333cm" svg:height="4.2597916666667cm"><draw:image xlink:href="Pictures/31accb5871d15c7294c9313ab389c6cd.png" xlink:type="simple" xlink:show="embed" xlink:actuate="onLoad"/></draw:frame></text:p>
      <text:h text:style-name="Heading_20_4" text:outline-level="4"><text:bookmark-start text:name="__RefHeading___acces_aux_fonctions_42"/><text:bookmark-start text:name="acces_aux_fonctions"/>Accès aux fonctions<text:bookmark-end text:name="__RefHeading___acces_aux_fonctions_42"/><text:bookmark-end text:name="acces_aux_fonctions"/></text:h>
      <text:p text:style-name="Text_20_body">Depuis l’écran d’accueil L-DCS, vous pouvez utiliser les fonctions suivantes :</text:p>
      <text:p text:style-name="Text_20_body"><draw:frame draw:style-name="media" draw:name="24" text:anchor-type="as-char" draw:z-index="24" svg:width="3.4925cm" svg:height="3.5454166666667cm"><draw:image xlink:href="Pictures/59756d7b13f0722d83a587d596581606.png" xlink:type="simple" xlink:show="embed" xlink:actuate="onLoad"/></draw:frame></text:p>
      <text:p text:style-name="Text_20_body">Pour accéder à la fonction désirée :</text:p>
      <text:p text:style-name="Text_20_body"> Sélectionnez d’abord le vol sur lequel vous souhaitez travailler (cf Sélection d’un vol)</text:p>
      <text:p text:style-name="Text_20_body"> Cliquez sur l’intitulé ou appuyez sur la touche de fonction correspondant à l’action souhaitée.</text:p>
      <text:h text:style-name="Heading_20_2" text:outline-level="2"><text:bookmark-start text:name="__RefHeading___check-in_enregistrement_des_passagers_43"/><text:bookmark-start text:name="check-in_enregistrement_des_passagers"/>Check-In / Enregistrement des passagers<text:bookmark-end text:name="__RefHeading___check-in_enregistrement_des_passagers_43"/><text:bookmark-end text:name="check-in_enregistrement_des_passagers"/></text:h>
      <text:h text:style-name="Heading_20_3" text:outline-level="3"><text:bookmark-start text:name="__RefHeading___but_44"/><text:bookmark-start text:name="but5"/>But<text:bookmark-end text:name="__RefHeading___but_44"/><text:bookmark-end text:name="but5"/></text:h>
      <text:p text:style-name="Text_20_body">L’enregistrement des passagers consiste à effectuer les opérations suivantes :</text:p>
      <text:list text:style-name="List_20_1" text:continue-numbering="false">
        <text:list-item>
          <text:p text:style-name="FirstListParagraph_List_20_1_Content"> Enregistrer des passagers avec impression de carte d’embarquement (CAB) (sauf pour la compagnie Ryanair)</text:p>
        </text:list-item>
        <text:list-item>
          <text:p text:style-name="List_20_1_Content"> Enregistrer les bagages en soute avec impression d’étiquettes à bagages (TAG)</text:p>
        </text:list-item>
        <text:list-item>
          <text:p text:style-name="List_20_1_Content"> Enregistrer les éventuelles pièces au pied de l’avion</text:p>
        </text:list-item>
        <text:list-item>
          <text:p text:style-name="LastListParagraph_List_20_1_Content"> Effectuer le seating d’un vol (sauf pour certaines compagnies comme Ryanair par exemple)</text:p>
        </text:list-item>
      </text:list>
      <text:h text:style-name="Heading_20_3" text:outline-level="3"><text:bookmark-start text:name="__RefHeading___enregistrer_un_passager_45"/><text:bookmark-start text:name="enregistrer_un_passager"/>Enregistrer un passager<text:bookmark-end text:name="__RefHeading___enregistrer_un_passager_45"/><text:bookmark-end text:name="enregistrer_un_passager"/></text:h>
      <text:h text:style-name="Heading_20_4" text:outline-level="4"><text:bookmark-start text:name="__RefHeading___informations_generales_46"/><text:bookmark-start text:name="informations_generales"/>Informations générales<text:bookmark-end text:name="__RefHeading___informations_generales_46"/><text:bookmark-end text:name="informations_generales"/></text:h>
      <text:p text:style-name="Text_20_body">L’enregistrement d’un vol ouvre au moins deux heures avant l’horaire de départ prévu.</text:p>
      <text:p text:style-name="Text_20_body">La fermeture de l’enregistrement s’effectue :</text:p>
      <text:list text:style-name="List_20_1" text:continue-numbering="false">
        <text:list-item>
          <text:p text:style-name="FirstListParagraph_List_20_1_Content"> 40 minutes avant l’horaire de départ prévu au niveau des comptoirs dépose bagages</text:p>
        </text:list-item>
        <text:list-item>
          <text:p text:style-name="LastListParagraph_List_20_1_Content"> 30 minutes avant l’horaire de départ prévu au niveau du comptoir Web</text:p>
        </text:list-item>
      </text:list>
      <text:p text:style-name="Text_20_body">Le déroulement d’un check in s’effectue comme suit :</text:p>
      <text:p text:style-name="Text_20_body"> <text:span text:style-name="Strong_20_Emphasis">Vérifiez les détails suivants sur les cartes d’embarquement</text:span>  :</text:p>
      <text:list text:style-name="List_20_1" text:continue-numbering="false">
        <text:list-item>
          <text:p text:style-name="LastListParagraph_FirstListParagraph_List_20_1_Content"> destination</text:p>
        </text:list-item>
      </text:list>
      <text:list text:style-name="List_20_1" text:continue-numbering="false">
        <text:list-item>
          <text:p text:style-name="LastListParagraph_FirstListParagraph_List_20_1_Content"> numéro de vol</text:p>
        </text:list-item>
      </text:list>
      <text:list text:style-name="List_20_1" text:continue-numbering="false">
        <text:list-item>
          <text:p text:style-name="LastListParagraph_FirstListParagraph_List_20_1_Content"> date</text:p>
        </text:list-item>
      </text:list>
      <text:p text:style-name="Text_20_body">Ces détails doivent correspondre avec ceux du vol sur lequel vous travaillez.</text:p>
      <text:p text:style-name="Text_20_body"> <text:span text:style-name="Strong_20_Emphasis">Vérifiez les détails de la pièce d’identité du passager</text:span>  :</text:p>
      <text:list text:style-name="List_20_1" text:continue-numbering="false">
        <text:list-item>
          <text:p text:style-name="FirstListParagraph_List_20_1_Content"> nom et prénom</text:p>
        </text:list-item>
        <text:list-item>
          <text:p text:style-name="List_20_1_Content"> photo</text:p>
        </text:list-item>
        <text:list-item>
          <text:p text:style-name="LastListParagraph_List_20_1_Content"> date de validité du passeport ou de la carte d’identité. La date de validité ne doit pas être expirée.</text:p>
        </text:list-item>
      </text:list>
      <text:p text:style-name="Text_20_body"> <text:span text:style-name="Strong_20_Emphasis">Attribuez</text:span><text:span text:style-name="Strong_20_Emphasis"> un siège</text:span>  au passager. Certaines compagnies telles que Ryanair, par exemple, sont en free seating c’est-à-dire placement libre. Pour les vols concernant ce type de compagnie, la fonctionnalité seating est bloquée.</text:p>
      <text:p text:style-name="Text_20_body"> <text:span text:style-name="Strong_20_Emphasis">Imprimez</text:span>  une ou plusieurs <text:span text:style-name="Strong_20_Emphasis">étiquettes bagages </text:span>selon le cas puis attacher l’étiquette au bagage et donner le reçu au passager.</text:p>
      <text:p text:style-name="Text_20_body"> <text:span text:style-name="Strong_20_Emphasis">Imprimez</text:span>  une <text:span text:style-name="Strong_20_Emphasis">carte d’embarquement </text:span>pour chaque passager.</text:p>
      <text:h text:style-name="Heading_20_4" text:outline-level="4"><text:bookmark-start text:name="__RefHeading___ouvrir_le_check-in_d_un_passager_47"/><text:bookmark-start text:name="ouvrir_le_check-in_d_un_passager"/>Ouvrir le check-in d’un passager<text:bookmark-end text:name="__RefHeading___ouvrir_le_check-in_d_un_passager_47"/><text:bookmark-end text:name="ouvrir_le_check-in_d_un_passager"/></text:h>
      <text:p text:style-name="Text_20_body"> Depuis la page d’accueil du L-DCS, cliquez sur la fonction <text:span text:style-name="Strong_20_Emphasis">Check in</text:span>  ou appuyez sur <text:span text:style-name="Strong_20_Emphasis">F6</text:span>. La fenêtre ci-dessous s’ouvre.</text:p>
      <text:p text:style-name="Text_20_body"><draw:frame draw:style-name="media" draw:name="25" text:anchor-type="as-char" draw:z-index="25" svg:width="25.003125cm" style:rel-width="100%" svg:height="17.806458333333cm" style:rel-height="scale"><draw:image xlink:href="Pictures/e1aa9c706337a7cc931978ed6f608146.png" xlink:type="simple" xlink:show="embed" xlink:actuate="onLoad"/></draw:frame></text:p>
      <text:p text:style-name="Text_20_body"> Dans le champ<text:span text:style-name="Strong_20_Emphasis"><draw:frame draw:style-name="media" draw:name="26" text:anchor-type="as-char" draw:z-index="26" svg:width="4.9477083333333cm" svg:height="1.0583333333333cm"><draw:image xlink:href="Pictures/880cc6ca89330e9876cd7937e5cdbc4a.png" xlink:type="simple" xlink:show="embed" xlink:actuate="onLoad"/></draw:frame></text:span>, tapez les trois premières lettres du nom du passager que vous souhaitez enregistrer.</text:p>
      <text:p text:style-name="Text_20_body"><text:span text:style-name="Emphasis"><text:span text:style-name="Strong_20_Emphasis"><text:span text:style-name="underline">Note</text:span> </text:span> </text:span></text:p>
      <text:p text:style-name="Text_20_body">Dans le cas des vols de la compagnie Ryanair, les passagers ont imprimé leur carte d’embarquement depuis le site internet de la compagnie. Tous ceux qui ont imprimé leur carte possèdent une séquence. Vous pouvez donc les identifier par ce biais.</text:p>
      <text:p text:style-name="Text_20_body"> Utilisez le champ <draw:frame draw:style-name="media" draw:name="27" text:anchor-type="as-char" draw:z-index="27" svg:width="5.794375cm" svg:height="0.74083333333333cm"><draw:image xlink:href="Pictures/2596646b0594125ec60a4fcb00371bb9.png" xlink:type="simple" xlink:show="embed" xlink:actuate="onLoad"/></draw:frame> dans lequel vous tapez le numéro de séquence du passager que vous souhaitez enregistrer.</text:p>
      <text:p text:style-name="Text_20_body"> Validez votre choix en appuyant sur la touche « <text:span text:style-name="Strong_20_Emphasis">Entrée</text:span>  » de votre clavier ou la touche « <text:span text:style-name="Strong_20_Emphasis">Tab</text:span>  ».</text:p>
      <text:p text:style-name="Text_20_body"> Cliquez sur le bouton <draw:frame draw:style-name="media" draw:name="28" text:anchor-type="as-char" draw:z-index="28" svg:width="3.5189583333333cm" svg:height="0.82020833333333cm"><draw:image xlink:href="Pictures/56710b7d9c20138616e1b858e189bee7.png" xlink:type="simple" xlink:show="embed" xlink:actuate="onLoad"/></draw:frame> ou pressez <text:span text:style-name="Strong_20_Emphasis">F10</text:span>  pour obtenir la liste réduite des passagers dont le nom commence par les lettres que vous avez tapées. La fenêtre ci-dessous s’affiche :</text:p>
      <text:p text:style-name="Text_20_body"><draw:frame draw:style-name="media" draw:name="29" text:anchor-type="as-char" draw:z-index="29" svg:width="33.866666666667cm" style:rel-width="100%" svg:height="23.759583333333cm" style:rel-height="scale"><draw:image xlink:href="Pictures/55fb441c71ae6d770fd4e72939489a33.png" xlink:type="simple" xlink:show="embed" xlink:actuate="onLoad"/></draw:frame></text:p>
      <text:p text:style-name="Text_20_body"> Utilisez la touche « <text:span text:style-name="Strong_20_Emphasis">Entrée</text:span>  » de votre clavier pour valider votre choix.</text:p>
      <text:h text:style-name="Heading_20_4" text:outline-level="4"><text:bookmark-start text:name="__RefHeading___ajouter_des_informations_48"/><text:bookmark-start text:name="ajouter_des_informations"/>Ajouter des informations<text:bookmark-end text:name="__RefHeading___ajouter_des_informations_48"/><text:bookmark-end text:name="ajouter_des_informations"/></text:h>
      <text:p text:style-name="Text_20_body">Ce champ est conçu pour spécifier d’éventuelles informations nécessaires au sujet du passager.</text:p>
      <text:p text:style-name="Text_20_body"> Pour ajouter une information, tabulez jusqu’au champ <draw:frame draw:style-name="media" draw:name="30" text:anchor-type="as-char" draw:z-index="30" svg:width="7.5670833333333cm" svg:height="0.873125cm"><draw:image xlink:href="Pictures/561e6876761b2bb783c8e7c9ac6621d4.png" xlink:type="simple" xlink:show="embed" xlink:actuate="onLoad"/></draw:frame> ou cliquez 1 fois dans le champ.</text:p>
      <text:p text:style-name="Text_20_body"> Tapez l’information à ajouter.</text:p>
      <text:p text:style-name="Text_20_body"> Validez en tabulant.</text:p>
      <text:p text:style-name="Text_20_body">Voici quelques exemples des plus fréquentes informations :</text:p>
      <table:table table:style-name="Table">
        <table:table-column table:style-name="odt_auto_style_table_column_1_1"/>
        <table:table-column table:style-name="odt_auto_style_table_column_1_2"/>
        <table:table-row>
          <table:table-cell office:value-type="string" table:style-name="tablecell">
            <text:p text:style-name="tablealignleft">BAGS 1</text:p>
          </table:table-cell>
          <table:table-cell office:value-type="string" table:style-name="tablecell">
            <text:p text:style-name="tablealignleft">Bagage de 15 kg</text:p>
          </table:table-cell>
        </table:table-row>
        <table:table-row>
          <table:table-cell office:value-type="string" table:style-name="tablecell">
            <text:p text:style-name="tablealignleft">BBG1 OU BIGBAG</text:p>
          </table:table-cell>
          <table:table-cell office:value-type="string" table:style-name="tablecell">
            <text:p text:style-name="tablealignleft">Bagage de 20 kg</text:p>
          </table:table-cell>
        </table:table-row>
        <table:table-row>
          <table:table-cell office:value-type="string" table:style-name="tablecell">
            <text:p text:style-name="tablealignleft">BAGS 1/15</text:p>
          </table:table-cell>
          <table:table-cell office:value-type="string" table:style-name="tablecell">
            <text:p text:style-name="tablealignleft">Bagage de 15 kg</text:p>
          </table:table-cell>
        </table:table-row>
        <table:table-row>
          <table:table-cell office:value-type="string" table:style-name="tablecell">
            <text:p text:style-name="tablealignleft">BAGS 1/20</text:p>
          </table:table-cell>
          <table:table-cell office:value-type="string" table:style-name="tablecell">
            <text:p text:style-name="tablealignleft">Bagage de 20 kg</text:p>
          </table:table-cell>
        </table:table-row>
        <table:table-row>
          <table:table-cell office:value-type="string" table:style-name="tablecell">
            <text:p text:style-name="tablealignleft">PRIORITY</text:p>
          </table:table-cell>
          <table:table-cell office:value-type="string" table:style-name="tablecell">
            <text:p text:style-name="tablealignleft">Priorité à l’embarquement</text:p>
          </table:table-cell>
        </table:table-row>
        <table:table-row>
          <table:table-cell office:value-type="string" table:style-name="tablecell">
            <text:p text:style-name="tablealignleft">PRAM PA</text:p>
          </table:table-cell>
          <table:table-cell office:value-type="string" table:style-name="tablecell">
            <text:p text:style-name="tablealignleft">Poussette au pied de l’avion</text:p>
          </table:table-cell>
        </table:table-row>
        <table:table-row>
          <table:table-cell office:value-type="string" table:style-name="tablecell">
            <text:p text:style-name="tablealignleft">WCHR ou WCHC NWCR ou NWCC ou NWCP</text:p>
          </table:table-cell>
          <table:table-cell office:value-type="string" table:style-name="tablecell">
            <text:p text:style-name="tablealignleft">Passager nécessitant une assistance (se référer au Ryanair Special Assistance Voucher</text:p>
          </table:table-cell>
        </table:table-row>
        <table:table-row>
          <table:table-cell office:value-type="string" table:style-name="tablecell">
            <text:p text:style-name="tablealignleft">SEAT Chiffre + Lettre (2D par exemple)</text:p>
          </table:table-cell>
          <table:table-cell office:value-type="string" table:style-name="tablecell">
            <text:p text:style-name="tablealignleft">N° de siège réservé</text:p>
          </table:table-cell>
        </table:table-row>
        <table:table-row>
          <table:table-cell office:value-type="string" table:style-name="tablecell">
            <text:p text:style-name="tablealignleft">SPRT ou GOLF</text:p>
          </table:table-cell>
          <table:table-cell office:value-type="string" table:style-name="tablecell">
            <text:p text:style-name="tablealignleft">Equipement sportif ou Equipement de Golf</text:p>
          </table:table-cell>
        </table:table-row>
        <table:table-row>
          <table:table-cell office:value-type="string" table:style-name="tablecell">
            <text:p text:style-name="tablealignleft">TR + destination + n° de vol (TR MAN BE869 par exemple)</text:p>
          </table:table-cell>
          <table:table-cell office:value-type="string" table:style-name="tablecell"/>
        </table:table-row>
      </table:table>
      <text:p text:style-name="Text_20_body">Par exemple, dans le cas ci-dessus, on peut constater que le passager enregistre un bagage de 15 kg.</text:p>
      <text:h text:style-name="Heading_20_4" text:outline-level="4"><text:bookmark-start text:name="__RefHeading___enregistrer_un_bagage_en_soute_49"/><text:bookmark-start text:name="enregistrer_un_bagage_en_soute"/>Enregistrer un bagage en soute<text:bookmark-end text:name="__RefHeading___enregistrer_un_bagage_en_soute_49"/><text:bookmark-end text:name="enregistrer_un_bagage_en_soute"/></text:h>
      <text:p text:style-name="Text_20_body"> Tabulez jusqu’à atteindre le champ <draw:frame draw:style-name="media" draw:name="31" text:anchor-type="as-char" draw:z-index="31" svg:width="4.5772916666667cm" svg:height="1.2964583333333cm"><draw:image xlink:href="Pictures/d9887162c9faf0413b44afb6e52d896d.png" xlink:type="simple" xlink:show="embed" xlink:actuate="onLoad"/></draw:frame></text:p>
      <text:p text:style-name="Text_20_body"> Tapez le poids du bagage <draw:frame draw:style-name="media" draw:name="32" text:anchor-type="as-char" draw:z-index="32" svg:width="4.4979166666667cm" svg:height="1.4552083333333cm"><draw:image xlink:href="Pictures/7b22cee4eab272c81011eb0f6bf59851.png" xlink:type="simple" xlink:show="embed" xlink:actuate="onLoad"/></draw:frame></text:p>
      <text:p text:style-name="Text_20_body"> Validez le poids tapé en appuyant sur la touche <text:span text:style-name="Strong_20_Emphasis">Entrée</text:span>ou<text:span text:style-name="Strong_20_Emphasis">Tab</text:span><text:span text:style-name="Strong_20_Emphasis">.</text:span></text:p>
      <text:h text:style-name="Heading_20_4" text:outline-level="4"><text:bookmark-start text:name="__RefHeading___imprimer_une_etiquette_bagage_tag_50"/><text:bookmark-start text:name="imprimer_une_etiquette_bagage_tag"/>Imprimer une étiquette bagage (TAG)<text:bookmark-end text:name="__RefHeading___imprimer_une_etiquette_bagage_tag_50"/><text:bookmark-end text:name="imprimer_une_etiquette_bagage_tag"/></text:h>
      <text:p text:style-name="Text_20_body">Après avoir enregistré le poids d’un bagage, vous devez imprimer un <text:span text:style-name="Strong_20_Emphasis">TAG</text:span>  pour celui-ci.</text:p>
      <text:p text:style-name="Text_20_body">Pour cela, cliquez sur le bouton <draw:frame draw:style-name="media" draw:name="33" text:anchor-type="as-char" draw:z-index="33" svg:width="4.206875cm" svg:height="0.84666666666667cm"><draw:image xlink:href="Pictures/1381439dc19b781bdf3d35a51df29184.png" xlink:type="simple" xlink:show="embed" xlink:actuate="onLoad"/></draw:frame> ou pressez <text:span text:style-name="Strong_20_Emphasis">F5</text:span>.</text:p>
      <text:p text:style-name="Text_20_body">Si nécessaire, vous avez la possibilité de réimprimer un TAG. Dans ce cas, une fenêtre d’avertissement s’ouvre :</text:p>
      <text:p text:style-name="Text_20_body"><draw:frame draw:style-name="media" draw:name="34" text:anchor-type="as-char" draw:z-index="34" svg:width="33.866666666667cm" style:rel-width="100%" svg:height="24.13cm" style:rel-height="scale"><draw:image xlink:href="Pictures/0479e565e6ec0e3d9ee86cc4c395b44a.png" xlink:type="simple" xlink:show="embed" xlink:actuate="onLoad"/></draw:frame></text:p>
      <text:p text:style-name="Text_20_body"><draw:frame draw:style-name="media" draw:name="35" text:anchor-type="as-char" draw:z-index="35" svg:width="4.28625cm" svg:height="1.2435416666667cm"><draw:image xlink:href="Pictures/16cf63fbc3055a8ffe30c5bc8431aceb.png" xlink:type="simple" xlink:show="embed" xlink:actuate="onLoad"/></draw:frame></text:p>
      <text:h text:style-name="Heading_20_4" text:outline-level="4"><text:bookmark-start text:name="__RefHeading___ajouter_un_bagage_51"/><text:bookmark-start text:name="ajouter_un_bagage"/>Ajouter un bagage<text:bookmark-end text:name="__RefHeading___ajouter_un_bagage_51"/><text:bookmark-end text:name="ajouter_un_bagage"/></text:h>
      <text:p text:style-name="Text_20_body">En règle générale, un passager ne peut enregistrer qu’un seul bagage. Il est possible qu’un passager enregistre plusieurs bagages dans le cas d’une poussette à mettre en soute ou bien s’il a payé pour pouvoir prendre un second bagage.</text:p>
      <text:p text:style-name="Text_20_body">Dans ce cas, vous devez enregistrer un second bagage :</text:p>
      <text:p text:style-name="Text_20_body"><draw:frame draw:style-name="media" draw:name="36" text:anchor-type="as-char" draw:z-index="36" svg:width="3.33375cm" svg:height="0.89958333333333cm"><draw:image xlink:href="Pictures/92200e4a28aa6f7a7769b865fc98a362.png" xlink:type="simple" xlink:show="embed" xlink:actuate="onLoad"/></draw:frame></text:p>
      <text:p text:style-name="Text_20_body"> Cliquez sur ou pressez <text:span text:style-name="Strong_20_Emphasis">F3</text:span>.</text:p>
      <text:p text:style-name="Text_20_body"> Effectuez l’enregistrement du bagage (cf Enregistrer un bagage en soute)</text:p>
      <text:p text:style-name="Text_20_body"> Imprimez l’étiquette du bagage.</text:p>
      <text:h text:style-name="Heading_20_4" text:outline-level="4"><text:bookmark-start text:name="__RefHeading___supprimer_un_bagage_52"/><text:bookmark-start text:name="supprimer_un_bagage"/>Supprimer un bagage<text:bookmark-end text:name="__RefHeading___supprimer_un_bagage_52"/><text:bookmark-end text:name="supprimer_un_bagage"/></text:h>
      <text:p text:style-name="Text_20_body"> A l’aide des flèches directionnelles haut et bas ou en cliquant directement dessus, sélectionnez le bagage que vous voulez supprimer.</text:p>
      <text:p text:style-name="Text_20_body"><draw:frame draw:style-name="media" draw:name="37" text:anchor-type="as-char" draw:z-index="37" svg:width="4.28625cm" svg:height="1.2435416666667cm"><draw:image xlink:href="Pictures/16cf63fbc3055a8ffe30c5bc8431aceb.png" xlink:type="simple" xlink:show="embed" xlink:actuate="onLoad"/></draw:frame></text:p>
      <text:p text:style-name="Text_20_body"> Cliquez sur le bouton <draw:frame draw:style-name="media" draw:name="38" text:anchor-type="as-char" draw:z-index="38" svg:width="3.3602083333333cm" svg:height="0.82020833333333cm"><draw:image xlink:href="Pictures/f242710105c55be126bc75f941448ba1.png" xlink:type="simple" xlink:show="embed" xlink:actuate="onLoad"/></draw:frame> ou pressez <text:span text:style-name="Strong_20_Emphasis">la touche </text:span><text:span text:style-name="Strong_20_Emphasis">de fonction</text:span>  associée <text:span text:style-name="Strong_20_Emphasis">F4</text:span>. Le bagage disparait de la liste.</text:p>
      <text:h text:style-name="Heading_20_4" text:outline-level="4"><text:bookmark-start text:name="__RefHeading___imprimer_une_carte_d_embarquement_cab_53"/><text:bookmark-start text:name="imprimer_une_carte_d_embarquement_cab"/>Imprimer une carte d’embarquement (CAB)<text:bookmark-end text:name="__RefHeading___imprimer_une_carte_d_embarquement_cab_53"/><text:bookmark-end text:name="imprimer_une_carte_d_embarquement_cab"/></text:h>
      <text:p text:style-name="Text_20_body">Après avoir attribué un siège au passager et enregistrer un ou plusieurs bagages, cliquez sur <draw:frame draw:style-name="media" draw:name="39" text:anchor-type="as-char" draw:z-index="39" svg:width="4.365625cm" svg:height="0.79375cm"><draw:image xlink:href="Pictures/8182d4d130d6546c01340ac4c81d55b9.png" xlink:type="simple" xlink:show="embed" xlink:actuate="onLoad"/></draw:frame> ou pressez <text:span text:style-name="Strong_20_Emphasis">F</text:span><text:span text:style-name="Strong_20_Emphasis">7</text:span>  afin d’imprimer la carte d’embarquement du passager.</text:p>
      <text:h text:style-name="Heading_20_4" text:outline-level="4"><text:bookmark-start text:name="__RefHeading___sauvegarder_un_check_in_54"/><text:bookmark-start text:name="sauvegarder_un_check_in"/>Sauvegarder un check in<text:bookmark-end text:name="__RefHeading___sauvegarder_un_check_in_54"/><text:bookmark-end text:name="sauvegarder_un_check_in"/></text:h>
      <text:p text:style-name="Text_20_body">Lorsque que vous avez terminé l’enregistrement du bagage du passager, que vous avez imprimé l’étiquette bagage ainsi que la carte d’embarquement, vous devez sauvegarder le check in que vous venez d’effectuer</text:p>
      <text:p text:style-name="Text_20_body">Cliquez sur <draw:frame draw:style-name="media" draw:name="40" text:anchor-type="as-char" draw:z-index="40" svg:width="2.06375cm" svg:height="0.79375cm"><draw:image xlink:href="Pictures/adf59c9147c276dfca9ceb652283de01.png" xlink:type="simple" xlink:show="embed" xlink:actuate="onLoad"/></draw:frame> ou pressez <text:span text:style-name="Strong_20_Emphasis">F8</text:span>.</text:p>
      <text:p text:style-name="Text_20_body">Les informations disparaissent.</text:p>
      <text:h text:style-name="Heading_20_4" text:outline-level="4"><text:bookmark-start text:name="__RefHeading___annuler_un_check_in_55"/><text:bookmark-start text:name="annuler_un_check_in"/>Annuler un check in<text:bookmark-end text:name="__RefHeading___annuler_un_check_in_55"/><text:bookmark-end text:name="annuler_un_check_in"/></text:h>
      <text:p text:style-name="Text_20_body">Cliquez sur <draw:frame draw:style-name="media" draw:name="41" text:anchor-type="as-char" draw:z-index="41" svg:width="2.1960416666667cm" svg:height="0.79375cm"><draw:image xlink:href="Pictures/18715a859a0f404caff604264cc2e64c.png" xlink:type="simple" xlink:show="embed" xlink:actuate="onLoad"/></draw:frame> ou pressez <text:span text:style-name="Strong_20_Emphasis">F9</text:span>.</text:p>
      <text:h text:style-name="Heading_20_4" text:outline-level="4"><text:bookmark-start text:name="__RefHeading___ajouter_un_passager_56"/><text:bookmark-start text:name="ajouter_un_passager"/>Ajouter un passager<text:bookmark-end text:name="__RefHeading___ajouter_un_passager_56"/><text:bookmark-end text:name="ajouter_un_passager"/></text:h>
      <text:p text:style-name="Text_20_body">Cliquez sur <draw:frame draw:style-name="media" draw:name="42" text:anchor-type="as-char" draw:z-index="42" svg:width="2.38125cm" svg:height="0.79375cm"><draw:image xlink:href="Pictures/13f05e43ccf3c1ecaf84790459545294.png" xlink:type="simple" xlink:show="embed" xlink:actuate="onLoad"/></draw:frame> ou pressez <text:span text:style-name="Strong_20_Emphasis">F2</text:span>.</text:p>
      <text:h text:style-name="Heading_20_4" text:outline-level="4"><text:bookmark-start text:name="__RefHeading___reinitialiser_l_ecran_check_in_57"/><text:bookmark-start text:name="reinitialiser_l_ecran_check_in"/>Réinitialiser l’écran check in<text:bookmark-end text:name="__RefHeading___reinitialiser_l_ecran_check_in_57"/><text:bookmark-end text:name="reinitialiser_l_ecran_check_in"/></text:h>
      <text:p text:style-name="Text_20_body">Cliquez sur <draw:frame draw:style-name="media" draw:name="43" text:anchor-type="as-char" draw:z-index="43" svg:width="3.01625cm" svg:height="0.79375cm"><draw:image xlink:href="Pictures/aacad2fd775605614a6c72f6a69aa225.png" xlink:type="simple" xlink:show="embed" xlink:actuate="onLoad"/></draw:frame> ou pressez <text:span text:style-name="Strong_20_Emphasis">F1</text:span>.</text:p>
      <text:h text:style-name="Heading_20_4" text:outline-level="4"><text:bookmark-start text:name="__RefHeading___visualiser_la_liste_des_passagers_pax_list_58"/><text:bookmark-start text:name="visualiser_la_liste_des_passagers_pax_list"/>Visualiser la liste des passagers (Pax list)<text:bookmark-end text:name="__RefHeading___visualiser_la_liste_des_passagers_pax_list_58"/><text:bookmark-end text:name="visualiser_la_liste_des_passagers_pax_list"/></text:h>
      <text:p text:style-name="Text_20_body">En utilisant la fonction Pax list, vous pouvez visualiser la liste des passagers voyageant sur le vol sur lequel vous travaillez.</text:p>
      <text:p text:style-name="Text_20_body">Cliquez sur le bouton <draw:frame draw:style-name="media" draw:name="44" text:anchor-type="as-char" draw:z-index="44" svg:width="3.5189583333333cm" svg:height="0.82020833333333cm"><draw:image xlink:href="Pictures/56710b7d9c20138616e1b858e189bee7.png" xlink:type="simple" xlink:show="embed" xlink:actuate="onLoad"/></draw:frame> ou presse <text:span text:style-name="Strong_20_Emphasis">F10</text:span>.</text:p>
      <text:p text:style-name="Text_20_body">Vous obtiendrez alors cette fenêtre :</text:p>
      <text:p text:style-name="Text_20_body"><draw:frame draw:style-name="media" draw:name="45" text:anchor-type="as-char" draw:z-index="45" svg:width="33.866666666667cm" style:rel-width="100%" svg:height="22.38375cm" style:rel-height="scale"><draw:image xlink:href="Pictures/b7dbf4537c5e2355313141e000285c92.png" xlink:type="simple" xlink:show="embed" xlink:actuate="onLoad"/></draw:frame></text:p>
      <text:h text:style-name="Heading_20_4" text:outline-level="4"><text:bookmark-start text:name="__RefHeading___utiliser_le_pax_filter_59"/><text:bookmark-start text:name="utiliser_le_pax_filter"/>Utiliser le Pax filter<text:bookmark-end text:name="__RefHeading___utiliser_le_pax_filter_59"/><text:bookmark-end text:name="utiliser_le_pax_filter"/></text:h>
      <text:p text:style-name="Text_20_body">Il existe 4 différentes listes de passagers accessibles depuis le menu déroulant « Pax filter » :</text:p>
      <text:list text:style-name="List_20_1" text:continue-numbering="false">
        <text:list-item>
          <text:p text:style-name="FirstListParagraph_List_20_1_Content"> <text:span text:style-name="Strong_20_Emphasis">0 - </text:span><text:span text:style-name="Strong_20_Emphasis">PNL Passenger List </text:span>: il s’agit de la liste complète des passagers qui voyagent avec le vol sélectionné</text:p>
        </text:list-item>
        <text:list-item>
          <text:p text:style-name="List_20_1_Content"> <text:span text:style-name="Strong_20_Emphasis">1 - </text:span><text:span text:style-name="Strong_20_Emphasis">WEB and NO show </text:span>: ce sont les passagers qui ne sont pas présentés physiquement au check in ou qui l’ont fait depuis le web</text:p>
        </text:list-item>
        <text:list-item>
          <text:p text:style-name="List_20_1_Content"> <text:span text:style-name="Strong_20_Emphasis">2</text:span><text:span text:style-name="Strong_20_Emphasis">- CHK check in pax list </text:span>: ce sont les passagers qui se sont enregistrés à l’aéroport soit à l’enregistrement des bagages, soit au web check in.</text:p>
        </text:list-item>
        <text:list-item>
          <text:p text:style-name="LastListParagraph_List_20_1_Content"> <text:span text:style-name="Strong_20_Emphasis">3</text:span><text:span text:style-name="Strong_20_Emphasis">-</text:span><text:span text:style-name="Strong_20_Emphasis">SEC Pax passed security </text:span>: ce sont les passagers qui sont passés dans la zone de sécurité</text:p>
        </text:list-item>
      </text:list>
      <text:p text:style-name="Text_20_body"><draw:frame draw:style-name="media" draw:name="46" text:anchor-type="as-char" draw:z-index="46" svg:width="26.431875cm" style:rel-width="100%" svg:height="19.446875cm" style:rel-height="scale"><draw:image xlink:href="Pictures/584b4a588c01ffaee1abf15a80d304d6.png" xlink:type="simple" xlink:show="embed" xlink:actuate="onLoad"/></draw:frame></text:p>
      <text:h text:style-name="Heading_20_4" text:outline-level="4"><text:bookmark-start text:name="__RefHeading___visualiser_la_liste_des_vols_du_jour_60"/><text:bookmark-start text:name="visualiser_la_liste_des_vols_du_jour"/>Visualiser la liste des vols du jour<text:bookmark-end text:name="__RefHeading___visualiser_la_liste_des_vols_du_jour_60"/><text:bookmark-end text:name="visualiser_la_liste_des_vols_du_jour"/></text:h>
      <text:p text:style-name="Text_20_body">Cliquez sur <draw:frame draw:style-name="media" draw:name="47" text:anchor-type="as-char" draw:z-index="47" svg:width="2.5135416666667cm" svg:height="0.79375cm"><draw:image xlink:href="Pictures/c2dddbcc32a50210cdf956c7dd341fac.png" xlink:type="simple" xlink:show="embed" xlink:actuate="onLoad"/></draw:frame> ou pressez <text:span text:style-name="Strong_20_Emphasis">F12</text:span>. La fenêtre suivante s’affichera :</text:p>
      <text:p text:style-name="Text_20_body"><draw:frame draw:style-name="media" draw:name="48" text:anchor-type="as-char" draw:z-index="48" svg:width="33.866666666667cm" style:rel-width="100%" svg:height="24.421041666667cm" style:rel-height="scale"><draw:image xlink:href="Pictures/e38c2ccc0c1edc6cdcce0601bdf5354f.png" xlink:type="simple" xlink:show="embed" xlink:actuate="onLoad"/></draw:frame></text:p>
      <text:h text:style-name="Heading_20_4" text:outline-level="4"><text:bookmark-start text:name="__RefHeading___attribution_d_un_siege_61"/><text:bookmark-start text:name="attribution_d_un_siege"/>Attribution d’un siège<text:bookmark-end text:name="__RefHeading___attribution_d_un_siege_61"/><text:bookmark-end text:name="attribution_d_un_siege"/></text:h>
      <text:p text:style-name="Text_20_body"> Tabulez jusqu’au champ <draw:frame draw:style-name="media" draw:name="49" text:anchor-type="as-char" draw:z-index="49" svg:width="4.3127083333333cm" svg:height="0.76729166666667cm"><draw:image xlink:href="Pictures/30179ce44db22be5c2584fbdf7eac20f.png" xlink:type="simple" xlink:show="embed" xlink:actuate="onLoad"/></draw:frame> ou tapez la touche <text:span text:style-name="Strong_20_Emphasis">F6</text:span>. La fenêtre suivante s’ouvre :</text:p>
      <text:p text:style-name="Text_20_body"><draw:frame draw:style-name="media" draw:name="50" text:anchor-type="as-char" draw:z-index="50" svg:width="33.840208333333cm" style:rel-width="100%" svg:height="15.901458333333cm" style:rel-height="scale"><draw:image xlink:href="Pictures/3d4366bfb4b201e0051e80493369d666.png" xlink:type="simple" xlink:show="embed" xlink:actuate="onLoad"/></draw:frame></text:p>
      <text:p text:style-name="Text_20_body"> L’attribution du siège se fait en cliquant sur le plan cabine sur le siège que vous souhaitez attribuer.</text:p>
      <text:p text:style-name="Text_20_body"> Pour valider votre attribution, cliquez sur « <text:span text:style-name="Strong_20_Emphasis">E</text:span><text:span text:style-name="Strong_20_Emphasis">nregistrer</text:span>» dans la barre de titres de la fenêtre ou utilisez <text:span text:style-name="Strong_20_Emphasis">la touche de fonction</text:span>  associée <text:span text:style-name="Strong_20_Emphasis">F8</text:span>.</text:p>
      <text:h text:style-name="Heading_20_4" text:outline-level="4"><text:bookmark-start text:name="__RefHeading___reservation_d_un_siege_62"/><text:bookmark-start text:name="reservation_d_un_siege"/>Réservation d’un siège<text:bookmark-end text:name="__RefHeading___reservation_d_un_siege_62"/><text:bookmark-end text:name="reservation_d_un_siege"/></text:h>
      <text:p text:style-name="Text_20_body">Si nécessaire, vous pouvez bloquer l’attribution un siège pour d’autres utilisateurs en le réservant.</text:p>
      <text:p text:style-name="Text_20_body">Cochez <draw:frame draw:style-name="media" draw:name="51" text:anchor-type="as-char" draw:z-index="51" svg:width="3.6247916666667cm" svg:height="0.635cm"><draw:image xlink:href="Pictures/368c3a4db5ccfdcb445c70d764cc027f.png" xlink:type="simple" xlink:show="embed" xlink:actuate="onLoad"/></draw:frame>puis cliquez sur le siège dont vous voulez bloquer l’attribution. Le siège s’affiche en tant que réservé pour le service. Il n’est pas possible pour un autre utilisateur de l’attribuer à un passager.</text:p>
      <text:h text:style-name="Heading_20_4" text:outline-level="4"><text:bookmark-start text:name="__RefHeading___annulation_d_une_attribution_63"/><text:bookmark-start text:name="annulation_d_une_attribution"/>Annulation d’une attribution<text:bookmark-end text:name="__RefHeading___annulation_d_une_attribution_63"/><text:bookmark-end text:name="annulation_d_une_attribution"/></text:h>
      <text:list text:style-name="List_20_1" text:continue-numbering="false">
        <text:list-item>
          <text:p text:style-name="LastListParagraph_FirstListParagraph_List_20_1_Content"> <text:span text:style-name="underline">Attribution en cours</text:span></text:p>
        </text:list-item>
      </text:list>
      <text:p text:style-name="Text_20_body">Cliquez sur <text:span text:style-name="Strong_20_Emphasis">Annuler</text:span>  dans le menu de la fenêtre du plan cabine.</text:p>
      <text:p text:style-name="Text_20_body"><draw:frame draw:style-name="media" draw:name="52" text:anchor-type="as-char" draw:z-index="52" svg:width="13.070416666667cm" svg:height="0.52916666666667cm"><draw:image xlink:href="Pictures/bf9d853d56b488bda85e06a565e02a7f.png" xlink:type="simple" xlink:show="embed" xlink:actuate="onLoad"/></draw:frame></text:p>
      <text:p text:style-name="Text_20_body">La fenêtre se referme automatiquement.</text:p>
      <text:list text:style-name="List_20_1" text:continue-numbering="false">
        <text:list-item>
          <text:p text:style-name="LastListParagraph_FirstListParagraph_List_20_1_Content"> <text:span text:style-name="underline">Attribution déjà effectuée / modification d’une attribution</text:span></text:p>
        </text:list-item>
      </text:list>
      <text:p text:style-name="Text_20_body"> Sélectionnez le nouveau siège que vous voulez attribuer en cliquant dessus sur le plan cabine.</text:p>
      <text:p text:style-name="Text_20_body"> Le siège précédemment attribué s’affiche en tant que disponible.</text:p>
      <text:p text:style-name="Text_20_body"> Pour valider votre attribution, cliquez sur <text:span text:style-name="Strong_20_Emphasis">Enregistrer</text:span>  dans le menu de la fenêtre du plan cabine ou utilisez <text:span text:style-name="Strong_20_Emphasis">la touche de fonction</text:span>  associée <text:span text:style-name="Strong_20_Emphasis">F8</text:span>.</text:p>
      <text:h text:style-name="Heading_20_4" text:outline-level="4"><text:bookmark-start text:name="__RefHeading___pictogrammes_du_statut_d_un_passager_64"/><text:bookmark-start text:name="pictogrammes_du_statut_d_un_passager"/>Pictogrammes du statut d’un passager<text:bookmark-end text:name="__RefHeading___pictogrammes_du_statut_d_un_passager_64"/><text:bookmark-end text:name="pictogrammes_du_statut_d_un_passager"/></text:h>
      <text:p text:style-name="Text_20_body">Le statut de chaque est défini par l’un des pictogrammes suivants :</text:p>
      <text:p text:style-name="Text_20_body"><draw:frame draw:style-name="media" draw:name="53" text:anchor-type="as-char" draw:z-index="53" svg:width="2.0902083333333cm" svg:height="0.84666666666667cm"><draw:image xlink:href="Pictures/208c19ef5e40ff213a0fec517b23e76a.png" xlink:type="simple" xlink:show="embed" xlink:actuate="onLoad"/></draw:frame><draw:frame draw:style-name="media" draw:name="54" text:anchor-type="as-char" draw:z-index="54" svg:width="2.8045833333333cm" svg:height="1.4552083333333cm"><draw:image xlink:href="Pictures/6f81a32edfd9b9df3000341df5b0ac2a.png" xlink:type="simple" xlink:show="embed" xlink:actuate="onLoad"/></draw:frame>Siège attribué à un passager</text:p>
      <text:p text:style-name="Text_20_body">Siège réservé</text:p>
      <text:p text:style-name="Text_20_body"><draw:frame draw:style-name="media" draw:name="55" text:anchor-type="as-char" draw:z-index="55" svg:width="2.8310416666667cm" svg:height="0.76729166666667cm"><draw:image xlink:href="Pictures/d177775a3afae84dae19f0e10fb2306e.png" xlink:type="simple" xlink:show="embed" xlink:actuate="onLoad"/></draw:frame>Siège réservé pour le service</text:p>
      <text:p text:style-name="Text_20_body"><draw:frame draw:style-name="media" draw:name="56" text:anchor-type="as-char" draw:z-index="56" svg:width="2.3547916666667cm" svg:height="0.79375cm"><draw:image xlink:href="Pictures/3476ad4f70757875ef1640f8371f5d0f.png" xlink:type="simple" xlink:show="embed" xlink:actuate="onLoad"/></draw:frame>Siège supprimé</text:p>
      <text:p text:style-name="Text_20_body">Siège attribué en extra pour un équipement par exemple</text:p>
      <text:p text:style-name="Text_20_body"><draw:frame draw:style-name="media" draw:name="57" text:anchor-type="as-char" draw:z-index="57" svg:width="2.9897916666667cm" svg:height="0.79375cm"><draw:image xlink:href="Pictures/8f9a1dddbe494ebbe239b8c99f753217.png" xlink:type="simple" xlink:show="embed" xlink:actuate="onLoad"/></draw:frame><draw:frame draw:style-name="media" draw:name="58" text:anchor-type="as-char" draw:z-index="58" svg:width="2.9104166666667cm" svg:height="0.79375cm"><draw:image xlink:href="Pictures/e7d615012f19f0f603e6188d573c0575.png" xlink:type="simple" xlink:show="embed" xlink:actuate="onLoad"/></draw:frame></text:p>
      <text:p text:style-name="Text_20_body"><draw:frame draw:style-name="media" draw:name="59" text:anchor-type="as-char" draw:z-index="59" svg:width="1.9579166666667cm" svg:height="0.79375cm"><draw:image xlink:href="Pictures/7dfe6dd5965d628791faee2730d01f4f.png" xlink:type="simple" xlink:show="embed" xlink:actuate="onLoad"/></draw:frame>Siège située à côté d’une issue de secours</text:p>
      <text:p text:style-name="Text_20_body">Pas de siège disponible</text:p>
      <text:h text:style-name="Heading_20_2" text:outline-level="2"><text:bookmark-start text:name="__RefHeading___boarding_embarquement_des_passagers_65"/><text:bookmark-start text:name="boarding_embarquement_des_passagers"/>Boarding / Embarquement des passagers<text:bookmark-end text:name="__RefHeading___boarding_embarquement_des_passagers_65"/><text:bookmark-end text:name="boarding_embarquement_des_passagers"/></text:h>
      <text:h text:style-name="Heading_20_3" text:outline-level="3"><text:bookmark-start text:name="__RefHeading___but_66"/><text:bookmark-start text:name="but6"/>But<text:bookmark-end text:name="__RefHeading___but_66"/><text:bookmark-end text:name="but6"/></text:h>
      <text:p text:style-name="Text_20_body">La fonction <text:span text:style-name="Strong_20_Emphasis">Boarding</text:span>du L-DCS permet d’effectuer les opérations suivantes :</text:p>
      <text:list text:style-name="List_20_1" text:continue-numbering="false">
        <text:list-item>
          <text:p text:style-name="FirstListParagraph_List_20_1_Content"> Le web check in</text:p>
        </text:list-item>
        <text:list-item>
          <text:p text:style-name="List_20_1_Content"> L’embarquement des passagers</text:p>
        </text:list-item>
        <text:list-item>
          <text:p text:style-name="List_20_1_Content"> La fermeture d’un vol</text:p>
        </text:list-item>
        <text:list-item>
          <text:p text:style-name="LastListParagraph_List_20_1_Content"> Identifier la position d’un passager dans le processus de</text:p>
        </text:list-item>
      </text:list>
      <text:h text:style-name="Heading_20_3" text:outline-level="3"><text:bookmark-start text:name="__RefHeading___enregistrement_au_web_67"/><text:bookmark-start text:name="enregistrement_au_web"/>Enregistrement au Web<text:bookmark-end text:name="__RefHeading___enregistrement_au_web_67"/><text:bookmark-end text:name="enregistrement_au_web"/></text:h>
      <text:h text:style-name="Heading_20_4" text:outline-level="4"><text:bookmark-start text:name="__RefHeading___enregistrement_automatique_d_un_passager_au_web_68"/><text:bookmark-start text:name="enregistrement_automatique_d_un_passager_au_web"/>Enregistrement automatique d’un passager au Web<text:bookmark-end text:name="__RefHeading___enregistrement_automatique_d_un_passager_au_web_68"/><text:bookmark-end text:name="enregistrement_automatique_d_un_passager_au_web"/></text:h>
      <text:p text:style-name="Text_20_body"> Scannez le code barres 2D de la carte d’embarquement du passager à l’aide du lecteur de carte.</text:p>
      <text:p text:style-name="Text_20_body"><draw:frame draw:style-name="media" draw:name="60" text:anchor-type="as-char" draw:z-index="60" svg:width="16.51cm" svg:height="6.2970833333333cm"><draw:image xlink:href="Pictures/8b1e94147e03b2e5c6364319d4088310.png" xlink:type="simple" xlink:show="embed" xlink:actuate="onLoad"/></draw:frame></text:p>
      <text:p text:style-name="Text_20_body">Il est possible que des erreurs se produisent. Dans ce cas, le statut du passager apparait en rouge et celui-ci n’est pas pris en compte dans le système.</text:p>
      <text:p text:style-name="Text_20_body">Quelques cas d’erreur possibles :</text:p>
      <text:p text:style-name="Text_20_body"><draw:frame draw:style-name="media" draw:name="61" text:anchor-type="as-char" draw:z-index="61" svg:width="17.541875cm" style:rel-width="100%" svg:height="7.0908333333333cm" style:rel-height="scale"><draw:image xlink:href="Pictures/2af593af70309c0c1267ec8d1c1dbb5a.png" xlink:type="simple" xlink:show="embed" xlink:actuate="onLoad"/></draw:frame></text:p>
      <text:p text:style-name="Text_20_body"><draw:frame draw:style-name="media" draw:name="62" text:anchor-type="as-char" draw:z-index="62" svg:width="17.594791666667cm" style:rel-width="100%" svg:height="6.9320833333333cm" style:rel-height="scale"><draw:image xlink:href="Pictures/9cce390abc769c8649cb3fd1f539a016.png" xlink:type="simple" xlink:show="embed" xlink:actuate="onLoad"/></draw:frame></text:p>
      <text:p text:style-name="Text_20_body"> Chaque passager enregistré disparait de la PNL située à gauche de l’écran.</text:p>
      <text:h text:style-name="Heading_20_4" text:outline-level="4"><text:bookmark-start text:name="__RefHeading___enregistrement_manuel_d_un_passager_au_web_69"/><text:bookmark-start text:name="enregistrement_manuel_d_un_passager_au_web"/>Enregistrement manuel d’un passager au Web<text:bookmark-end text:name="__RefHeading___enregistrement_manuel_d_un_passager_au_web_69"/><text:bookmark-end text:name="enregistrement_manuel_d_un_passager_au_web"/></text:h>
      <text:p text:style-name="Text_20_body">Il peut arriver qu’il ne soit pas possible de procéder à l’enregistrement d’un passager (absence de code barres, code barres non lu, ect…) dans le cas vous devez effectuer l’enregistrement du passager au Web manuellement.</text:p>
      <text:p text:style-name="Text_20_body"> Cliquez sur <text:span text:style-name="Strong_20_Emphasis"><draw:frame draw:style-name="media" draw:name="63" text:anchor-type="as-char" draw:z-index="63" svg:width="2.9104166666667cm" svg:height="0.89958333333333cm"><draw:image xlink:href="Pictures/4441d49b83f5ee11dcb2ca662fbda7b9.png" xlink:type="simple" xlink:show="embed" xlink:actuate="onLoad"/></draw:frame></text:span>ou utilisez la touche de fonction associée F3.</text:p>
      <text:p text:style-name="Text_20_body"> Vous êtes dirigés automatiquement dans le champ suivant <text:span text:style-name="Strong_20_Emphasis"><draw:frame draw:style-name="media" draw:name="64" text:anchor-type="as-char" draw:z-index="64" svg:width="2.1960416666667cm" svg:height="1.42875cm"><draw:image xlink:href="Pictures/2405b7adbcc2c9648948a620f83ec761.png" xlink:type="simple" xlink:show="embed" xlink:actuate="onLoad"/></draw:frame></text:span>  dans lequel vous tapez le numéro de séquence que vous souhaitez enregistrer.</text:p>
      <text:p text:style-name="Text_20_body"> Utilisez la touche « <text:span text:style-name="Strong_20_Emphasis">Entrée</text:span>  » ou « <text:span text:style-name="Strong_20_Emphasis">Tab</text:span>» de votre clavier pour valider votre séquence.</text:p>
      <text:p text:style-name="Text_20_body"> Lors d’un enregistrement manuel, il peut vous arriver de faire une erreur de frappe. Dans ce cas, vous devez annuler l’enregistrement Web du passager :</text:p>
      <text:list text:style-name="Numbering_20_1" text:continue-numbering="false">
        <text:list-item>
          <text:p text:style-name="LastListParagraph_FirstListParagraph_Numbering_20_1_Content"> Faites un clic droit sur le passager dont vous voulez annuler l’enregistrement Web. Le menu contextuel ci-dessous s’ouvre</text:p>
        </text:list-item>
      </text:list>
      <text:p text:style-name="Text_20_body"><draw:frame draw:style-name="media" draw:name="65" text:anchor-type="as-char" draw:z-index="65" svg:width="31.406041666667cm" style:rel-width="100%" svg:height="6.0325cm" style:rel-height="scale"><draw:image xlink:href="Pictures/ccc51d3f92ba8c292973ca9d7a791f75.png" xlink:type="simple" xlink:show="embed" xlink:actuate="onLoad"/></draw:frame></text:p>
      <text:list text:style-name="Numbering_20_1" text:continue-numbering="false">
        <text:list-item>
          <text:p text:style-name="LastListParagraph_FirstListParagraph_Numbering_20_1_Content"> Cliquez sur le menu contextuel.</text:p>
        </text:list-item>
      </text:list>
      <text:p text:style-name="Text_20_body"><draw:frame draw:style-name="media" draw:name="66" text:anchor-type="as-char" draw:z-index="66" svg:width="10.503958333333cm" svg:height="3.65125cm"><draw:image xlink:href="Pictures/15f5214239c1e752488f7548e6183547.png" xlink:type="simple" xlink:show="embed" xlink:actuate="onLoad"/></draw:frame></text:p>
      <text:p text:style-name="Text_20_body"><text:span text:style-name="Emphasis"><text:span text:style-name="Strong_20_Emphasis"><text:span text:style-name="underline">Note </text:span> </text:span> </text:span></text:p>
      <text:p text:style-name="Text_20_body">Lorsque que vous procédez à l’enregistrement web manuel, les informations de vols ne sont pas transmises au Boarding Gate Reader (BGR).</text:p>
      <text:h text:style-name="Heading_20_4" text:outline-level="4"><text:bookmark-start text:name="__RefHeading___visualiser_la_liste_complete_des_passagers_70"/><text:bookmark-start text:name="visualiser_la_liste_complete_des_passagers"/>Visualiser la liste complète des passagers<text:bookmark-end text:name="__RefHeading___visualiser_la_liste_complete_des_passagers_70"/><text:bookmark-end text:name="visualiser_la_liste_complete_des_passagers"/></text:h>
      <text:p text:style-name="Text_20_body">Vous avez la possibilité de voir l’ensemble des passagers sans aucune distinction dans la PNL à gauche de l’écran.</text:p>
      <text:p text:style-name="Text_20_body">Cliquez sur <draw:frame draw:style-name="media" draw:name="67" text:anchor-type="as-char" draw:z-index="67" svg:width="4.2597916666667cm" svg:height="1.1377083333333cm"><draw:image xlink:href="Pictures/5def0dd11dbf3d40e40fc06918183c1c.png" xlink:type="simple" xlink:show="embed" xlink:actuate="onLoad"/></draw:frame>ou utilisez <text:span text:style-name="Strong_20_Emphasis">F5</text:span>. L’option <text:span text:style-name="Strong_20_Emphasis">Voir tous les pax</text:span>  est alors cochée et tous les passagers quel que soit leurs pax tracer apparaissent dans la liste générale à gauche de l’écran.</text:p>
      <text:h text:style-name="Heading_20_4" text:outline-level="4"><text:bookmark-start text:name="__RefHeading___utilisation_de_la_pax_list_71"/><text:bookmark-start text:name="utilisation_de_la_pax_list"/>Utilisation de la Pax list<text:bookmark-end text:name="__RefHeading___utilisation_de_la_pax_list_71"/><text:bookmark-end text:name="utilisation_de_la_pax_list"/></text:h>
      <text:p text:style-name="Text_20_body">Cette fonctionnalité vous permet d’obtenir différentes listes de passagers. Vous pouvez imprimer les listes que vous voulez.</text:p>
      <text:p text:style-name="Text_20_body">Chaque liste est identifiée par une couleur qui lui est propre.</text:p>
      <text:p text:style-name="Text_20_body"><draw:frame draw:style-name="media" draw:name="68" text:anchor-type="as-char" draw:z-index="68" svg:width="33.866666666667cm" style:rel-width="100%" svg:height="22.198541666667cm" style:rel-height="scale"><draw:image xlink:href="Pictures/e569be0a13d7830f2d2ac89c112ab76b.png" xlink:type="simple" xlink:show="embed" xlink:actuate="onLoad"/></draw:frame></text:p>
      <text:p text:style-name="Text_20_body"><draw:frame draw:style-name="media" draw:name="69" text:anchor-type="as-char" draw:z-index="69" svg:width="33.866666666667cm" style:rel-width="100%" svg:height="22.225cm" style:rel-height="scale"><draw:image xlink:href="Pictures/9bf0ca4f156dffeaab4d2e7c368c455e.png" xlink:type="simple" xlink:show="embed" xlink:actuate="onLoad"/></draw:frame></text:p>
      <text:p text:style-name="Text_20_body"><draw:frame draw:style-name="media" draw:name="70" text:anchor-type="as-char" draw:z-index="70" svg:width="33.866666666667cm" style:rel-width="100%" svg:height="22.172083333333cm" style:rel-height="scale"><draw:image xlink:href="Pictures/84db53c9c0305f8684b2bd12287a7744.png" xlink:type="simple" xlink:show="embed" xlink:actuate="onLoad"/></draw:frame></text:p>
      <text:p text:style-name="Text_20_body"><draw:frame draw:style-name="media" draw:name="71" text:anchor-type="as-char" draw:z-index="71" svg:width="33.866666666667cm" style:rel-width="100%" svg:height="22.463125cm" style:rel-height="scale"><draw:image xlink:href="Pictures/5df3fc47eb613274b6b559839f157766.png" xlink:type="simple" xlink:show="embed" xlink:actuate="onLoad"/></draw:frame></text:p>
      <text:p text:style-name="Text_20_body">La barre au bas de chaque fenêtre de listes de passagers récapitule des informations importantes.</text:p>
      <text:p text:style-name="Text_20_body"><draw:frame draw:style-name="media" draw:name="72" text:anchor-type="as-char" draw:z-index="72" svg:width="20.134791666667cm" style:rel-width="100%" svg:height="0.60854166666667cm" style:rel-height="scale"><draw:image xlink:href="Pictures/120954852b78a67ee6765054cb581a96.png" xlink:type="simple" xlink:show="embed" xlink:actuate="onLoad"/></draw:frame></text:p>
      <text:p text:style-name="Text_20_body">Dans l’exemple ci-dessus, vous pouvez constater qu’il y a un total de 174 passagers, 49 bagages pour un poids de 642 kg, 151 passagers sont des adultes, 23 des enfants et 2 bébés.</text:p>
      <text:p text:style-name="Text_20_body"><draw:frame draw:style-name="media" draw:name="73" text:anchor-type="as-char" draw:z-index="73" svg:width="2.143125cm" svg:height="0.79375cm"><draw:image xlink:href="Pictures/3fb307b938b29eb5f224a940d3d4af8d.png" xlink:type="simple" xlink:show="embed" xlink:actuate="onLoad"/></draw:frame></text:p>
      <text:p text:style-name="Text_20_body"><draw:frame draw:style-name="media" draw:name="74" text:anchor-type="as-char" draw:z-index="74" svg:width="2.9104166666667cm" svg:height="2.8310416666667cm"><draw:image xlink:href="Pictures/56aeb92588b9cbca7e2c1b40a343bf7a.png" xlink:type="simple" xlink:show="embed" xlink:actuate="onLoad"/></draw:frame></text:p>
      <text:h text:style-name="Heading_20_3" text:outline-level="3"><text:bookmark-start text:name="__RefHeading___embarquement_des_passagers_72"/><text:bookmark-start text:name="embarquement_des_passagers"/>Embarquement des passagers<text:bookmark-end text:name="__RefHeading___embarquement_des_passagers_72"/><text:bookmark-end text:name="embarquement_des_passagers"/></text:h>
      <text:h text:style-name="Heading_20_4" text:outline-level="4"><text:bookmark-start text:name="__RefHeading___modalites_d_embarquement_73"/><text:bookmark-start text:name="modalites_d_embarquement"/>Modalités d’embarquement<text:bookmark-end text:name="__RefHeading___modalites_d_embarquement_73"/><text:bookmark-end text:name="modalites_d_embarquement"/></text:h>
      <text:p text:style-name="Text_20_body">Les passagers sont tenus de se présenter à la porte d'embarquement au moins 30 minutes avant le départ du vol.</text:p>
      <text:p text:style-name="Text_20_body">Les passagers arrivant en retard à la porte d'embarquement ne seront pas autorisés à voyager.</text:p>
      <text:p text:style-name="Text_20_body">Concernant les vols opérés par certaines compagnies comme Ryanair, le service d’embarquement prioritaire permet aux passagers de faire partie du premier groupe à embarquer dans l’avion et de choisir n’importe quel siège disponible à bord, à l’exception des sièges désignés comme « réservés » aux rangées 1, 2, 16 &amp; 17.</text:p>
      <text:p text:style-name="Text_20_body">Suivant les compagnies, les passagers à mobilité réduite embarquent avec les personnes qui les accompagnent soit avant le début de l’embarquement général de tous les passagers, soit une fois l'embarquement général terminé.</text:p>
      <text:h text:style-name="Heading_20_4" text:outline-level="4"><text:bookmark-start text:name="__RefHeading___effectuer_l_embarquement_des_passagers_74"/><text:bookmark-start text:name="effectuer_l_embarquement_des_passagers"/>Effectuer l’embarquement des passagers<text:bookmark-end text:name="__RefHeading___effectuer_l_embarquement_des_passagers_74"/><text:bookmark-end text:name="effectuer_l_embarquement_des_passagers"/></text:h>
      <text:p text:style-name="Text_20_body">Pour monter à bord d’un avion, escaliers escamotables ou passerelles sont utilisés.</text:p>
      <text:p text:style-name="Text_20_body">Les agents de passage contrôlent l’accès à l’avion en vérifiant les cartes d’embarquement des passagers, et font correspondre chacun avec la liste des passagers présents à bord du vol.</text:p>
      <text:p text:style-name="Text_20_body">Le code barres 2D est scanné et les données sont envoyées au système qui recherche la personne dans la liste des passagers.</text:p>
      <text:p text:style-name="Text_20_body"> Récupérez auprès de chaque passager la partie détachable de sa carte d’embarquement contenant le code barres 2D et vérifiez la validité de sa pièce d’identité.</text:p>
      <text:p text:style-name="Text_20_body"> Scannez chaque carte d’embarquement à l’aide du lecteur de carte d’embarquement (BGR pour Boarding Gate Reader).</text:p>
      <text:p text:style-name="Text_20_body"> Une fois l’embarquement du passager validé, il disparait de la PNL. Seuls restent les passagers qui ne sont pas venus, ce sont les no show. Ceux-cis doivent être les mêmes qu’à l’enregistrement web.</text:p>
      <text:h text:style-name="Heading_20_2" text:outline-level="2"><text:bookmark-start text:name="__RefHeading___cloture_des_vols_75"/><text:bookmark-start text:name="cloture_des_vols"/>Clôture des vols<text:bookmark-end text:name="__RefHeading___cloture_des_vols_75"/><text:bookmark-end text:name="cloture_des_vols"/></text:h>
      <text:h text:style-name="Heading_20_3" text:outline-level="3"><text:bookmark-start text:name="__RefHeading___principe_76"/><text:bookmark-start text:name="principe1"/>Principe<text:bookmark-end text:name="__RefHeading___principe_76"/><text:bookmark-end text:name="principe1"/></text:h>
      <text:p text:style-name="Text_20_body">Lorsque les chiffres du vol sont confirmés entre l’agent 1 et l’agent de trafic, le vol peut être clôturé.</text:p>
      <text:p text:style-name="Text_20_body">Le message de clôture est envoyé par le système à la messagerie opérationnelle Iatatext de l’agent de trafic.</text:p>
      <text:h text:style-name="Heading_20_3" text:outline-level="3"><text:bookmark-start text:name="__RefHeading___effectuer_une_cloture_de_vol_77"/><text:bookmark-start text:name="effectuer_une_cloture_de_vol"/>Effectuer une clôture de vol<text:bookmark-end text:name="__RefHeading___effectuer_une_cloture_de_vol_77"/><text:bookmark-end text:name="effectuer_une_cloture_de_vol"/></text:h>
      <text:p text:style-name="Text_20_body">Depuis l’écran <text:span text:style-name="Strong_20_Emphasis">Boarding</text:span>  du L-DCS :</text:p>
      <text:p text:style-name="Text_20_body"> Cliquez sur <draw:frame draw:style-name="media" draw:name="75" text:anchor-type="as-char" draw:z-index="75" svg:width="3.65125cm" svg:height="0.873125cm"><draw:image xlink:href="Pictures/9fea24e3662de7096f493811f7fd72f4.png" xlink:type="simple" xlink:show="embed" xlink:actuate="onLoad"/></draw:frame></text:p>
      <text:p text:style-name="Text_20_body"> La fenêtre suivante s’affiche :</text:p>
      <text:p text:style-name="Text_20_body"><draw:frame draw:style-name="media" draw:name="76" text:anchor-type="as-char" draw:z-index="76" svg:width="33.866666666667cm" style:rel-width="100%" svg:height="22.092708333333cm" style:rel-height="scale"><draw:image xlink:href="Pictures/6c7e7cf7c7b0f848ff300b2aeeeb9518.png" xlink:type="simple" xlink:show="embed" xlink:actuate="onLoad"/></draw:frame></text:p>
      <text:p text:style-name="Text_20_body"> Cliquez sur <draw:frame draw:style-name="media" draw:name="77" text:anchor-type="as-char" draw:z-index="77" svg:width="1.905cm" svg:height="0.58208333333333cm"><draw:image xlink:href="Pictures/7e6662a453ace352f1326563ce73871d.png" xlink:type="simple" xlink:show="embed" xlink:actuate="onLoad"/></draw:frame> pour confirmer la fermeture du vol.</text:p>
      <text:h text:style-name="Heading_20_2" text:outline-level="2"><text:bookmark-start text:name="__RefHeading___reconciliation_des_bagages_78"/><text:bookmark-start text:name="reconciliation_des_bagages"/>Réconciliation des bagages<text:bookmark-end text:name="__RefHeading___reconciliation_des_bagages_78"/><text:bookmark-end text:name="reconciliation_des_bagages"/></text:h>
      <text:p text:style-name="Text_20_body">Un bagage est limité par les compagnies aériennes en ce qui concerne le poids, la taille, et le nombre qui dépendent le plus souvent du tarif payé ou d’une catégorie de billet.</text:p>
      <text:p text:style-name="Text_20_body">Il est nécessaire d’assurer un suivi continu des bagages depuis leur enregistrement jusqu’à leur chargement dans l’avion.</text:p>
      <text:p text:style-name="Text_20_body">Réception des bagages après inspection au filtre</text:p>
      <text:p text:style-name="Text_20_body">Etiquette à coller sur la liste de réconciliation des bagages</text:p>
      <text:p text:style-name="Text_20_body">Mise en place sur le chariot</text:p>
      <text:p text:style-name="Text_20_body">Vérification du nombre de bagages entre l’agent de passage responsable du vol et le bagagiste. Ce nombre doit être identique.</text:p>
      <text:h text:style-name="Heading_20_2" text:outline-level="2"><text:bookmark-start text:name="__RefHeading___envoi_et_gestion_des_messages_operationnels_79"/><text:bookmark-start text:name="envoi_et_gestion_des_messages_operationnels"/>Envoi et gestion des messages opérationnels<text:bookmark-end text:name="__RefHeading___envoi_et_gestion_des_messages_operationnels_79"/><text:bookmark-end text:name="envoi_et_gestion_des_messages_operationnels"/></text:h>
      <text:p text:style-name="Text_20_body">La messagerie opérationnelle Iatatext permet d’envoyer et de recevoir des messages opérationnels (MVT, LDM, PTM, PSM…)</text:p>
      <text:p text:style-name="Text_20_body">Les messages de type MVT retranscrivent le mouvement des aéronefs.</text:p>
      <text:p text:style-name="Text_20_body"><text:span text:style-name="Emphasis"><text:span text:style-name="underline">Exemple :</text:span> </text:span></text:p>
      <text:p text:style-name="Text_20_body">MVT</text:p>
      <text:p text:style-name="Text_20_body">FR8593/12.EIDWO.STN</text:p>
      <text:p text:style-name="Text_20_body">AA 1751/1756</text:p>
      <text:h text:style-name="Heading_20_2" text:outline-level="2"><text:bookmark-start text:name="__RefHeading___NoTitle_80"/><text:bookmark-start text:name="section"/><text:bookmark-end text:name="__RefHeading___NoTitle_80"/><text:bookmark-end text:name="section"/></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FirstListParagraph_Numbering_20_1_Content" style:display-name="Last First Numbering 1 Content" style:parent-style-name="FirstListParagraph_Numbering_20_1_Content" style:class="html" style:next-style-name="Text_20_body" style:family="paragraph">
      <style:paragraph-properties fo:margin-bottom="0.5cm"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guides:utilisation:ldcs</dc:title>
  </office:meta>
</office:document-meta>
</file>