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8846abb3728303bec0dd02b819c822.png"/>
  <manifest:file-entry manifest:media-type="image/png" manifest:full-path="Pictures/88924bb4ce6deecbd23f82a7caa7219c.png"/>
  <manifest:file-entry manifest:media-type="image/png" manifest:full-path="Pictures/33fb73ef40c2b1ecbb48fd215873d0fa.png"/>
  <manifest:file-entry manifest:media-type="image/png" manifest:full-path="Pictures/50a19e93f230e629e2450ad6324354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supervision:paramglob"/><text:bookmark-start text:name="__RefHeading___supervision-_parametrage_global_1"/><text:bookmark-start text:name="supervision-_parametrage_global"/>Supervision- Paramétrage Global<text:bookmark-end text:name="__RefHeading___supervision-_parametrage_global_1"/><text:bookmark-end text:name="supervision-_parametrage_global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guides/utilisation/supervision/paramglob_image_0.png" xlink:type="simple" xlink:show="embed" xlink:actuate="onLoad"/></draw:frame></text:p>
      <text:p text:style-name="Text_20_body"><draw:frame draw:style-name="media" draw:name="1" text:anchor-type="as-char" draw:z-index="1" svg:width="0.714375cm" svg:height="1.031875cm"><draw:image xlink:href="Pictures/618846abb3728303bec0dd02b819c822.png" xlink:type="simple" xlink:show="embed" xlink:actuate="onLoad"/></draw:frame> Afin d’optimiser la gestion de la Supervision, voici <text:span text:style-name="Strong_20_Emphasis">les réglages conseillés</text:span> :</text:p>
      <text:p text:style-name="Text_20_body"><text:span text:style-name="Strong_20_Emphasis">1 -</text:span> Passer le temps de rafraichissement des écrans à <text:span text:style-name="Strong_20_Emphasis">3s</text:span></text:p>
      <text:p text:style-name="Text_20_body"><draw:frame draw:style-name="media" draw:name="2" text:anchor-type="as-char" draw:z-index="2" svg:width="9.7366666666667cm" svg:height="4.3127083333333cm"><draw:image xlink:href="Pictures/88924bb4ce6deecbd23f82a7caa7219c.png" xlink:type="simple" xlink:show="embed" xlink:actuate="onLoad"/></draw:frame></text:p>
      <text:p text:style-name="Text_20_body">Plus le temps de rafraichissement est faible plus le réseau et les écrans sont sollicités par l’application.</text:p>
      <text:p text:style-name="Text_20_body"><text:span text:style-name="Strong_20_Emphasis">2 -</text:span> Mettre la résolution la plus <text:span text:style-name="Strong_20_Emphasis">basse</text:span></text:p>
      <text:p text:style-name="Text_20_body"><draw:frame draw:style-name="media" draw:name="3" text:anchor-type="as-char" draw:z-index="3" svg:width="9.6308333333333cm" svg:height="4.0216666666667cm"><draw:image xlink:href="Pictures/33fb73ef40c2b1ecbb48fd215873d0fa.png" xlink:type="simple" xlink:show="embed" xlink:actuate="onLoad"/></draw:frame></text:p>
      <text:p text:style-name="Text_20_body"><text:span text:style-name="Strong_20_Emphasis">3 –</text:span> Pour empêcher une fausse manipulation sur un écran lors de l’aperçu il est conseillé de mettre par défaut l’action de « <text:span text:style-name="Strong_20_Emphasis">voir en direct</text:span> »</text:p>
      <text:p text:style-name="Text_20_body"><draw:frame draw:style-name="media" draw:name="4" text:anchor-type="as-char" draw:z-index="4" svg:width="9.4720833333333cm" svg:height="2.8839583333333cm"><draw:image xlink:href="Pictures/50a19e93f230e629e2450ad632435431.png" xlink:type="simple" xlink:show="embed" xlink:actuate="onLoad"/></draw:frame></text:p>
      <text:p text:style-name="Text_20_body">Ces paramétrages devraient vous permettre de profiter pleinement de l’outil de supervision.</text:p>
      <text:p text:style-name="Text_20_body">Vous pouvez toutefois les modifier en fonction de vos besoins et des ressources disponibles sur le 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supervision:paramglob</dc:title>
  </office:meta>
</office:document-meta>
</file>