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61af090c1e2b1ef8bae14fa9ae157c.png"/>
  <manifest:file-entry manifest:media-type="image/png" manifest:full-path="Pictures/de81d9bf95914a013da694eca62c03a3.png"/>
  <manifest:file-entry manifest:media-type="image/png" manifest:full-path="Pictures/8bf73b4345f306ea695c3a88dc587383.png"/>
  <manifest:file-entry manifest:media-type="image/png" manifest:full-path="Pictures/eb2631902129f0f713bbc8c47800cc81.png"/>
  <manifest:file-entry manifest:media-type="image/png" manifest:full-path="Pictures/95209b8be6d01d93ccd97b3307108519.png"/>
  <manifest:file-entry manifest:media-type="image/png" manifest:full-path="Pictures/9500f581cdf1f93e1a47c0cf4fcc6c43.png"/>
  <manifest:file-entry manifest:media-type="image/png" manifest:full-path="Pictures/e204b251ee421aafa458319aaf280b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supervision:premlanc"/><text:bookmark-start text:name="__RefHeading___supervision-_premier_lancement_1"/><text:bookmark-start text:name="supervision-_premier_lancement"/>Supervision- Premier Lancement<text:bookmark-end text:name="__RefHeading___supervision-_premier_lancement_1"/><text:bookmark-end text:name="supervision-_premier_lancement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guides/utilisation/supervision/premlanc_image_0.png" xlink:type="simple" xlink:show="embed" xlink:actuate="onLoad"/></draw:frame></text:p>
      <text:p text:style-name="Text_20_body">Lors du premier lancement de la Supervision, la fenêtre suivante s’ouvre avec une barre de 4 onglets sur la gauche. A chaque onglet correspond une fonction : 
<draw:frame draw:style-name="media" draw:name="1" text:anchor-type="as-char" draw:z-index="1" svg:width="11.218333333333cm" svg:height="6.0854166666667cm"><draw:image xlink:href="Pictures/2661af090c1e2b1ef8bae14fa9ae157c.png" xlink:type="simple" xlink:show="embed" xlink:actuate="onLoad"/></draw:frame></text:p>
      <text:p text:style-name="Text_20_body">A l’installation, un certain nombre de zones ont été créées ainsi qu’un écran de test. </text:p>
      <text:p text:style-name="Text_20_body"><draw:frame draw:style-name="media" draw:name="2" text:anchor-type="as-char" draw:z-index="2" svg:width="18.944166666667cm" style:rel-width="100%" svg:height="9.4985416666667cm" style:rel-height="scale"><draw:image xlink:href="Pictures/de81d9bf95914a013da694eca62c03a3.png" xlink:type="simple" xlink:show="embed" xlink:actuate="onLoad"/></draw:frame></text:p>
      <text:p text:style-name="Text_20_body">Lorsque des écrans existent dans une zone, une petite flèche <draw:frame draw:style-name="media" draw:name="3" text:anchor-type="as-char" draw:z-index="3" svg:width="0.555625cm" svg:height="0.635cm"><draw:image xlink:href="Pictures/8bf73b4345f306ea695c3a88dc587383.png" xlink:type="simple" xlink:show="embed" xlink:actuate="onLoad"/></draw:frame> indique la possibilité de dérouler ces écrans dans la zone.</text:p>
      <text:p text:style-name="Text_20_body"><draw:frame draw:style-name="media" draw:name="4" text:anchor-type="as-char" draw:z-index="4" svg:width="8.2814583333333cm" svg:height="1.0847916666667cm"><draw:image xlink:href="Pictures/eb2631902129f0f713bbc8c47800cc81.png" xlink:type="simple" xlink:show="embed" xlink:actuate="onLoad"/></draw:frame></text:p>
      <text:p text:style-name="Text_20_body">Lorsque l’écran n’est pas affiché l’icône apparait en noir  <draw:frame draw:style-name="media" draw:name="5" text:anchor-type="as-char" draw:z-index="5" svg:width="0.555625cm" svg:height="0.52916666666667cm"><draw:image xlink:href="Pictures/95209b8be6d01d93ccd97b3307108519.png" xlink:type="simple" xlink:show="embed" xlink:actuate="onLoad"/></draw:frame>,</text:p>
      <text:p text:style-name="Text_20_body">Pour afficher l’écran sélectionné, il suffit d’un <text:span text:style-name="Strong_20_Emphasis">double-clic</text:span> dessus pour afficher la prévisualisation des écrans  <draw:frame draw:style-name="media" draw:name="6" text:anchor-type="as-char" draw:z-index="6" svg:width="0.50270833333333cm" svg:height="0.52916666666667cm"><draw:image xlink:href="Pictures/9500f581cdf1f93e1a47c0cf4fcc6c43.png" xlink:type="simple" xlink:show="embed" xlink:actuate="onLoad"/></draw:frame>.</text:p>
      <text:p text:style-name="Text_20_body"><draw:frame draw:style-name="media" draw:name="7" text:anchor-type="as-char" draw:z-index="7" svg:width="19.05cm" style:rel-width="100%" svg:height="12.488333333333cm" style:rel-height="scale"><draw:image xlink:href="Pictures/e204b251ee421aafa458319aaf280b6c.png" xlink:type="simple" xlink:show="embed" xlink:actuate="onLoad"/></draw:frame></text:p>
      <text:p text:style-name="Text_20_body"><text:span text:style-name="Strong_20_Emphasis">L’écran alors sélectionné apparait dans la zone de droite.</text:span></text:p>
      <text:p text:style-name="Text_20_body"><text:span text:style-name="Emphasis"><text:span text:style-name="Strong_20_Emphasis">Note </text:span>: Si l’image « Hôte impossible à atteindre » est affichée, soit l’écran n’est pas allumé, soit il n’y a pas de connexions réseaux ou  l’écran est mal configuré. C’est ici le cas d’un écran de test non connecté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supervision:premlanc</dc:title>
  </office:meta>
</office:document-meta>
</file>