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b63eac607eba86f9536ae527531864.png"/>
  <manifest:file-entry manifest:media-type="image/png" manifest:full-path="Pictures/7fdddcb0ae4d20625618f383632ebb91.png"/>
  <manifest:file-entry manifest:media-type="image/png" manifest:full-path="Pictures/8b8eb70b2aa46178186d7446717cd799.png"/>
  <manifest:file-entry manifest:media-type="image/png" manifest:full-path="Pictures/4b991e8793aafee40a6082962e57c0f0.png"/>
  <manifest:file-entry manifest:media-type="image/png" manifest:full-path="Pictures/7c9c26699950399dfdd59d1b237cc985.png"/>
  <manifest:file-entry manifest:media-type="image/png" manifest:full-path="Pictures/1b163a006e3acd067c2da02ffcd7d2d6.png"/>
  <manifest:file-entry manifest:media-type="image/png" manifest:full-path="Pictures/0da9385a5e1efee7b098d565977d9b3c.png"/>
  <manifest:file-entry manifest:media-type="image/png" manifest:full-path="Pictures/317b5c1541759d86185e3d2dd35eed8b.png"/>
  <manifest:file-entry manifest:media-type="image/png" manifest:full-path="Pictures/59d696097666581648d6a4d78b0531a6.png"/>
  <manifest:file-entry manifest:media-type="image/png" manifest:full-path="Pictures/42cf25ed2f1423cae1fe94bb745230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installation:ami"/><text:bookmark-start text:name="__RefHeading___airport_manager_invoicingguide_d_installation_1"/><text:bookmark-start text:name="airport_manager_invoicingguide_d_installation"/>Airport Manager Invoicing : Guide d'installation<text:bookmark-end text:name="__RefHeading___airport_manager_invoicingguide_d_installation_1"/><text:bookmark-end text:name="airport_manager_invoicingguide_d_installation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doc/ami/eaf_log_ami_201607-001_logo.png" xlink:type="simple" xlink:show="embed" xlink:actuate="onLoad"/></draw:frame></text:p>
      <text:h text:style-name="Heading_20_2" text:outline-level="2"><text:bookmark-start text:name="__RefHeading___prologue_2"/><text:bookmark-start text:name="prologue"/>Prologue<text:bookmark-end text:name="__RefHeading___prologue_2"/><text:bookmark-end text:name="prologue"/></text:h>
      <text:p text:style-name="Text_20_body"><draw:frame draw:style-name="media" draw:name="1" text:anchor-type="as-char" draw:z-index="1" svg:width="1.27cm" svg:height="1.27cm"><draw:image xlink:href="Pictures/33b63eac607eba86f9536ae527531864.png" xlink:type="simple" xlink:show="embed" xlink:actuate="onLoad"/></draw:frame>Depuis la version de Windows 7 PRO, les règles concernant les droits sur les fichiers systèmes et sur la base de registre ont été renforcées. La procédure suivante permet d’installer Airport Manager sur une station de travail.</text:p>
      <text:h text:style-name="Heading_20_2" text:outline-level="2"><text:bookmark-start text:name="__RefHeading___installer_airport_manager_station_3"/><text:bookmark-start text:name="installer_airport_manager_station"/>Installer Airport Manager station<text:bookmark-end text:name="__RefHeading___installer_airport_manager_station_3"/><text:bookmark-end text:name="installer_airport_manager_station"/></text:h>
      <text:list text:style-name="List_20_1" text:continue-numbering="false">
        <text:list-item>
          <text:p text:style-name="LastListParagraph_FirstListParagraph_List_20_1_Content"> Lancer le programme « <text:span text:style-name="Strong_20_Emphasis">Setup</text:span> » qui se trouve dans le répertoire <text:span text:style-name="Strong_20_Emphasis">x:\install\airport\station</text:span> du serveur.</text:p>
        </text:list-item>
      </text:list>
      <text:p text:style-name="Text_20_body"><draw:frame draw:style-name="media" draw:name="2" text:anchor-type="as-char" draw:z-index="2" svg:width="1.27cm" svg:height="1.27cm"><draw:image xlink:href="Pictures/7fdddcb0ae4d20625618f383632ebb91.png" xlink:type="simple" xlink:show="embed" xlink:actuate="onLoad"/></draw:frame>La dernière version peut être demandée par courriel à <text:a xlink:type="simple" xlink:href="mailto:mailto:contact@edge-airport.com" text:style-name="Internet_20_link" text:visited-style-name="Visited_20_Internet_20_Link">contact@edge-airport.com</text:a> en précisant les coordonnées de votre aéroport et la personne à contacter. </text:p>
      <text:list text:style-name="List_20_1" text:continue-numbering="false">
        <text:list-item>
          <text:p text:style-name="FirstListParagraph_List_20_1_Content"> Valider les réponses par défaut si <text:span text:style-name="Strong_20_Emphasis">Airport Manager</text:span><text:span text:style-name="Strong_20_Emphasis"> </text:span><text:span text:style-name="Strong_20_Emphasis">Station</text:span> est installé sur c:\airport.</text:p>
        </text:list-item>
        <text:list-item>
          <text:p text:style-name="LastListParagraph_List_20_1_Content"> La fenêtre Configuration d’un poste client s’ouvre :</text:p>
        </text:list-item>
      </text:list>
      <text:p text:style-name="Text_20_body"><draw:frame draw:style-name="media" draw:name="3" text:anchor-type="as-char" draw:z-index="3" svg:width="9.36625cm" svg:height="6.111875cm"><draw:image xlink:href="Pictures/8b8eb70b2aa46178186d7446717cd799.png" xlink:type="simple" xlink:show="embed" xlink:actuate="onLoad"/></draw:frame></text:p>
      <text:list text:style-name="List_20_1" text:continue-numbering="false">
        <text:list-item>
          <text:p text:style-name="FirstListParagraph_List_20_1_Content"> Renseigner les champs avec :</text:p>
        </text:list-item>
        <text:list-item>
          <text:p text:style-name="List_20_1_Content"> Adresse IP du serveur Airport. Vous avez 2 possiblités : </text:p>
        </text:list-item>
        <text:list-item>
          <text:p text:style-name="List_20_1_Content">  <text:span text:style-name="Strong_20_Emphasis">localhost</text:span> si vous utilez <text:span text:style-name="Strong_20_Emphasis">Airport Manager</text:span> dans une configuration monoposte.<text:line-break/></text:p>
        </text:list-item>
        <text:list-item>
          <text:p text:style-name="List_20_1_Content"> <text:span text:style-name="Strong_20_Emphasis">192.168.xxx.xxx</text:span> qui correspond à l’adresse IP du serveur sur lequel a été installé le moteur de base de données mySQL.</text:p>
        </text:list-item>
        <text:list-item>
          <text:p text:style-name="LastListParagraph_List_20_1_Content"> L’adresse IP du serveur Comptabilité est la même sauf si vous utilisez le module comptabilité nommé « <text:span text:style-name="Strong_20_Emphasis">Pegase</text:span> » et pouvant être fournit en option avec Airport Manager.</text:p>
        </text:list-item>
      </text:list>
      <text:h text:style-name="Heading_20_2" text:outline-level="2"><text:bookmark-start text:name="__RefHeading___configurer_le_poste_4"/><text:bookmark-start text:name="configurer_le_poste"/>Configurer le poste<text:bookmark-end text:name="__RefHeading___configurer_le_poste_4"/><text:bookmark-end text:name="configurer_le_poste"/></text:h>
      <text:h text:style-name="Heading_20_3" text:outline-level="3"><text:bookmark-start text:name="__RefHeading___configurer_les_options_regionales_5"/><text:bookmark-start text:name="configurer_les_options_regionales"/>Configurer les options régionales<text:bookmark-end text:name="__RefHeading___configurer_les_options_regionales_5"/><text:bookmark-end text:name="configurer_les_options_regionales"/></text:h>
      <text:list text:style-name="List_20_1" text:continue-numbering="false">
        <text:list-item>
          <text:p text:style-name="FirstListParagraph_List_20_1_Content"> Ouvrir le  Panneau de configuration.</text:p>
        </text:list-item>
        <text:list-item>
          <text:p text:style-name="List_20_1_Content"> Cliquer sur Options régionales.</text:p>
        </text:list-item>
        <text:list-item>
          <text:p text:style-name="LastListParagraph_List_20_1_Content"> Cliquer  sur Personnaliser.</text:p>
        </text:list-item>
      </text:list>
      <text:p text:style-name="Text_20_body"><draw:frame draw:style-name="media" draw:name="4" text:anchor-type="as-char" draw:z-index="4" svg:width="11.324166666667cm" svg:height="12.911666666667cm"><draw:image xlink:href="Pictures/4b991e8793aafee40a6082962e57c0f0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’onglet Nombre :</text:p>
          <text:list text:style-name="List_20_1">
            <text:list-item>
              <text:p text:style-name="List_20_1_Content"> Mettre un <text:span text:style-name="Strong_20_Emphasis">POINT .</text:span> dans le champ Symbole décimal.</text:p>
            </text:list-item>
            <text:list-item>
              <text:p text:style-name="List_20_1_Content"> Mettre un <text:span text:style-name="Strong_20_Emphasis">ESPACE</text:span> dans le champ Symbole de groupement des chiffres.</text:p>
            </text:list-item>
          </text:list>
        </text:list-item>
        <text:list-item>
          <text:p text:style-name="List_20_1_Content"> Cliquer sur l’onglet Symbole monétaire :</text:p>
          <text:list text:style-name="List_20_1">
            <text:list-item>
              <text:p text:style-name="List_20_1_Content"> Mettre un <text:span text:style-name="Strong_20_Emphasis">ESPACE</text:span> dans le champ Symbole monétaire.</text:p>
            </text:list-item>
            <text:list-item>
              <text:p text:style-name="List_20_1_Content"> Mettre un <text:span text:style-name="Strong_20_Emphasis">POINT .</text:span> dans le champ Symbole décimal.</text:p>
            </text:list-item>
            <text:list-item>
              <text:p text:style-name="List_20_1_Content"> Mettre un <text:span text:style-name="Strong_20_Emphasis">ESPACE</text:span> dans le champ Symbole de groupement des chiffres.</text:p>
            </text:list-item>
          </text:list>
        </text:list-item>
        <text:list-item>
          <text:p text:style-name="LastListParagraph_List_20_1_Content"> Cliquer sur OK.</text:p>
        </text:list-item>
      </text:list>
      <text:h text:style-name="Heading_20_3" text:outline-level="3"><text:bookmark-start text:name="__RefHeading___parametrer_la_barre_des_taches_6"/><text:bookmark-start text:name="parametrer_la_barre_des_taches"/>Paramétrer la barre des tâches<text:bookmark-end text:name="__RefHeading___parametrer_la_barre_des_taches_6"/><text:bookmark-end text:name="parametrer_la_barre_des_taches"/></text:h>
      <text:list text:style-name="List_20_1" text:continue-numbering="false">
        <text:list-item>
          <text:p text:style-name="FirstListParagraph_List_20_1_Content"> Faire un clic-droit dans la barre des tâches.</text:p>
        </text:list-item>
        <text:list-item>
          <text:p text:style-name="List_20_1_Content"> Cliquer sur Propriétés.</text:p>
        </text:list-item>
        <text:list-item>
          <text:p text:style-name="LastListParagraph_List_20_1_Content"> Régler les paramètres comme suit :</text:p>
        </text:list-item>
      </text:list>
      <text:p text:style-name="Text_20_body"><draw:frame draw:style-name="media" draw:name="5" text:anchor-type="as-char" draw:z-index="5" svg:width="12.594166666667cm" svg:height="11.853333333333cm"><draw:image xlink:href="Pictures/7c9c26699950399dfdd59d1b237cc985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 OK. </text:p>
        </text:list-item>
        <text:list-item>
          <text:p text:style-name="LastListParagraph_List_20_1_Content"> Fermer toutes les fenêtres.</text:p>
        </text:list-item>
      </text:list>
      <text:h text:style-name="Heading_20_3" text:outline-level="3"><text:bookmark-start text:name="__RefHeading___configurer_les_options_internet_et_windows_7"/><text:bookmark-start text:name="configurer_les_options_internet_et_windows"/>Configurer les options internet et Windows<text:bookmark-end text:name="__RefHeading___configurer_les_options_internet_et_windows_7"/><text:bookmark-end text:name="configurer_les_options_internet_et_windows"/></text:h>
      <text:p text:style-name="Text_20_body"><draw:frame draw:style-name="media" draw:name="6" text:anchor-type="as-char" draw:z-index="6" svg:width="1.27cm" svg:height="1.27cm"><draw:image xlink:href="Pictures/7fdddcb0ae4d20625618f383632ebb91.png" xlink:type="simple" xlink:show="embed" xlink:actuate="onLoad"/></draw:frame>Si les programmes se trouvent sur un serveur, le message « Editeur inconnu, voulez-vous poursuivre … » risque de s’afficher  à chaque lancement de programme.</text:p>
      <text:p text:style-name="Text_20_body">Pour éviter d’avoir ce message, il faut configurer les options internet et ensuite Windows.</text:p>
      <text:h text:style-name="Heading_20_4" text:outline-level="4"><text:bookmark-start text:name="__RefHeading___configurer_les_options_internet_8"/><text:bookmark-start text:name="configurer_les_options_internet"/>Configurer les options internet<text:bookmark-end text:name="__RefHeading___configurer_les_options_internet_8"/><text:bookmark-end text:name="configurer_les_options_internet"/></text:h>
      <text:list text:style-name="List_20_1" text:continue-numbering="false">
        <text:list-item>
          <text:p text:style-name="FirstListParagraph_List_20_1_Content"> Ouvrir le panneau de configuration.</text:p>
        </text:list-item>
        <text:list-item>
          <text:p text:style-name="List_20_1_Content"> Cliquer sur Réseau et internet</text:p>
        </text:list-item>
        <text:list-item>
          <text:p text:style-name="LastListParagraph_List_20_1_Content"> Cliquer sur Options internet.</text:p>
        </text:list-item>
      </text:list>
      <text:p text:style-name="Text_20_body"><draw:frame draw:style-name="media" draw:name="7" text:anchor-type="as-char" draw:z-index="7" svg:width="37.173958333333cm" style:rel-width="100%" svg:height="22.304375cm" style:rel-height="scale"><draw:image xlink:href="Pictures/1b163a006e3acd067c2da02ffcd7d2d6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’onglet Sécurité.</text:p>
        </text:list-item>
        <text:list-item>
          <text:p text:style-name="LastListParagraph_List_20_1_Content"> Cliquer sur la coche verte Site de confiance.</text:p>
        </text:list-item>
      </text:list>
      <text:p text:style-name="Text_20_body"><draw:frame draw:style-name="media" draw:name="8" text:anchor-type="as-char" draw:z-index="8" svg:width="13.255625cm" svg:height="15.345833333333cm"><draw:image xlink:href="Pictures/0da9385a5e1efee7b098d565977d9b3c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’onglet Sites.</text:p>
        </text:list-item>
        <text:list-item>
          <text:p text:style-name="LastListParagraph_List_20_1_Content"> La fenêtre Sites de confiance s’ouvre.</text:p>
        </text:list-item>
      </text:list>
      <text:p text:style-name="Text_20_body"><draw:frame draw:style-name="media" draw:name="9" text:anchor-type="as-char" draw:z-index="9" svg:width="10.424583333333cm" svg:height="9.2075cm"><draw:image xlink:href="Pictures/317b5c1541759d86185e3d2dd35eed8b.png" xlink:type="simple" xlink:show="embed" xlink:actuate="onLoad"/></draw:frame></text:p>
      <text:list text:style-name="List_20_1" text:continue-numbering="false">
        <text:list-item>
          <text:p text:style-name="FirstListParagraph_List_20_1_Content"> Ajouter l’adresse IP du serveur sur lequel se trouvent les programmes Airport Manager.</text:p>
        </text:list-item>
        <text:list-item>
          <text:p text:style-name="List_20_1_Content"> Cliquer sur Ajouter.</text:p>
        </text:list-item>
        <text:list-item>
          <text:p text:style-name="List_20_1_Content"> L’adresse du serveur doit se trouver dans l’encadré « Sites Web ».</text:p>
        </text:list-item>
        <text:list-item>
          <text:p text:style-name="List_20_1_Content"> Décocher la case « Exiger un serveur sécurisé… ».</text:p>
        </text:list-item>
        <text:list-item>
          <text:p text:style-name="List_20_1_Content"> Cliquer sur le bouton Fermer.</text:p>
        </text:list-item>
        <text:list-item>
          <text:p text:style-name="List_20_1_Content"> Noter le niveau de sécurité qui est sélectionné (Haute, Moyenne ou basse) dans l’onglet Sécurité.</text:p>
        </text:list-item>
        <text:list-item>
          <text:p text:style-name="List_20_1_Content"> Cliquer sur Appliquer.</text:p>
        </text:list-item>
        <text:list-item>
          <text:p text:style-name="List_20_1_Content"> Cliquer sur OK. </text:p>
        </text:list-item>
        <text:list-item>
          <text:p text:style-name="LastListParagraph_List_20_1_Content"> Fermer la fenêtre.</text:p>
        </text:list-item>
      </text:list>
      <text:h text:style-name="Heading_20_4" text:outline-level="4"><text:bookmark-start text:name="__RefHeading___configurer_windows_9"/><text:bookmark-start text:name="configurer_windows"/>Configurer Windows<text:bookmark-end text:name="__RefHeading___configurer_windows_9"/><text:bookmark-end text:name="configurer_windows"/></text:h>
      <text:list text:style-name="List_20_1" text:continue-numbering="false">
        <text:list-item>
          <text:p text:style-name="FirstListParagraph_List_20_1_Content"> Lancer la commande « <text:span text:style-name="Strong_20_Emphasis">gpedit.msc</text:span> » à l’aide de la barre des tâches.</text:p>
        </text:list-item>
        <text:list-item>
          <text:p text:style-name="List_20_1_Content"> La fenêtre suivante s’ouvre :</text:p>
        </text:list-item>
        <text:list-item/>
      </text:list>
      <text:p text:style-name="Text_20_body"><draw:frame draw:style-name="media" draw:name="10" text:anchor-type="as-char" draw:z-index="10" svg:width="50.8cm" style:rel-width="100%" svg:height="28.575cm" style:rel-height="scale"><draw:image xlink:href="Pictures/59d696097666581648d6a4d78b0531a6.png" xlink:type="simple" xlink:show="embed" xlink:actuate="onLoad"/></draw:frame></text:p>
      <text:list text:style-name="List_20_1" text:continue-numbering="false">
        <text:list-item>
          <text:p text:style-name="FirstListParagraph_List_20_1_Content"> Ouvrir successivement depuis la marge gauche : </text:p>
        </text:list-item>
        <text:list-item>
          <text:p text:style-name="List_20_1_Content"> Configuration utilisateur,</text:p>
        </text:list-item>
        <text:list-item>
          <text:p text:style-name="List_20_1_Content"> Modèle d’administration,</text:p>
        </text:list-item>
        <text:list-item>
          <text:p text:style-name="List_20_1_Content"> Composants Windows,</text:p>
        </text:list-item>
        <text:list-item>
          <text:p text:style-name="List_20_1_Content"> Gestionnaire de pièces jointes.</text:p>
        </text:list-item>
        <text:list-item>
          <text:p text:style-name="LastListParagraph_List_20_1_Content"> Cliquer sur Liste d’inclusion pour les types de fichiers à risque modéré dans le Gestionnaire de pièces jointes.</text:p>
        </text:list-item>
      </text:list>
      <text:p text:style-name="Text_20_body"><draw:frame draw:style-name="media" draw:name="11" text:anchor-type="as-char" draw:z-index="11" svg:width="18.520833333333cm" style:rel-width="100%" svg:height="16.98625cm" style:rel-height="scale"><draw:image xlink:href="Pictures/42cf25ed2f1423cae1fe94bb7452302b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l’une des 3 options relatives aux « listes d’inclusions pour les types de fichiers à risque … » en fonction du niveau de sécurité relevé à l’étape précédente (basse, moyenne ou haute).</text:p>
        </text:list-item>
        <text:list-item>
          <text:p text:style-name="List_20_1_Content"> Cocher la case Activé.</text:p>
        </text:list-item>
        <text:list-item>
          <text:p text:style-name="List_20_1_Content"> Renseigner la liste des extensions  .bat ;.cmd ;.exe ;.php  dans le champ Options.</text:p>
        </text:list-item>
        <text:list-item>
          <text:p text:style-name="List_20_1_Content"> Cliquez sur  Appliquer.</text:p>
        </text:list-item>
        <text:list-item>
          <text:p text:style-name="List_20_1_Content"> Cliquez sur OK.</text:p>
        </text:list-item>
        <text:list-item>
          <text:p text:style-name="LastListParagraph_List_20_1_Content"> Fermer toutes les fenêtr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installation:ami</dc:title>
  </office:meta>
</office:document-meta>
</file>