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9aa45aee9f78e03bb9cd9def42d72d.png"/>
  <manifest:file-entry manifest:media-type="image/png" manifest:full-path="Pictures/2d317922c98c2980e3cf27f1395e33fb.png"/>
  <manifest:file-entry manifest:media-type="image/png" manifest:full-path="Pictures/a8a83f528616529c372fba061788c5ff.png"/>
  <manifest:file-entry manifest:media-type="image/png" manifest:full-path="Pictures/deae37fee1b499c89dc8a2c5c9e89632.png"/>
  <manifest:file-entry manifest:media-type="image/png" manifest:full-path="Pictures/cf0f0dff743a698b016bae475782e61d.png"/>
  <manifest:file-entry manifest:media-type="image/png" manifest:full-path="Pictures/c51e7ca630d088f6098358f2d0d997d5.png"/>
  <manifest:file-entry manifest:media-type="image/png" manifest:full-path="Pictures/6d4237e25d217e85496ca358b19ded99.png"/>
  <manifest:file-entry manifest:media-type="image/png" manifest:full-path="Pictures/ff5eb89970b15c63fe0014b8b9219115.png"/>
  <manifest:file-entry manifest:media-type="image/png" manifest:full-path="Pictures/16fc0360000879ffb4085cabc545a247.png"/>
  <manifest:file-entry manifest:media-type="image/png" manifest:full-path="Pictures/4e1a0bf0fe8688bc567d8ee48b26fe71.png"/>
  <manifest:file-entry manifest:media-type="image/png" manifest:full-path="Pictures/b5f88cc58b980c116e27d5a3d4e32ac0.png"/>
  <manifest:file-entry manifest:media-type="image/png" manifest:full-path="Pictures/13b1213dfa68078779688483664b618c.png"/>
  <manifest:file-entry manifest:media-type="image/png" manifest:full-path="Pictures/3033dc634459fd6d6865b51d22d25b8f.png"/>
  <manifest:file-entry manifest:media-type="image/png" manifest:full-path="Pictures/919bdf7e53d952546ceb70f55c4a3339.png"/>
  <manifest:file-entry manifest:media-type="image/png" manifest:full-path="Pictures/573d41ba0277ca71583c33aeb7d127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el:installation:rms"/><text:bookmark-start text:name="__RefHeading___rmsmanuel_d_installation_1"/><text:bookmark-start text:name="rmsmanuel_d_installation"/>RMS : Manuel d'installation<text:bookmark-end text:name="__RefHeading___rmsmanuel_d_installation_1"/><text:bookmark-end text:name="rmsmanuel_d_installation"/></text:h>
      <text:p text:style-name="Text_20_body"><draw:frame draw:style-name="media" draw:name="0" text:anchor-type="as-char" draw:z-index="0" svg:width="2.1166666666667cm" svg:height="" svg:rel-height="100%"><draw:image xlink:href="/home/edgeairport/www/wiki/data/media/doc/rms/logorms.png" xlink:type="simple" xlink:show="embed" xlink:actuate="onLoad"/></draw:frame></text:p>
      <text:p text:style-name="Text_20_body"><draw:frame draw:style-name="media" draw:name="1" text:anchor-type="as-char" draw:z-index="1" svg:width="36.565416666667cm" style:rel-width="100%" svg:height="21.351875cm" style:rel-height="scale"><draw:image xlink:href="Pictures/8c9aa45aee9f78e03bb9cd9def42d72d.png" xlink:type="simple" xlink:show="embed" xlink:actuate="onLoad"/></draw:frame></text:p>
      <text:p text:style-name="Text_20_body"><text:span text:style-name="Strong_20_Emphasis">RMS</text:span> (Resource Management System) est un programme de gestion des ressources aéroportuaires parkings avions, passerelles, tapis bagages, banques d’enregistrement, comptoirs d’embarquement.</text:p>
      <text:p text:style-name="Text_20_body"><text:span text:style-name="Strong_20_Emphasis"><draw:frame draw:style-name="media" draw:name="2" text:anchor-type="as-char" draw:z-index="2" svg:width="1.27cm" svg:height="1.27cm"><draw:image xlink:href="Pictures/2d317922c98c2980e3cf27f1395e33fb.png" xlink:type="simple" xlink:show="embed" xlink:actuate="onLoad"/></draw:frame></text:span> <text:span text:style-name="Strong_20_Emphasis">RMS</text:span> est une solution orientée web, un navigateur web est indispensable pour y accéder.</text:p>
      <text:p text:style-name="Text_20_body"><text:span text:style-name="Strong_20_Emphasis">RMS</text:span> s’appuie sur les prévisions de vol générées par <text:span text:style-name="Strong_20_Emphasis">Airport Manager</text:span>. </text:p>
      <text:h text:style-name="Heading_20_2" text:outline-level="2"><text:bookmark-start text:name="__RefHeading___pre-requis_2"/><text:bookmark-start text:name="pre-requis"/>Pré-requis<text:bookmark-end text:name="__RefHeading___pre-requis_2"/><text:bookmark-end text:name="pre-requis"/></text:h>
      <text:p text:style-name="Text_20_body"><draw:frame draw:style-name="media" draw:name="3" text:anchor-type="as-char" draw:z-index="3" svg:width="1.27cm" svg:height="1.27cm"><draw:image xlink:href="Pictures/2d317922c98c2980e3cf27f1395e33fb.png" xlink:type="simple" xlink:show="embed" xlink:actuate="onLoad"/></draw:frame>Le site doit disposer de :</text:p>
      <text:list text:style-name="List_20_1" text:continue-numbering="false">
        <text:list-item>
          <text:p text:style-name="FirstListParagraph_List_20_1_Content"> Serveur <text:span text:style-name="Strong_20_Emphasis">EdgeServer</text:span>  version 214 ou supérieure <text:span text:style-name="sup">(1)</text:span>  <text:span text:style-name="sup">.</text:span></text:p>
        </text:list-item>
        <text:list-item>
          <text:p text:style-name="List_20_1_Content"> Airport Manager FIMS (Flight Information Management System) <text:span text:style-name="sup">(2)</text:span></text:p>
        </text:list-item>
        <text:list-item>
          <text:p text:style-name="List_20_1_Content"> Airport Manager RMS Server.</text:p>
        </text:list-item>
        <text:list-item>
          <text:p text:style-name="LastListParagraph_List_20_1_Content"> 1 ou plusieurs Licences Airport Manager RMS Station(s) <text:span text:style-name="sup">(3)</text:span></text:p>
        </text:list-item>
      </text:list>
      <text:p text:style-name="Text_20_body"><text:span text:style-name="sup">(1)</text:span>   Le serveur peut être remplacé par un serveur fourni par le client dans la mesure où il répond aux caractéristiques minimales suivantes :</text:p>
      <text:list text:style-name="List_20_1" text:continue-numbering="false">
        <text:list-item>
          <text:p text:style-name="FirstListParagraph_List_20_1_Content"> Fonctionnalités de virtualisation.</text:p>
        </text:list-item>
        <text:list-item>
          <text:p text:style-name="List_20_1_Content"> Fonctionnalités NTP (Serveur de temps).</text:p>
        </text:list-item>
        <text:list-item>
          <text:p text:style-name="List_20_1_Content"> Operating System sous Linux.</text:p>
        </text:list-item>
        <text:list-item>
          <text:p text:style-name="List_20_1_Content"> Base de données MySQL version 4.1.22 ou supérieure.</text:p>
        </text:list-item>
        <text:list-item>
          <text:p text:style-name="LastListParagraph_List_20_1_Content"> Serveur Apache opérationnel.</text:p>
        </text:list-item>
      </text:list>
      <text:p text:style-name="Text_20_body"><text:span text:style-name="sup">(2)</text:span>   FIMS est déjà inclus dans les logiciels suivants : Airport Manager Facturation &amp; statistiques, FIDS et LDCS. Si le client ne dispose pas de l’un de ces logiciels, il doit acquérir séparément le logiciel Airport Manager FIMS.</text:p>
      <text:p text:style-name="Text_20_body"><text:span text:style-name="sup">(3)</text:span>   Il faut une licence RMS station par poste de travail.</text:p>
      <text:p text:style-name="Text_20_body">.</text:p>
      <text:p text:style-name="Text_20_body"><draw:frame draw:style-name="media" draw:name="4" text:anchor-type="as-char" draw:z-index="4" svg:width="1.27cm" svg:height="1.27cm"><draw:image xlink:href="Pictures/a8a83f528616529c372fba061788c5ff.png" xlink:type="simple" xlink:show="embed" xlink:actuate="onLoad"/></draw:frame>Avant toute installation, veuillez vérifier que les tables suivantes existent dans la base de données :</text:p>
      <text:list text:style-name="List_20_1" text:continue-numbering="false">
        <text:list-item>
          <text:p text:style-name="FirstListParagraph_List_20_1_Content"> air_ad</text:p>
        </text:list-item>
        <text:list-item>
          <text:p text:style-name="List_20_1_Content"> air_nav</text:p>
        </text:list-item>
        <text:list-item>
          <text:p text:style-name="List_20_1_Content"> air_pas</text:p>
        </text:list-item>
        <text:list-item>
          <text:p text:style-name="List_20_1_Content"> air_prk</text:p>
        </text:list-item>
        <text:list-item>
          <text:p text:style-name="List_20_1_Content"> air_nav</text:p>
        </text:list-item>
        <text:list-item>
          <text:p text:style-name="List_20_1_Content"> air_oaci</text:p>
        </text:list-item>
        <text:list-item>
          <text:p text:style-name="List_20_1_Content"> cli_ide</text:p>
        </text:list-item>
        <text:list-item>
          <text:p text:style-name="List_20_1_Content"> ima</text:p>
        </text:list-item>
        <text:list-item>
          <text:p text:style-name="List_20_1_Content"> nat</text:p>
        </text:list-item>
        <text:list-item>
          <text:p text:style-name="List_20_1_Content"> sip_airline_class</text:p>
        </text:list-item>
        <text:list-item>
          <text:p text:style-name="List_20_1_Content"> sip_airlin</text:p>
        </text:list-item>
        <text:list-item>
          <text:p text:style-name="List_20_1_Content"> sip_ecr</text:p>
        </text:list-item>
        <text:list-item>
          <text:p text:style-name="List_20_1_Content"> sip_bnq_usage</text:p>
        </text:list-item>
        <text:list-item>
          <text:p text:style-name="List_20_1_Content"> sip_place</text:p>
        </text:list-item>
        <text:list-item>
          <text:p text:style-name="List_20_1_Content"> soc</text:p>
        </text:list-item>
        <text:list-item>
          <text:p text:style-name="List_20_1_Content"> soc_ets</text:p>
        </text:list-item>
        <text:list-item>
          <text:p text:style-name="List_20_1_Content"> sys_host</text:p>
        </text:list-item>
        <text:list-item>
          <text:p text:style-name="LastListParagraph_List_20_1_Content"> sys_uti</text:p>
        </text:list-item>
      </text:list>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serveur_4"/><text:bookmark-start text:name="installation_serveur"/>Installation serveur<text:bookmark-end text:name="__RefHeading___installation_serveur_4"/><text:bookmark-end text:name="installation_serveur"/></text:h>
      <text:p text:style-name="Text_20_body"><draw:frame draw:style-name="media" draw:name="5" text:anchor-type="as-char" draw:z-index="5" svg:width="1.27cm" svg:height="1.27cm"><draw:image xlink:href="Pictures/2d317922c98c2980e3cf27f1395e33fb.png" xlink:type="simple" xlink:show="embed" xlink:actuate="onLoad"/></draw:frame>Cette installation est à faire <text:span text:style-name="Strong_20_Emphasis">seulement une fois</text:span> sur chaque site.</text:p>
      <text:h text:style-name="Heading_20_4" text:outline-level="4"><text:bookmark-start text:name="__RefHeading___configuration_de_edgeserver_5"/><text:bookmark-start text:name="configuration_de_edgeserver"/>Configuration de EdgeServer<text:bookmark-end text:name="__RefHeading___configuration_de_edgeserver_5"/><text:bookmark-end text:name="configuration_de_edgeserver"/></text:h>
      <text:list text:style-name="List_20_1" text:continue-numbering="false">
        <text:list-item>
          <text:p text:style-name="FirstListParagraph_List_20_1_Content"> Se connecter sur EdgeServer en SSH.</text:p>
        </text:list-item>
        <text:list-item>
          <text:p text:style-name="List_20_1_Content"> S’authentifier en Super User.</text:p>
        </text:list-item>
        <text:list-item>
          <text:p text:style-name="List_20_1_Content"> Accéder au point de montage <text:span text:style-name="Strong_20_Emphasis">/EdgeServer/</text:span>.</text:p>
        </text:list-item>
        <text:list-item>
          <text:p text:style-name="LastListParagraph_List_20_1_Content"> Créer le dossier <text:span text:style-name="Strong_20_Emphasis">web/</text:span>.</text:p>
        </text:list-item>
      </text:list>
      <text:p text:style-name="Text_20_body"><draw:frame draw:style-name="media" draw:name="6" text:anchor-type="as-char" draw:z-index="6" svg:width="1.27cm" svg:height="1.27cm"><draw:image xlink:href="Pictures/2d317922c98c2980e3cf27f1395e33fb.png" xlink:type="simple" xlink:show="embed" xlink:actuate="onLoad"/></draw:frame>Dans les versions antérieures de EdgeServer (&lt; 214), le point de montage n’existe pas et les données sont stockées directement à la racine.</text:p>
      <text:list text:style-name="List_20_1" text:continue-numbering="false">
        <text:list-item>
          <text:p text:style-name="LastListParagraph_FirstListParagraph_List_20_1_Content"> Modifier les droits d’écriture du fichier pour être accessible en lecture et écriture</text:p>
        </text:list-item>
      </text:list>
      <text:p text:style-name="Text_20_body"><draw:frame draw:style-name="media" draw:name="7" text:anchor-type="as-char" draw:z-index="7" svg:width="3.254375cm" svg:height="0.396875cm"><draw:image xlink:href="Pictures/deae37fee1b499c89dc8a2c5c9e89632.png" xlink:type="simple" xlink:show="embed" xlink:actuate="onLoad"/></draw:frame></text:p>
      <text:list text:style-name="List_20_1" text:continue-numbering="false">
        <text:list-item>
          <text:p text:style-name="LastListParagraph_FirstListParagraph_List_20_1_Content"> Lancer l’éditeur de texte pour modifier le fichier httpd.conf.</text:p>
        </text:list-item>
      </text:list>
      <text:p text:style-name="Text_20_body"><draw:frame draw:style-name="media" draw:name="8" text:anchor-type="as-char" draw:z-index="8" svg:width="6.6939583333333cm" svg:height="0.50270833333333cm"><draw:image xlink:href="Pictures/cf0f0dff743a698b016bae475782e61d.png" xlink:type="simple" xlink:show="embed" xlink:actuate="onLoad"/></draw:frame></text:p>
      <text:list text:style-name="List_20_1" text:continue-numbering="false">
        <text:list-item>
          <text:p text:style-name="LastListParagraph_FirstListParagraph_List_20_1_Content"> Créer un alias qui pointe directement vers web/rms</text:p>
        </text:list-item>
      </text:list>
      <text:p text:style-name="Text_20_body"><draw:frame draw:style-name="media" draw:name="9" text:anchor-type="as-char" draw:z-index="9" svg:width="4.1539583333333cm" svg:height="0.42333333333333cm"><draw:image xlink:href="Pictures/c51e7ca630d088f6098358f2d0d997d5.png" xlink:type="simple" xlink:show="embed" xlink:actuate="onLoad"/></draw:frame></text:p>
      <text:list text:style-name="List_20_1" text:continue-numbering="false">
        <text:list-item>
          <text:p text:style-name="LastListParagraph_FirstListParagraph_List_20_1_Content"> Autoriser l’accès au dossier web :</text:p>
        </text:list-item>
      </text:list>
      <text:p text:style-name="Text_20_body"><draw:frame draw:style-name="media" draw:name="10" text:anchor-type="as-char" draw:z-index="10" svg:width="4.1275cm" svg:height="2.4870833333333cm"><draw:image xlink:href="Pictures/6d4237e25d217e85496ca358b19ded99.png" xlink:type="simple" xlink:show="embed" xlink:actuate="onLoad"/></draw:frame></text:p>
      <text:list text:style-name="List_20_1" text:continue-numbering="false">
        <text:list-item>
          <text:p text:style-name="FirstListParagraph_List_20_1_Content"> Sauvegarder le fichier de configuration.</text:p>
        </text:list-item>
        <text:list-item>
          <text:p text:style-name="LastListParagraph_List_20_1_Content"> Recharger la nouvelle configuration</text:p>
        </text:list-item>
      </text:list>
      <text:p text:style-name="Text_20_body"><draw:frame draw:style-name="media" draw:name="11" text:anchor-type="as-char" draw:z-index="11" svg:width="4.7360416666667cm" svg:height="0.34395833333333cm"><draw:image xlink:href="Pictures/ff5eb89970b15c63fe0014b8b9219115.png" xlink:type="simple" xlink:show="embed" xlink:actuate="onLoad"/></draw:frame></text:p>
      <text:h text:style-name="Heading_20_4" text:outline-level="4"><text:bookmark-start text:name="__RefHeading___configuration_de_samba_6"/><text:bookmark-start text:name="configuration_de_samba"/>Configuration de Samba<text:bookmark-end text:name="__RefHeading___configuration_de_samba_6"/><text:bookmark-end text:name="configuration_de_samba"/></text:h>
      <text:p text:style-name="Text_20_body">Samba doit être configuré pour pouvoir copier les fichiers depuis l’explorateur Windows.</text:p>
      <text:p text:style-name="Text_20_body"><draw:frame draw:style-name="media" draw:name="12" text:anchor-type="as-char" draw:z-index="12" svg:width="5.5297916666667cm" svg:height="5.4504166666667cm"><draw:image xlink:href="Pictures/16fc0360000879ffb4085cabc545a247.png" xlink:type="simple" xlink:show="embed" xlink:actuate="onLoad"/></draw:frame></text:p>
      <text:list text:style-name="List_20_1" text:continue-numbering="false">
        <text:list-item>
          <text:p text:style-name="FirstListParagraph_List_20_1_Content"> Sauvegarder le fichier de configuration.</text:p>
        </text:list-item>
        <text:list-item>
          <text:p text:style-name="LastListParagraph_List_20_1_Content"> Rechargez la nouvelle configuration</text:p>
        </text:list-item>
      </text:list>
      <text:p text:style-name="Text_20_body"><draw:frame draw:style-name="media" draw:name="13" text:anchor-type="as-char" draw:z-index="13" svg:width="4.4185416666667cm" svg:height="0.37041666666667cm"><draw:image xlink:href="Pictures/4e1a0bf0fe8688bc567d8ee48b26fe71.png" xlink:type="simple" xlink:show="embed" xlink:actuate="onLoad"/></draw:frame></text:p>
      <text:list text:style-name="List_20_1" text:continue-numbering="false">
        <text:list-item>
          <text:p text:style-name="LastListParagraph_FirstListParagraph_List_20_1_Content"> Ajouter les extensions php suivantes :</text:p>
        </text:list-item>
      </text:list>
      <text:p text:style-name="Text_20_body"><text:span text:style-name="Strong_20_Emphasis">urpmi php-gd</text:span></text:p>
      <text:p text:style-name="Text_20_body"><text:span text:style-name="Strong_20_Emphasis">urpmi php-zip</text:span></text:p>
      <text:h text:style-name="Heading_20_3" text:outline-level="3"><text:bookmark-start text:name="__RefHeading___installation_client_7"/><text:bookmark-start text:name="installation_client"/>Installation client<text:bookmark-end text:name="__RefHeading___installation_client_7"/><text:bookmark-end text:name="installation_client"/></text:h>
      <text:p text:style-name="Text_20_body"><draw:frame draw:style-name="media" draw:name="14" text:anchor-type="as-char" draw:z-index="14" svg:width="1.27cm" svg:height="1.27cm"><draw:image xlink:href="Pictures/2d317922c98c2980e3cf27f1395e33fb.png" xlink:type="simple" xlink:show="embed" xlink:actuate="onLoad"/></draw:frame>Cette installation est à faire sur chaque poste client.</text:p>
      <text:h text:style-name="Heading_20_4" text:outline-level="4"><text:bookmark-start text:name="__RefHeading___installation_via_le_navigateur_par_defaut_8"/><text:bookmark-start text:name="installation_via_le_navigateur_par_defaut"/>Installation via le navigateur par défaut<text:bookmark-end text:name="__RefHeading___installation_via_le_navigateur_par_defaut_8"/><text:bookmark-end text:name="installation_via_le_navigateur_par_defaut"/></text:h>
      <text:list text:style-name="List_20_1" text:continue-numbering="false">
        <text:list-item>
          <text:p text:style-name="LastListParagraph_FirstListParagraph_List_20_1_Content"> Créer un nouveau raccourci sur le bureau du client.</text:p>
        </text:list-item>
      </text:list>
      <text:p text:style-name="Text_20_body"><draw:frame draw:style-name="media" draw:name="15" text:anchor-type="as-char" draw:z-index="15" svg:width="17.436041666667cm" style:rel-width="100%" svg:height="1.5875cm" style:rel-height="scale"><draw:image xlink:href="Pictures/b5f88cc58b980c116e27d5a3d4e32ac0.png" xlink:type="simple" xlink:show="embed" xlink:actuate="onLoad"/></draw:frame></text:p>
      <text:list text:style-name="List_20_1" text:continue-numbering="false">
        <text:list-item>
          <text:p text:style-name="LastListParagraph_FirstListParagraph_List_20_1_Content"> Entrer l’adresse IP du serveur Web suivie du répertoire du serveur.</text:p>
        </text:list-item>
      </text:list>
      <text:p text:style-name="Text_20_body"><draw:frame draw:style-name="media" draw:name="16" text:anchor-type="as-char" draw:z-index="16" svg:width="16.615833333333cm" svg:height="12.170833333333cm"><draw:image xlink:href="Pictures/13b1213dfa68078779688483664b618c.png" xlink:type="simple" xlink:show="embed" xlink:actuate="onLoad"/></draw:frame><draw:frame draw:style-name="media" draw:name="17" text:anchor-type="as-char" draw:z-index="17" svg:width="16.615833333333cm" svg:height="12.170833333333cm"><draw:image xlink:href="Pictures/3033dc634459fd6d6865b51d22d25b8f.png" xlink:type="simple" xlink:show="embed" xlink:actuate="onLoad"/></draw:frame></text:p>
      <text:p text:style-name="Text_20_body"><draw:frame draw:style-name="media" draw:name="18" text:anchor-type="as-char" draw:z-index="18" svg:width="1.27cm" svg:height="1.27cm"><draw:image xlink:href="Pictures/2d317922c98c2980e3cf27f1395e33fb.png" xlink:type="simple" xlink:show="embed" xlink:actuate="onLoad"/></draw:frame>Les programmes web Edge Airport sont optimisés pour les navigateurs Google Chrome et Chromium.</text:p>
      <text:h text:style-name="Heading_20_4" text:outline-level="4"><text:bookmark-start text:name="__RefHeading___installation_via_le_programme_web_browser_9"/><text:bookmark-start text:name="installation_via_le_programme_web_browser"/>Installation via le programme Web Browser<text:bookmark-end text:name="__RefHeading___installation_via_le_programme_web_browser_9"/><text:bookmark-end text:name="installation_via_le_programme_web_browser"/></text:h>
      <text:list text:style-name="Numbering_20_1" text:continue-numbering="false">
        <text:list-item>
          <text:p text:style-name="LastListParagraph_FirstListParagraph_Numbering_20_1_Content"> Créer un raccourci sur le bureau du programme Web Browser.exe</text:p>
        </text:list-item>
      </text:list>
      <text:p text:style-name="Text_20_body"><draw:frame draw:style-name="media" draw:name="19" text:anchor-type="as-char" draw:z-index="19" svg:width="17.012708333333cm" style:rel-width="100%" svg:height="9.8689583333333cm" style:rel-height="scale"><draw:image xlink:href="Pictures/919bdf7e53d952546ceb70f55c4a3339.png" xlink:type="simple" xlink:show="embed" xlink:actuate="onLoad"/></draw:frame></text:p>
      <text:list text:style-name="Numbering_20_1" text:continue-numbering="false">
        <text:list-item>
          <text:p text:style-name="LastListParagraph_FirstListParagraph_Numbering_20_1_Content"> Ajouter dans le champ Cible l’adresse web séparée d’un espace.</text:p>
        </text:list-item>
      </text:list>
      <text:p text:style-name="Text_20_body"><draw:frame draw:style-name="media" draw:name="20" text:anchor-type="as-char" draw:z-index="20" svg:width="9.9747916666667cm" svg:height="14.102291666667cm"><draw:image xlink:href="Pictures/573d41ba0277ca71583c33aeb7d1274d.png" xlink:type="simple" xlink:show="embed" xlink:actuate="onLoad"/></draw:frame></text:p>
      <text:h text:style-name="Heading_20_2" text:outline-level="2"><text:bookmark-start text:name="__RefHeading___configuration_de_la_base_de_donnee_10"/><text:bookmark-start text:name="configuration_de_la_base_de_donnee"/>Configuration de la base de donnée<text:bookmark-end text:name="__RefHeading___configuration_de_la_base_de_donnee_10"/><text:bookmark-end text:name="configuration_de_la_base_de_donnee"/></text:h>
      <text:p text:style-name="Text_20_body">UPDATE `rms_airline_params` SET `SOC`='ABJ' WHERE  `SOC`='BZV';</text:p>
      <text:p text:style-name="Text_20_body">UPDATE `rms_airport_params` SET `RAPLIB`='Abidjan', `RAPStrValue`='ABJ' WHERE  `RAPID`=1;</text:p>
      <text:p text:style-name="Text_20_body">UPDATE `rms_resource` SET `SOC`='ABJ';</text:p>
      <text:p text:style-name="Text_20_body">TRUNCATE `rms_resource_ged`;</text:p>
      <text:p text:style-name="Text_20_body">TRUNCATE `rms_resource_grid`;</text:p>
      <text:p text:style-name="Text_20_body">UPDATE `rms_resource_rules` SET `SOC`='ABJ', `ETS`='ABJ';</text:p>
      <text:p text:style-name="Text_20_body">UPDATE `abj`.`rms_fees` SET `SOC`='ABJ';</text:p>
      <text:h text:style-name="Heading_20_2" text:outline-level="2"><text:bookmark-start text:name="__RefHeading___fonctionnalites_11"/><text:bookmark-start text:name="fonctionnalites"/>Fonctionnalités<text:bookmark-end text:name="__RefHeading___fonctionnalites_11"/><text:bookmark-end text:name="fonctionnalites"/></text:h>
      <text:h text:style-name="Heading_20_3" text:outline-level="3"><text:bookmark-start text:name="__RefHeading___fonctionnalites_d_administration_12"/><text:bookmark-start text:name="fonctionnalites_d_administration"/>Fonctionnalités d’administration<text:bookmark-end text:name="__RefHeading___fonctionnalites_d_administration_12"/><text:bookmark-end text:name="fonctionnalites_d_administration"/></text:h>
      <text:list text:style-name="Numbering_20_1" text:continue-numbering="false">
        <text:list-item>
          <text:p text:style-name="FirstListParagraph_Numbering_20_1_Content"> Gestion des paramètres fonctionnels.</text:p>
        </text:list-item>
        <text:list-item>
          <text:p text:style-name="Numbering_20_1_Content"> Gestion des paramètres spécifiques à l’aéroport.</text:p>
        </text:list-item>
        <text:list-item>
          <text:p text:style-name="LastListParagraph_Numbering_20_1_Content"> Ajout, modification voire suppression de ressources (parkings, banques, portes, bus, etc.).</text:p>
        </text:list-item>
      </text:list>
      <text:h text:style-name="Heading_20_3" text:outline-level="3"><text:bookmark-start text:name="__RefHeading___fonctionnalites_d_exploitation_13"/><text:bookmark-start text:name="fonctionnalites_d_exploitation"/>Fonctionnalités d’exploitation<text:bookmark-end text:name="__RefHeading___fonctionnalites_d_exploitation_13"/><text:bookmark-end text:name="fonctionnalites_d_exploitation"/></text:h>
      <text:list text:style-name="Numbering_20_1" text:continue-numbering="false">
        <text:list-item>
          <text:p text:style-name="FirstListParagraph_Numbering_20_1_Content"> Gestion des paramètres par compagnie aérienne.</text:p>
        </text:list-item>
        <text:list-item>
          <text:p text:style-name="Numbering_20_1_Content"> Gestion des prévisions de vol :</text:p>
        </text:list-item>
        <text:list-item>
          <text:p text:style-name="Numbering_20_1_Content"> affichage graphique du planning des vols,</text:p>
        </text:list-item>
        <text:list-item>
          <text:p text:style-name="Numbering_20_1_Content"> calcul automatique des temps d’escales à partir des heures locales prévues et des paramètres de chaque compagnie aérienne,</text:p>
        </text:list-item>
        <text:list-item>
          <text:p text:style-name="Numbering_20_1_Content"> gestion des heures prévues des vols  (Administrateurs et Superviseurs),</text:p>
        </text:list-item>
        <text:list-item>
          <text:p text:style-name="Numbering_20_1_Content"> permutation de vols (Administrateurs et Superviseurs).</text:p>
        </text:list-item>
        <text:list-item>
          <text:p text:style-name="Numbering_20_1_Content"> Affectation des ressources :</text:p>
        </text:list-item>
        <text:list-item>
          <text:p text:style-name="Numbering_20_1_Content"> visualisation graphique du planning d’occupation des ressources,</text:p>
        </text:list-item>
        <text:list-item>
          <text:p text:style-name="Numbering_20_1_Content"> affectation à l’aide d’un simple « glisser / déplacer » d’un vol vers une ressources,</text:p>
        </text:list-item>
        <text:list-item>
          <text:p text:style-name="Numbering_20_1_Content"> déplacement d’une ressource (décalage de l’heure de début d’utilisation),</text:p>
        </text:list-item>
        <text:list-item>
          <text:p text:style-name="LastListParagraph_Numbering_20_1_Content"> étirement d’une ressource (augmentation du temps d’utilisation d’une ressource).</text:p>
        </text:list-item>
      </text:list>
      <text:h text:style-name="Heading_20_3" text:outline-level="3"><text:bookmark-start text:name="__RefHeading___gestion_des_profils_utilisateurs_14"/><text:bookmark-start text:name="gestion_des_profils_utilisateurs"/>Gestion des profils utilisateurs<text:bookmark-end text:name="__RefHeading___gestion_des_profils_utilisateurs_14"/><text:bookmark-end text:name="gestion_des_profils_utilisateurs"/></text:h>
      <text:p text:style-name="Text_20_body">Le programme reconnaît 4 profils d’utilisateurs :</text:p>
      <text:list text:style-name="Numbering_20_1" text:continue-numbering="false">
        <text:list-item>
          <text:p text:style-name="FirstListParagraph_Numbering_20_1_Content"> Les <text:span text:style-name="Strong_20_Emphasis">Administrateurs</text:span> qui ont accès à toutes les fonctionnalités du programme.</text:p>
        </text:list-item>
        <text:list-item>
          <text:p text:style-name="Numbering_20_1_Content"> Les <text:span text:style-name="Strong_20_Emphasis">Superviseurs</text:span> qui ont accès aux fonctionnalités avancées d’exploitation.</text:p>
        </text:list-item>
        <text:list-item>
          <text:p text:style-name="Numbering_20_1_Content"> Les <text:span text:style-name="Strong_20_Emphasis">Utilisateurs</text:span> qui peuvent gérer les plannings d’utilisation des ressources.</text:p>
        </text:list-item>
        <text:list-item>
          <text:p text:style-name="LastListParagraph_Numbering_20_1_Content"> Les <text:span text:style-name="Strong_20_Emphasis">Viewers</text:span> qui n’ont qu’un accès en consultation aux plannings.</text:p>
        </text:list-item>
      </text:list>
      <text:h text:style-name="Heading_20_3" text:outline-level="3"><text:bookmark-start text:name="__RefHeading___redirection_au_lancement_15"/><text:bookmark-start text:name="redirection_au_lancement"/>Redirection au lancement<text:bookmark-end text:name="__RefHeading___redirection_au_lancement_15"/><text:bookmark-end text:name="redirection_au_lancement"/></text:h>
      <text:p text:style-name="Text_20_body">Par défaut, le programme s’ouvre sur la page d’accueil « Dashboard ». Il est possible de faire en sorte que le programme s’ouvre une autre page comme par exemple sur la page d’utilisation des parkings avions ou celle des banques d’enregistrement. </text:p>
      <text:p text:style-name="Text_20_body">Pour faire cela, il faut ajouter la commande  <text:span text:style-name="Emphasis">/login.php?redirect= &lt;commande&gt;</text:span></text:p>
      <text:p text:style-name="Text_20_body">Voici les différentes redirections possibles : </text:p>
      <table:table table:style-name="Table">
        <table:table-column table:style-name="odt_auto_style_table_column_1_1"/>
        <table:table-column table:style-name="odt_auto_style_table_column_1_2"/>
        <table:table-row>
          <table:table-cell office:value-type="string" table:style-name="tablecell">
            <text:p text:style-name="tablealignleft">Tableau des vols</text:p>
          </table:table-cell>
          <table:table-cell office:value-type="string" table:style-name="tablecell">
            <text:p text:style-name="tablealignleft">http:<text:span text:style-name="Emphasis">&lt;ipServer&gt;/rms/login.php?redirect=<text:span text:style-name="Strong_20_Emphasis">index.php</text:span>|
|Tableau de bord|http:</text:span>&lt;ipServer&gt;/rms/login.php?redirect=<text:span text:style-name="Strong_20_Emphasis">dashboard.php</text:span></text:p>
          </table:table-cell>
        </table:table-row>
        <table:table-row>
          <table:table-cell office:value-type="string" table:style-name="tablecell">
            <text:p text:style-name="tablealignleft"> Allocations parking</text:p>
          </table:table-cell>
          <table:table-cell office:value-type="string" table:style-name="tablecell">
            <text:p text:style-name="tablealignleft">http:<text:span text:style-name="Emphasis">&lt;ipServer&gt;/rms/login.php?redirect=<text:span text:style-name="Strong_20_Emphasis">allocation.php?type=1</text:span>|
| Allocations bus|http:</text:span>&lt;ipServer&gt;/rms/login.php?redirect=<text:span text:style-name="Strong_20_Emphasis">allocation.php?type=2</text:span></text:p>
          </table:table-cell>
        </table:table-row>
        <table:table-row>
          <table:table-cell office:value-type="string" table:style-name="tablecell">
            <text:p text:style-name="tablealignleft"> Allocations bagage</text:p>
          </table:table-cell>
          <table:table-cell office:value-type="string" table:style-name="tablecell">
            <text:p text:style-name="tablealignleft">http:<text:span text:style-name="Emphasis">&lt;ipServer&gt;/rms/login.php?redirect=<text:span text:style-name="Strong_20_Emphasis">allocation.php?type=3</text:span>|
| Allocations check-in|http:</text:span>&lt;ipServer&gt;/rms/login.php?redirect=<text:span text:style-name="Strong_20_Emphasis">allocation.php?type=4</text:span></text:p>
          </table:table-cell>
        </table:table-row>
        <table:table-row>
          <table:table-cell office:value-type="string" table:style-name="tablecell">
            <text:p text:style-name="tablealignleft"> Allocations gate</text:p>
          </table:table-cell>
          <table:table-cell office:value-type="string" table:style-name="tablecell">
            <text:p text:style-name="tablealignleft">http:<text:span text:style-name="Emphasis">&lt;ipServer&gt;/rms/login.php?redirect=<text:span text:style-name="Strong_20_Emphasis">allocation.php?type=5</text:span>|
|Allocations passerelle|http:</text:span>&lt;ipServer&gt;/rms/login.php?redirect=<text:span text:style-name="Strong_20_Emphasis">allocation.php?type=6</text:span></text:p>
          </table:table-cell>
        </table:table-row>
      </table:table>
      <text:p text:style-name="Text_20_body">Les redirections vers les pages « type=1 à N » dépendent du nombre de ressources déclarées et du No allant de 1 à N qui leur a été attribué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FirstListParagraph_Numbering_20_1_Content" style:display-name="Last First Numbering 1 Content" style:parent-style-name="FirstListParagraph_Numbering_20_1_Content" style:class="html" style:next-style-name="Text_20_body" style:family="paragraph">
      <style:paragraph-properties fo:margin-bottom="0.5cm"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manuel:installation:rms</dc:title>
  </office:meta>
</office:document-meta>
</file>