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b96422504f0251c84b5139d73cc74dd.jpeg"/>
  <manifest:file-entry manifest:media-type="image/png" manifest:full-path="Pictures/080b8ae025ba0617eb8a68e97ea1e840.png"/>
  <manifest:file-entry manifest:media-type="image/png" manifest:full-path="Pictures/23661e4f91a68401c9cfad3c7a83e8d4.png"/>
  <manifest:file-entry manifest:media-type="image/jpeg" manifest:full-path="Pictures/358c3de5da2b59fc7bdeafdd025805ca.jpeg"/>
  <manifest:file-entry manifest:media-type="image/jpeg" manifest:full-path="Pictures/5cce02fd0eb70e1e7a1855ce59625a2e.jpeg"/>
  <manifest:file-entry manifest:media-type="image/jpeg" manifest:full-path="Pictures/39203a87f3b4cd14a9f356a3a4da939d.jpeg"/>
  <manifest:file-entry manifest:media-type="image/jpeg" manifest:full-path="Pictures/9d2a5ee694e781bfabadffc3e44b0f89.jpeg"/>
  <manifest:file-entry manifest:media-type="image/jpeg" manifest:full-path="Pictures/853b14f101a4eaca991e7fe92b3cbf58.jpeg"/>
  <manifest:file-entry manifest:media-type="image/jpeg" manifest:full-path="Pictures/d1986800f29323a24720bad245bb3a53.jpeg"/>
  <manifest:file-entry manifest:media-type="image/png" manifest:full-path="Pictures/a41e2f1742ae0cfa03e414441853a2ad.png"/>
  <manifest:file-entry manifest:media-type="image/png" manifest:full-path="Pictures/98124ec3f652a190f905e14582abb7cd.png"/>
  <manifest:file-entry manifest:media-type="image/jpeg" manifest:full-path="Pictures/65181c8118f0082a874d6f86eda0c0fb.jpeg"/>
  <manifest:file-entry manifest:media-type="image/jpeg" manifest:full-path="Pictures/632c69eaf42021833f9918696ccde22e.jpeg"/>
  <manifest:file-entry manifest:media-type="image/jpeg" manifest:full-path="Pictures/cc003941c3818fabe8bf02b1ad1d1b7f.jpeg"/>
  <manifest:file-entry manifest:media-type="image/jpeg" manifest:full-path="Pictures/266aa1c97a03bb6ed040bcf5c6c46af3.jpeg"/>
  <manifest:file-entry manifest:media-type="image/jpeg" manifest:full-path="Pictures/c6e367ed0d984fda984610aab2079573.jpeg"/>
  <manifest:file-entry manifest:media-type="image/png" manifest:full-path="Pictures/c15f5b37e68e44c48fcdd08103ed2874.png"/>
  <manifest:file-entry manifest:media-type="image/jpeg" manifest:full-path="Pictures/2c7aaa34c81db2ddf52db555abfafa7e.jpeg"/>
  <manifest:file-entry manifest:media-type="image/jpeg" manifest:full-path="Pictures/f3f180ab06ea809d456c21784032b40a.jpeg"/>
  <manifest:file-entry manifest:media-type="image/png" manifest:full-path="Pictures/771903e8f08105a9d2728614eaded93a.png"/>
  <manifest:file-entry manifest:media-type="image/jpeg" manifest:full-path="Pictures/523c3b281c1accfd734442135c7e68cd.jpeg"/>
  <manifest:file-entry manifest:media-type="image/jpeg" manifest:full-path="Pictures/1ea393b1af4470cb47b9b3eefb062885.jpeg"/>
  <manifest:file-entry manifest:media-type="image/jpeg" manifest:full-path="Pictures/c4dd4d1c323b278baeb63f9b02e2e031.jpeg"/>
  <manifest:file-entry manifest:media-type="image/jpeg" manifest:full-path="Pictures/fb98d2977def8a5e6793073d22d7b8fd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el:utilisation:iatatext2"/><text:bookmark-start text:name="__RefHeading___iatatextmanuel_d_utilisation_1"/><text:bookmark-start text:name="iatatextmanuel_d_utilisation"/>IATATEXT : Manuel d'utilisation<text:bookmark-end text:name="__RefHeading___iatatextmanuel_d_utilisation_1"/><text:bookmark-end text:name="iatatextmanuel_d_utilisation"/></text:h>
      <text:p text:style-name="Text_20_body"><draw:frame draw:style-name="media" draw:name="0" text:anchor-type="as-char" draw:z-index="0" svg:width="2.1166666666667cm" svg:height="" svg:rel-height="100%"><draw:image xlink:href="/home/edgeairport/www/wiki/data/media/doc/iatatext/logoiatatext.jpg" xlink:type="simple" xlink:show="embed" xlink:actuate="onLoad"/></draw:frame></text:p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p text:style-name="Text_20_body"><draw:frame draw:style-name="media" draw:name="1" text:anchor-type="as-char" draw:z-index="1" svg:width="26.061458333333cm" style:rel-width="100%" svg:height="15.610416666667cm" style:rel-height="scale"><draw:image xlink:href="Pictures/2b96422504f0251c84b5139d73cc74dd.jpeg" xlink:type="simple" xlink:show="embed" xlink:actuate="onLoad"/></draw:frame></text:p>
      <text:h text:style-name="Heading_20_3" text:outline-level="3"><text:bookmark-start text:name="__RefHeading___fonctionnalites_3"/><text:bookmark-start text:name="fonctionnalites"/>Fonctionnalités <text:bookmark-end text:name="__RefHeading___fonctionnalites_3"/><text:bookmark-end text:name="fonctionnalit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Fichier</text:span>  - Carnet d’adresses  - Destinataires  - Messages types  - Aéroports  - Vols réguliers  - Paramètres généraux  - Paramètres fonctionnels  - Paramètres communication  - Identification et clef d’activation</text:p>
          </table:table-cell>
          <table:table-cell office:value-type="string" table:style-name="tablecell" table:number-rows-spanned="3">
            <text:p text:style-name="tablealignleft"><text:span text:style-name="Strong_20_Emphasis">Rafraîchir (F5)</text:span><text:line-break/>Messages types<text:line-break/>Nouveau message (F2)<text:line-break/>Masqu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dition</text:span>  - Copier dans le presse papier  - Exporter dans un fichier (format texte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ffichage</text:span><text:line-break/>  - Messages supprimés  - Communications  - Processing</text:p>
          </table:table-cell>
        </table:table-row>
      </table:table>
      <text:h text:style-name="Heading_20_3" text:outline-level="3"><text:bookmark-start text:name="__RefHeading___presentation_4"/><text:bookmark-start text:name="presentation"/>Présentation<text:bookmark-end text:name="__RefHeading___presentation_4"/><text:bookmark-end text:name="presentation"/></text:h>
      <text:p text:style-name="Text_20_body"><draw:frame draw:style-name="media" draw:name="2" text:anchor-type="as-char" draw:z-index="2" svg:width="1.27cm" svg:height="1.27cm"><draw:image xlink:href="Pictures/080b8ae025ba0617eb8a68e97ea1e840.png" xlink:type="simple" xlink:show="embed" xlink:actuate="onLoad"/></draw:frame>Lors de l’installation, <text:span text:style-name="Strong_20_Emphasis">Airport Message Center</text:span> a créé un raccourci dans la rubrique démarrage du menu démarrer de Windows. Ainsi, ce programme se lance automatiquement à la mise en route de l’ordinateur.</text:p>
      <text:p text:style-name="Text_20_body"><draw:frame draw:style-name="media" draw:name="3" text:anchor-type="as-char" draw:z-index="3" svg:width="5.1064583333333cm" svg:height="3.889375cm"><draw:image xlink:href="Pictures/23661e4f91a68401c9cfad3c7a83e8d4.png" xlink:type="simple" xlink:show="embed" xlink:actuate="onLoad"/></draw:frame></text:p>
      <text:p text:style-name="Text_20_body"><draw:frame draw:style-name="media" draw:name="4" text:anchor-type="as-char" draw:z-index="4" svg:width="0.68791666666667cm" svg:height="0.555625cm"><draw:image xlink:href="Pictures/358c3de5da2b59fc7bdeafdd025805ca.jpeg" xlink:type="simple" xlink:show="embed" xlink:actuate="onLoad"/></draw:frame>Au démarrage, seul l’icône ci-contre s’affiche dans la barre des tâches.</text:p>
      <text:p text:style-name="Text_20_body">En cliquant dessus, vous ouvrez le menu déroulant comme le montre l’image de droite.</text:p>
      <text:p text:style-name="Text_20_body">En cliquant sur l’icône du programme situé en bas et à droite dans la barre des tâches, vous ouvrez le menu ci-dessus. </text:p>
      <text:p text:style-name="Text_20_body">4 choix sont proposés : </text:p>
      <table:table table:style-name="Table">
        <table:table-column table:style-name="odt_auto_style_table_column_2_1"/>
        <table:table-column table:style-name="odt_auto_style_table_column_2_2"/>
        <table:table-column table:style-name="odt_auto_style_table_column_2_3"/>
        <table:table-row>
          <table:table-cell office:value-type="string" table:style-name="tablecell">
            <text:p text:style-name="tablealignleft">1 -</text:p>
          </table:table-cell>
          <table:table-cell office:value-type="string" table:style-name="tablecell">
            <text:p text:style-name="tablealignleft">Show</text:p>
          </table:table-cell>
          <table:table-cell office:value-type="string" table:style-name="tablecell">
            <text:p text:style-name="tablealignleft"> Affichage de l’écran principal du IATATEXT</text:p>
          </table:table-cell>
        </table:table-row>
        <table:table-row>
          <table:table-cell office:value-type="string" table:style-name="tablecell">
            <text:p text:style-name="tablealignleft">2 -</text:p>
          </table:table-cell>
          <table:table-cell office:value-type="string" table:style-name="tablecell">
            <text:p text:style-name="tablealignleft">Hide</text:p>
          </table:table-cell>
          <table:table-cell office:value-type="string" table:style-name="tablecell">
            <text:p text:style-name="tablealignleft"> Masque l’écran principal.</text:p>
          </table:table-cell>
        </table:table-row>
        <table:table-row>
          <table:table-cell office:value-type="string" table:style-name="tablecell">
            <text:p text:style-name="tablealignleft">3 -</text:p>
          </table:table-cell>
          <table:table-cell office:value-type="string" table:style-name="tablecell">
            <text:p text:style-name="tablealignleft">Settings</text:p>
          </table:table-cell>
          <table:table-cell office:value-type="string" table:style-name="tablecell">
            <text:p text:style-name="tablealignleft">Paramètres avancés du client Iatatext.</text:p>
          </table:table-cell>
        </table:table-row>
        <table:table-row>
          <table:table-cell office:value-type="string" table:style-name="tablecell">
            <text:p text:style-name="tablealignleft">4 -</text:p>
          </table:table-cell>
          <table:table-cell office:value-type="string" table:style-name="tablecell">
            <text:p text:style-name="tablealignleft">Exit</text:p>
          </table:table-cell>
          <table:table-cell office:value-type="string" table:style-name="tablecell">
            <text:p text:style-name="tablealignleft">Quitte l’application.</text:p>
          </table:table-cell>
        </table:table-row>
      </table:table>
      <text:h text:style-name="Heading_20_2" text:outline-level="2"><text:bookmark-start text:name="__RefHeading___principe_d_utilisation_des_programmes_5"/><text:bookmark-start text:name="principe_d_utilisation_des_programmes"/>Principe d’utilisation des programmes<text:bookmark-end text:name="__RefHeading___principe_d_utilisation_des_programmes_5"/><text:bookmark-end text:name="principe_d_utilisation_des_programmes"/></text:h>
      <text:p text:style-name="Text_20_body">Ce chapitre décrit comment utiliser les programmes, formulaires et tableaux de cette application.</text:p>
      <text:h text:style-name="Heading_20_3" text:outline-level="3"><text:bookmark-start text:name="__RefHeading___les_menus_6"/><text:bookmark-start text:name="les_menus"/>Les menus<text:bookmark-end text:name="__RefHeading___les_menus_6"/><text:bookmark-end text:name="les_menus"/></text:h>
      <text:p text:style-name="Text_20_body">Ils sont situés en haut des fenêtres et sous la barre de titre.</text:p>
      <text:p text:style-name="Text_20_body"><draw:frame draw:style-name="media" draw:name="5" text:anchor-type="as-char" draw:z-index="5" svg:width="25.982083333333cm" style:rel-width="100%" svg:height="6.2177083333333cm" style:rel-height="scale"><draw:image xlink:href="Pictures/5cce02fd0eb70e1e7a1855ce59625a2e.jpeg" xlink:type="simple" xlink:show="embed" xlink:actuate="onLoad"/></draw:frame></text:p>
      <text:h text:style-name="Heading_20_3" text:outline-level="3"><text:bookmark-start text:name="__RefHeading___les_onglets_7"/><text:bookmark-start text:name="les_onglets"/>Les onglets<text:bookmark-end text:name="__RefHeading___les_onglets_7"/><text:bookmark-end text:name="les_onglets"/></text:h>
      <text:p text:style-name="Text_20_body">En cliquant dessus, ils modifient le contenu de la page  la barre de titre.</text:p>
      <text:p text:style-name="Text_20_body"><draw:frame draw:style-name="media" draw:name="6" text:anchor-type="as-char" draw:z-index="6" svg:width="6.4822916666667cm" svg:height="2.301875cm"><draw:image xlink:href="Pictures/39203a87f3b4cd14a9f356a3a4da939d.jpeg" xlink:type="simple" xlink:show="embed" xlink:actuate="onLoad"/></draw:frame></text:p>
      <text:h text:style-name="Heading_20_3" text:outline-level="3"><text:bookmark-start text:name="__RefHeading___les_tableaux_8"/><text:bookmark-start text:name="les_tableaux"/>Les tableaux<text:bookmark-end text:name="__RefHeading___les_tableaux_8"/><text:bookmark-end text:name="les_tableaux"/></text:h>
      <text:p text:style-name="Text_20_body">Leur fonction première est d’afficher des listes de données. Ils offrent en plus les possibilités suivantes :  </text:p>
      <text:list text:style-name="List_20_1" text:continue-numbering="false">
        <text:list-item>
          <text:p text:style-name="FirstListParagraph_List_20_1_Content"> Classer les données.</text:p>
        </text:list-item>
        <text:list-item>
          <text:p text:style-name="List_20_1_Content"> Les filtrer.</text:p>
        </text:list-item>
        <text:list-item>
          <text:p text:style-name="LastListParagraph_List_20_1_Content">   Cliquer sur le <text:span text:style-name="Strong_20_Emphasis">+</text:span> pour afficher les informations de vol contenues dans le message.</text:p>
        </text:list-item>
      </text:list>
      <text:p text:style-name="Text_20_body"><draw:frame draw:style-name="media" draw:name="7" text:anchor-type="as-char" draw:z-index="7" svg:width="13.255625cm" svg:height="14.261041666667cm"><draw:image xlink:href="Pictures/9d2a5ee694e781bfabadffc3e44b0f89.jpe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la flèche à droite de SMI pour filtrer les données. Dans cette figure, les différentes valeurs de la colonne SMI s’affichent dans une liste déroulante. </text:p>
        </text:list-item>
      </text:list>
      <text:p text:style-name="Text_20_body"><draw:frame draw:style-name="media" draw:name="8" text:anchor-type="as-char" draw:z-index="8" svg:width="1.5345833333333cm" svg:height="3.254375cm"><draw:image xlink:href="Pictures/853b14f101a4eaca991e7fe92b3cbf58.jpeg" xlink:type="simple" xlink:show="embed" xlink:actuate="onLoad"/></draw:frame></text:p>
      <text:list text:style-name="List_20_1" text:continue-numbering="false">
        <text:list-item>
          <text:p text:style-name="FirstListParagraph_List_20_1_Content"> Cliquer sur l’une d’elles pour n’afficher que les enregistrements correspondants.</text:p>
        </text:list-item>
        <text:list-item>
          <text:p text:style-name="List_20_1_Content"> En bas du tableau, une nouvelle ligne « Customize » s’affiche.</text:p>
        </text:list-item>
        <text:list-item>
          <text:p text:style-name="LastListParagraph_List_20_1_Content"> Cliquer sur « Customize », pour accéder à un formulaire  permettant d’ajouter des critères de tri sur le filtre créé.</text:p>
        </text:list-item>
      </text:list>
      <text:p text:style-name="Text_20_body"><draw:frame draw:style-name="media" draw:name="9" text:anchor-type="as-char" draw:z-index="9" svg:width="11.43cm" svg:height="0.82020833333333cm"><draw:image xlink:href="Pictures/d1986800f29323a24720bad245bb3a53.jpe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la croix pour désactiver la fonction  filtre.</text:p>
        </text:list-item>
      </text:list>
      <text:h text:style-name="Heading_20_4" text:outline-level="4"><text:bookmark-start text:name="__RefHeading___ajouter_un_enregistrement_dans_un_tableau_9"/><text:bookmark-start text:name="ajouter_un_enregistrement_dans_un_tableau"/>Ajouter un enregistrement dans un tableau <text:bookmark-end text:name="__RefHeading___ajouter_un_enregistrement_dans_un_tableau_9"/><text:bookmark-end text:name="ajouter_un_enregistrement_dans_un_tableau"/></text:h>
      <text:list text:style-name="List_20_1" text:continue-numbering="false">
        <text:list-item>
          <text:p text:style-name="LastListParagraph_FirstListParagraph_List_20_1_Content"> Cliquer sur l’onglet  Ajouter (F2) du menu ou appuyer sur la touche de fonction  F2 du clavier.</text:p>
        </text:list-item>
      </text:list>
      <text:h text:style-name="Heading_20_4" text:outline-level="4"><text:bookmark-start text:name="__RefHeading___modifier_un_enregistrement_10"/><text:bookmark-start text:name="modifier_un_enregistrement"/>Modifier un enregistrement <text:bookmark-end text:name="__RefHeading___modifier_un_enregistrement_10"/><text:bookmark-end text:name="modifier_un_enregistrement"/></text:h>
      <text:list text:style-name="List_20_1" text:continue-numbering="false">
        <text:list-item>
          <text:p text:style-name="FirstListParagraph_List_20_1_Content"> Placer le curseur dans la première cellule de l’enregistrement à modifier. </text:p>
        </text:list-item>
        <text:list-item>
          <text:p text:style-name="List_20_1_Content"> Se déplacer de cellule en cellule à l’aide de la touche  Tabulation du clavier. </text:p>
        </text:list-item>
        <text:list-item>
          <text:p text:style-name="List_20_1_Content"> Modifier les cellules souhaitées.</text:p>
        </text:list-item>
        <text:list-item>
          <text:p text:style-name="LastListParagraph_List_20_1_Content"> Cliquer sur l’onglet Enregistrer du menu ou appuyer sur la touche F8 du clavier pour enregistrer.</text:p>
        </text:list-item>
      </text:list>
      <text:h text:style-name="Heading_20_4" text:outline-level="4"><text:bookmark-start text:name="__RefHeading___supprimer_un_enregistrement_11"/><text:bookmark-start text:name="supprimer_un_enregistrement"/>Supprimer un enregistrement <text:bookmark-end text:name="__RefHeading___supprimer_un_enregistrement_11"/><text:bookmark-end text:name="supprimer_un_enregistrement"/></text:h>
      <text:list text:style-name="List_20_1" text:continue-numbering="false">
        <text:list-item>
          <text:p text:style-name="FirstListParagraph_List_20_1_Content"> Placer le curseur sur l’enregistrement à supprimer. </text:p>
        </text:list-item>
        <text:list-item>
          <text:p text:style-name="List_20_1_Content"> Cliquer sur l’option Supprimer (F4) du menu ou appuyer sur la touche de fonction  F4 de votre clavier.</text:p>
        </text:list-item>
        <text:list-item>
          <text:p text:style-name="LastListParagraph_List_20_1_Content"> Cliquer sur l’onglet Enregistrer du menu ou appuyer sur la touche F8 du clavier pour enregistrer.</text:p>
        </text:list-item>
      </text:list>
      <text:h text:style-name="Heading_20_2" text:outline-level="2"><text:bookmark-start text:name="__RefHeading___preparation_des_donnees_12"/><text:bookmark-start text:name="preparation_des_donnees"/>Préparation des données<text:bookmark-end text:name="__RefHeading___preparation_des_donnees_12"/><text:bookmark-end text:name="preparation_des_donnees"/></text:h>
      <text:p text:style-name="Text_20_body">Avant de mettre en exploitation  <text:span text:style-name="Strong_20_Emphasis">Iatatext</text:span>, il est conseillé de préparer les données suivantes : </text:p>
      <text:list text:style-name="List_20_1" text:continue-numbering="false">
        <text:list-item>
          <text:p text:style-name="FirstListParagraph_List_20_1_Content">  Carnet d’adresses </text:p>
        </text:list-item>
        <text:list-item>
          <text:p text:style-name="List_20_1_Content">  Listes de destinataires </text:p>
        </text:list-item>
        <text:list-item>
          <text:p text:style-name="List_20_1_Content">  Liste des aéroports</text:p>
        </text:list-item>
        <text:list-item>
          <text:p text:style-name="List_20_1_Content">  Liste des vols réguliers (No de vol, destination et provenance)</text:p>
        </text:list-item>
        <text:list-item>
          <text:p text:style-name="LastListParagraph_List_20_1_Content"> Cliquer sur l’onglet File (Fichier) pour accéder à ces fonctions. </text:p>
        </text:list-item>
      </text:list>
      <text:p text:style-name="Text_20_body"><draw:frame draw:style-name="media" draw:name="10" text:anchor-type="as-char" draw:z-index="10" svg:width="1.27cm" svg:height="1.27cm"><draw:image xlink:href="Pictures/a41e2f1742ae0cfa03e414441853a2ad.png" xlink:type="simple" xlink:show="embed" xlink:actuate="onLoad"/></draw:frame>
IATATEXT est fourni avec une base de données incluant la liste des aéroports Européens identifiés par leurs codes OACI et IATA. </text:p>
      <text:list text:style-name="List_20_1" text:continue-numbering="false">
        <text:list-item>
          <text:p text:style-name="LastListParagraph_FirstListParagraph_List_20_1_Content"> Cliquer sur Airport List pour consulter, ajouter, modifier, voire supprimer des aéroports.</text:p>
        </text:list-item>
      </text:list>
      <text:p text:style-name="Text_20_body"><draw:frame draw:style-name="media" draw:name="11" text:anchor-type="as-char" draw:z-index="11" svg:width="5.0535416666667cm" svg:height="6.2441666666667cm"><draw:image xlink:href="Pictures/98124ec3f652a190f905e14582abb7cd.png" xlink:type="simple" xlink:show="embed" xlink:actuate="onLoad"/></draw:frame></text:p>
      <text:h text:style-name="Heading_20_3" text:outline-level="3"><text:bookmark-start text:name="__RefHeading___carnet_d_adresse_adresses_book_13"/><text:bookmark-start text:name="carnet_d_adresse_adresses_book"/>Carnet d’adresse (Adresses book)<text:bookmark-end text:name="__RefHeading___carnet_d_adresse_adresses_book_13"/><text:bookmark-end text:name="carnet_d_adresse_adresses_book"/></text:h>
      <text:p text:style-name="Text_20_body">Il permet la création, la modification voire la suppression d’adresses.</text:p>
      <text:p text:style-name="Text_20_body"><draw:frame draw:style-name="media" draw:name="12" text:anchor-type="as-char" draw:z-index="12" svg:width="14.499166666667cm" svg:height="9.763125cm"><draw:image xlink:href="Pictures/65181c8118f0082a874d6f86eda0c0fb.jpeg" xlink:type="simple" xlink:show="embed" xlink:actuate="onLoad"/></draw:frame></text:p>
      <text:h text:style-name="Heading_20_4" text:outline-level="4"><text:bookmark-start text:name="__RefHeading___ajouter_une_adresse_14"/><text:bookmark-start text:name="ajouter_une_adresse"/>Ajouter une adresse <text:bookmark-end text:name="__RefHeading___ajouter_une_adresse_14"/><text:bookmark-end text:name="ajouter_une_adresse"/></text:h>
      <text:list text:style-name="List_20_1" text:continue-numbering="false">
        <text:list-item>
          <text:p text:style-name="FirstListParagraph_List_20_1_Content"> Cliquer sur l’onglet Ajouter (F2) du menu ou appuyez sur la touche de fonction F2 de votre clavier. </text:p>
        </text:list-item>
        <text:list-item>
          <text:p text:style-name="List_20_1_Content"> Une fenêtre Adresse vous invite à entrer une nouvelle adresse. </text:p>
        </text:list-item>
        <text:list-item>
          <text:p text:style-name="List_20_1_Content"> Saisir l’adresse.</text:p>
        </text:list-item>
        <text:list-item>
          <text:p text:style-name="LastListParagraph_List_20_1_Content"> Cliquer sur OK.</text:p>
        </text:list-item>
      </text:list>
      <text:p text:style-name="Text_20_body"><draw:frame draw:style-name="media" draw:name="13" text:anchor-type="as-char" draw:z-index="13" svg:width="1.27cm" svg:height="1.27cm"><draw:image xlink:href="Pictures/a41e2f1742ae0cfa03e414441853a2ad.png" xlink:type="simple" xlink:show="embed" xlink:actuate="onLoad"/></draw:frame>  Type d’adresse : Par défaut, « SITA » est affiché. </text:p>
      <text:p text:style-name="Text_20_body">Pour le modifier :</text:p>
      <text:list text:style-name="List_20_1" text:continue-numbering="false">
        <text:list-item>
          <text:p text:style-name="LastListParagraph_FirstListParagraph_List_20_1_Content"> Sélectionner le dans la liste déroulante.</text:p>
        </text:list-item>
      </text:list>
      <text:p text:style-name="Text_20_body">Nom : Nom du destinataire.</text:p>
      <text:p text:style-name="Text_20_body">Service : Champ libre. OPS par défaut.</text:p>
      <text:h text:style-name="Heading_20_4" text:outline-level="4"><text:bookmark-start text:name="__RefHeading___supprimer_une_ou_plusieurs_adresses_15"/><text:bookmark-start text:name="supprimer_une_ou_plusieurs_adresses"/>Supprimer une ou plusieurs adresses <text:bookmark-end text:name="__RefHeading___supprimer_une_ou_plusieurs_adresses_15"/><text:bookmark-end text:name="supprimer_une_ou_plusieurs_adresses"/></text:h>
      <text:list text:style-name="List_20_1" text:continue-numbering="false">
        <text:list-item>
          <text:p text:style-name="FirstListParagraph_List_20_1_Content"> Cocher la ou les adresses à supprimer.</text:p>
        </text:list-item>
        <text:list-item>
          <text:p text:style-name="LastListParagraph_List_20_1_Content"> Cliquer sur l’onglet Supprimer (F4) du menu. </text:p>
        </text:list-item>
      </text:list>
      <text:h text:style-name="Heading_20_4" text:outline-level="4"><text:bookmark-start text:name="__RefHeading___enregistrer_le_carnet_d_adresses_16"/><text:bookmark-start text:name="enregistrer_le_carnet_d_adresses"/>Enregistrer le carnet d’adresses <text:bookmark-end text:name="__RefHeading___enregistrer_le_carnet_d_adresses_16"/><text:bookmark-end text:name="enregistrer_le_carnet_d_adresses"/></text:h>
      <text:p text:style-name="Text_20_body"><draw:frame draw:style-name="media" draw:name="14" text:anchor-type="as-char" draw:z-index="14" svg:width="1.27cm" svg:height="1.27cm"><draw:image xlink:href="Pictures/a41e2f1742ae0cfa03e414441853a2ad.png" xlink:type="simple" xlink:show="embed" xlink:actuate="onLoad"/></draw:frame>
Cette fonction est à utiliser si vous avez ajouté ou modifié des adresses. </text:p>
      <text:list text:style-name="List_20_1" text:continue-numbering="false">
        <text:list-item>
          <text:p text:style-name="LastListParagraph_FirstListParagraph_List_20_1_Content"> Cliquer sur l’onglet Enregistrer (F8)  du menu ou appuyez sur la touche de fonction F8 du clavier.</text:p>
        </text:list-item>
      </text:list>
      <text:h text:style-name="Heading_20_3" text:outline-level="3"><text:bookmark-start text:name="__RefHeading___les_destinataires_17"/><text:bookmark-start text:name="les_destinataires"/>Les destinataires<text:bookmark-end text:name="__RefHeading___les_destinataires_17"/><text:bookmark-end text:name="les_destinataires"/></text:h>
      <text:p text:style-name="Text_20_body">Chaque ligne de ce tableau contient une liste d’adresses à utiliser en fonction des critères suivants :</text:p>
      <text:list text:style-name="List_20_1" text:continue-numbering="false">
        <text:list-item>
          <text:p text:style-name="LastListParagraph_FirstListParagraph_List_20_1_Content"> Du code message d’un message type. Si cette colonne est renseignée,  « <text:span text:style-name="Strong_20_Emphasis">Cie</text:span> », « <text:span text:style-name="Strong_20_Emphasis">No de vol </text:span>» et « <text:span text:style-name="Strong_20_Emphasis">APT</text:span> » seront ignorés. <text:line-break/></text:p>
        </text:list-item>
      </text:list>
      <text:p text:style-name="Text_20_body"><text:span text:style-name="Strong_20_Emphasis">OU</text:span></text:p>
      <text:list text:style-name="List_20_1" text:continue-numbering="false">
        <text:list-item>
          <text:p text:style-name="FirstListParagraph_List_20_1_Content"> Du code compagnie « <text:span text:style-name="Strong_20_Emphasis">Cie</text:span> »,</text:p>
        </text:list-item>
        <text:list-item>
          <text:p text:style-name="List_20_1_Content"> <text:span text:style-name="Strong_20_Emphasis">ET</text:span> du « <text:span text:style-name="Strong_20_Emphasis">No de vol</text:span> » s’il est renseigné,</text:p>
        </text:list-item>
        <text:list-item>
          <text:p text:style-name="LastListParagraph_List_20_1_Content"> <text:span text:style-name="Strong_20_Emphasis">ET</text:span> du code OACI de l’aéroport de provenance ou de destination « <text:span text:style-name="Strong_20_Emphasis">APT</text:span> ». Vous pouvez saisir soit le code IATA, soit le code OACI de l’aéroport. Le programme affiche automatiquement le code OACI.</text:p>
        </text:list-item>
      </text:list>
      <text:p text:style-name="Text_20_body">« <text:span text:style-name="Strong_20_Emphasis">Dble SIG</text:span> » : si les messages doivent être double-signés, renseignez dans cette colonne le code IATA de la compagnie qui sera alors facturée.</text:p>
      <text:p text:style-name="Text_20_body">« <text:span text:style-name="Strong_20_Emphasis">To …</text:span> » : Liste d’adresses IATA / SITA / ARINC, FAX, TELEX ou MAIL séparées par un ;</text:p>
      <text:p text:style-name="Text_20_body"><draw:frame draw:style-name="media" draw:name="15" text:anchor-type="as-char" draw:z-index="15" svg:width="21.060833333333cm" style:rel-width="100%" svg:height="7.4347916666667cm" style:rel-height="scale"><draw:image xlink:href="Pictures/632c69eaf42021833f9918696ccde22e.jpeg" xlink:type="simple" xlink:show="embed" xlink:actuate="onLoad"/></draw:frame></text:p>
      <text:p text:style-name="Text_20_body">Ci-dessus, vous trouverez un exemple de tableau des destinataires : </text:p>
      <text:p text:style-name="Text_20_body"><text:span text:style-name="Emphasis">1</text:span><text:span text:style-name="Emphasis"><text:span text:style-name="sup">ère</text:span></text:span><text:span text:style-name="Emphasis"> ligne</text:span> : les messages de tous les vols de la compagnie « DBK » à destination de « LDDU » DUBROVNIK  seront envoyés à : CDGASXA,  DBVDAXH, DBVAPXH et PISAPXH.</text:p>
      <text:p text:style-name="Text_20_body"><text:span text:style-name="Emphasis">2</text:span><text:span text:style-name="Emphasis"><text:span text:style-name="sup">ème</text:span></text:span><text:span text:style-name="Emphasis"> ligne</text:span> : les messages des vols « FR8495 » seront envoyés à DUBRN7X, DUBOSFR, … Vous remarquerez qu’il n’est pas utile de renseigner la colonne « APT ».</text:p>
      <text:p text:style-name="Text_20_body"><text:span text:style-name="Emphasis">3</text:span><text:span text:style-name="Emphasis"><text:span text:style-name="sup">ème</text:span></text:span><text:span text:style-name="Emphasis"> ligne</text:span> : les messages de tous les vols de la compagnie « FR » à destination de « EGBB » seront envoyés à BHXCSBE, BHXFLXH, …</text:p>
      <text:p text:style-name="Text_20_body"><text:span text:style-name="Emphasis">4</text:span><text:span text:style-name="Emphasis"><text:span text:style-name="sup">ème</text:span></text:span><text:span text:style-name="Emphasis"> ligne</text:span> : les messages de tous les vols de la compagnie « FR » à destination de « EGHI » seront envoyés à SOUPA7X, SOUOOXH, SOUCSBE …</text:p>
      <text:p text:style-name="Text_20_body"><text:span text:style-name="Emphasis"><text:span text:style-name="sup">5ème</text:span></text:span><text:span text:style-name="Emphasis"> ligne</text:span> : les messages de tous les vols de la compagnie « FR » à destination de « EGSS » seront envoyés à STNFRXH, STNPA7X, …</text:p>
      <text:h text:style-name="Heading_20_3" text:outline-level="3"><text:bookmark-start text:name="__RefHeading___vols_reguliers_module_airport_manager_18"/><text:bookmark-start text:name="vols_reguliers_module_airport_manager"/>Vols réguliers (module Airport Manager)<text:bookmark-end text:name="__RefHeading___vols_reguliers_module_airport_manager_18"/><text:bookmark-end text:name="vols_reguliers_module_airport_manager"/></text:h>
      <text:list text:style-name="List_20_1" text:continue-numbering="false">
        <text:list-item>
          <text:p text:style-name="LastListParagraph_FirstListParagraph_List_20_1_Content"> Renseigner la liste des vols réguliers dans Airport Manager afin de gagner du temps en saisie.</text:p>
        </text:list-item>
      </text:list>
      <text:p text:style-name="Text_20_body"><draw:frame draw:style-name="media" draw:name="16" text:anchor-type="as-char" draw:z-index="16" svg:width="24.368125cm" style:rel-width="100%" svg:height="11.58875cm" style:rel-height="scale"><draw:image xlink:href="Pictures/cc003941c3818fabe8bf02b1ad1d1b7f.jpeg" xlink:type="simple" xlink:show="embed" xlink:actuate="onLoad"/></draw:frame></text:p>
      <text:p text:style-name="Text_20_body">« <text:span text:style-name="Strong_20_Emphasis">OACI</text:span> » et « <text:span text:style-name="Strong_20_Emphasis">IATA</text:span> » Ces 2 colonnes vous permettent de saisir l’un des 2 codes correspondant à l’aéroport de provenance ou de destination. </text:p>
      <text:h text:style-name="Heading_20_4" text:outline-level="4"><text:bookmark-start text:name="__RefHeading___trouver_le_code_oaci_d_un_aeroport_19"/><text:bookmark-start text:name="trouver_le_code_oaci_d_un_aeroport"/>Trouver le code OACI d’un aéroport<text:bookmark-end text:name="__RefHeading___trouver_le_code_oaci_d_un_aeroport_19"/><text:bookmark-end text:name="trouver_le_code_oaci_d_un_aeroport"/></text:h>
      <text:list text:style-name="List_20_1" text:continue-numbering="false">
        <text:list-item>
          <text:p text:style-name="LastListParagraph_FirstListParagraph_List_20_1_Content"> Cliquer sur les « … » des cellules « OACI » ou « IATA ».</text:p>
        </text:list-item>
      </text:list>
      <text:p text:style-name="Text_20_body"><draw:frame draw:style-name="media" draw:name="17" text:anchor-type="as-char" draw:z-index="17" svg:width="7.9110416666667cm" svg:height="3.095625cm"><draw:image xlink:href="Pictures/266aa1c97a03bb6ed040bcf5c6c46af3.jpe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Une fenêtre « Liste et recherche de codes aéroports » s’ouvre.</text:p>
        </text:list-item>
      </text:list>
      <text:p text:style-name="Text_20_body"><draw:frame draw:style-name="media" draw:name="18" text:anchor-type="as-char" draw:z-index="18" svg:width="13.546666666667cm" svg:height="9.0752083333333cm"><draw:image xlink:href="Pictures/c6e367ed0d984fda984610aab2079573.jpeg" xlink:type="simple" xlink:show="embed" xlink:actuate="onLoad"/></draw:frame></text:p>
      <text:list text:style-name="List_20_1" text:continue-numbering="false">
        <text:list-item>
          <text:p text:style-name="FirstListParagraph_List_20_1_Content"> Saisir partiellement le nom de l’aéroport.</text:p>
        </text:list-item>
        <text:list-item>
          <text:p text:style-name="List_20_1_Content"> La liste dont les noms répondent à votre saisie s’affiche.</text:p>
        </text:list-item>
        <text:list-item>
          <text:p text:style-name="List_20_1_Content"> Cliquer 2 fois sur celui de votre choix. </text:p>
        </text:list-item>
        <text:list-item>
          <text:p text:style-name="LastListParagraph_List_20_1_Content"> La fenêtre se ferme et son code se remplit automatiquement.</text:p>
        </text:list-item>
      </text:list>
      <text:h text:style-name="Heading_20_3" text:outline-level="3"><text:bookmark-start text:name="__RefHeading___les_messages_types_message_template_20"/><text:bookmark-start text:name="les_messages_types_message_template"/>Les messages types (message template)<text:bookmark-end text:name="__RefHeading___les_messages_types_message_template_20"/><text:bookmark-end text:name="les_messages_types_message_template"/></text:h>
      <text:p text:style-name="Text_20_body"><draw:frame draw:style-name="media" draw:name="19" text:anchor-type="as-char" draw:z-index="19" svg:width="33.707916666667cm" style:rel-width="100%" svg:height="2.7516666666667cm" style:rel-height="scale"><draw:image xlink:href="Pictures/c15f5b37e68e44c48fcdd08103ed2874.png" xlink:type="simple" xlink:show="embed" xlink:actuate="onLoad"/></draw:frame></text:p>
      <text:p text:style-name="Text_20_body">Un message type est un message préparé d’avance et qui sera utilisé dans la génération des messages à envoyer.</text:p>
      <text:p text:style-name="Text_20_body"><draw:frame draw:style-name="media" draw:name="20" text:anchor-type="as-char" draw:z-index="20" svg:width="26.643541666667cm" style:rel-width="100%" svg:height="14.234583333333cm" style:rel-height="scale"><draw:image xlink:href="Pictures/2c7aaa34c81db2ddf52db555abfafa7e.jpeg" xlink:type="simple" xlink:show="embed" xlink:actuate="onLoad"/></draw:frame></text:p>
      <text:h text:style-name="Heading_20_4" text:outline-level="4"><text:bookmark-start text:name="__RefHeading___creer_un_message_type_21"/><text:bookmark-start text:name="creer_un_message_type"/>Créer un message type :<text:bookmark-end text:name="__RefHeading___creer_un_message_type_21"/><text:bookmark-end text:name="creer_un_message_type"/></text:h>
      <text:list text:style-name="List_20_1" text:continue-numbering="false">
        <text:list-item>
          <text:p text:style-name="FirstListParagraph_List_20_1_Content"> Cliquer sur l’onglet Ajouter (F2)  du menu.</text:p>
        </text:list-item>
        <text:list-item>
          <text:p text:style-name="LastListParagraph_List_20_1_Content"> Lui attribuer un « <text:span text:style-name="Strong_20_Emphasis">code message</text:span> » qui doit être unique et composé de <text:span text:style-name="Strong_20_Emphasis">32 caractères</text:span> alphanumériques au maximum.</text:p>
        </text:list-item>
      </text:list>
      <text:p text:style-name="Text_20_body"><draw:frame draw:style-name="media" draw:name="21" text:anchor-type="as-char" draw:z-index="21" svg:width="15.636875cm" svg:height="4.7889583333333cm"><draw:image xlink:href="Pictures/f3f180ab06ea809d456c21784032b40a.jpeg" xlink:type="simple" xlink:show="embed" xlink:actuate="onLoad"/></draw:frame></text:p>
      <text:list text:style-name="List_20_1" text:continue-numbering="false">
        <text:list-item>
          <text:p text:style-name="FirstListParagraph_List_20_1_Content"> Renseigner son objet.</text:p>
        </text:list-item>
        <text:list-item>
          <text:p text:style-name="List_20_1_Content"> Composer le corps du message en utilisant ou non les variables proposées en haut de l’écran.</text:p>
        </text:list-item>
        <text:list-item>
          <text:p text:style-name="LastListParagraph_List_20_1_Content"> Enregistrer le message type en cliquant sur l’onglet Enregistrer (F8) du menu.</text:p>
        </text:list-item>
      </text:list>
      <text:h text:style-name="Heading_20_4" text:outline-level="4"><text:bookmark-start text:name="__RefHeading___utilisation_des_variables_dans_les_messages_types_22"/><text:bookmark-start text:name="utilisation_des_variables_dans_les_messages_types"/>Utilisation des variables dans les messages types<text:bookmark-end text:name="__RefHeading___utilisation_des_variables_dans_les_messages_types_22"/><text:bookmark-end text:name="utilisation_des_variables_dans_les_messages_types"/></text:h>
      <text:p text:style-name="Text_20_body">Le corps des messages types peut contenir des variables comme le montre l’exemple de la page précédente. </text:p>
      <text:p text:style-name="Text_20_body"><draw:frame draw:style-name="media" draw:name="22" text:anchor-type="as-char" draw:z-index="22" svg:width="1.27cm" svg:height="1.27cm"><draw:image xlink:href="Pictures/771903e8f08105a9d2728614eaded93a.png" xlink:type="simple" xlink:show="embed" xlink:actuate="onLoad"/></draw:frame>
Une variable est toujours préfixée par une série de 2 fois 2 points  :</text:p>
      <text:p text:style-name="Text_20_body">Exemple::VOLest une variable qui sera remplacée par le No de vol.</text:p>
      <text:p text:style-name="Text_20_body">::IMA= immatriculation de l’aéronef,</text:p>
      <text:p text:style-name="Text_20_body">::SOC= Code IATA du site (votre aéroport)</text:p>
      <text:p text:style-name="Text_20_body">::JOUR= jour sur 2 chiffres</text:p>
      <text:p text:style-name="Text_20_body">:: PAX= Nombre de passagers à bord,</text:p>
      <text:p text:style-name="Text_20_body">etc …</text:p>
      <text:p text:style-name="Text_20_body">Cependant, vous pouvez créer vos messages types sans utiliser les variables. Vous devrez alors créer autant de messages types que vous avez de combinaisons : No de vol  multiplié par le nombre de messages types.</text:p>
      <text:p text:style-name="Text_20_body">En utilisant les variables, seuls quelques messages types sont nécessaires et si votre aéroport accueille des nouveaux vols, il ne sera pas utile d’en créer d’autres.</text:p>
      <text:p text:style-name="Text_20_body">Voici un exemple de message type n’utilisant pas de variables : </text:p>
      <text:p text:style-name="Text_20_body"><draw:frame draw:style-name="media" draw:name="23" text:anchor-type="as-char" draw:z-index="23" svg:width="15.663333333333cm" svg:height="7.1702083333333cm"><draw:image xlink:href="Pictures/523c3b281c1accfd734442135c7e68cd.jpeg" xlink:type="simple" xlink:show="embed" xlink:actuate="onLoad"/></draw:frame></text:p>
      <text:h text:style-name="Heading_20_2" text:outline-level="2"><text:bookmark-start text:name="__RefHeading___envoyer_des_messages_23"/><text:bookmark-start text:name="envoyer_des_messages"/>Envoyer des messages<text:bookmark-end text:name="__RefHeading___envoyer_des_messages_23"/><text:bookmark-end text:name="envoyer_des_messages"/></text:h>
      <text:p text:style-name="Text_20_body">Vous pouvez utiliser les méthodes suivantes : </text:p>
      <text:list text:style-name="List_20_1" text:continue-numbering="false">
        <text:list-item>
          <text:p text:style-name="FirstListParagraph_List_20_1_Content">  Envoi d’un message spontané, </text:p>
        </text:list-item>
        <text:list-item>
          <text:p text:style-name="List_20_1_Content">  Envoi d’un message à partir d’un message type,</text:p>
        </text:list-item>
        <text:list-item>
          <text:p text:style-name="List_20_1_Content">  Répondre à l’expéditeur d’un message précédemment reçu,</text:p>
        </text:list-item>
        <text:list-item>
          <text:p text:style-name="LastListParagraph_List_20_1_Content">  Renvoyer un message déjà reçu ou envoyé.</text:p>
        </text:list-item>
      </text:list>
      <text:p text:style-name="Text_20_body">Dans ces 4 cas, vous accéderez à l’écran suivant : </text:p>
      <text:p text:style-name="Text_20_body"><draw:frame draw:style-name="media" draw:name="24" text:anchor-type="as-char" draw:z-index="24" svg:width="21.484166666667cm" style:rel-width="100%" svg:height="17.118541666667cm" style:rel-height="scale"><draw:image xlink:href="Pictures/1ea393b1af4470cb47b9b3eefb062885.jpeg" xlink:type="simple" xlink:show="embed" xlink:actuate="onLoad"/></draw:frame></text:p>
      <text:p text:style-name="Text_20_body">Pour envoyer un message, vous devez renseigner les champs suivants : 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To…</text:span></text:p>
          </table:table-cell>
          <table:table-cell office:value-type="string" table:style-name="tablecell">
            <text:p text:style-name="tablealignleft">Liste des destinataires séparés par un ;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bjet : </text:span></text:p>
          </table:table-cell>
          <table:table-cell office:value-type="string" table:style-name="tablecell">
            <text:p text:style-name="tablealignleft">Objet du message → obligatoire pour l’archivage et le classement des messag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MI :</text:span></text:p>
          </table:table-cell>
          <table:table-cell office:value-type="string" table:style-name="tablecell">
            <text:p text:style-name="tablealignleft">Code à sélectionner dans la liste déroulant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essage :</text:span></text:p>
          </table:table-cell>
          <table:table-cell office:value-type="string" table:style-name="tablecell">
            <text:p text:style-name="tablealignleft">Texte du message à envoyer. Ce texte peut être soit rédigé manuellement, soit être composé automatiquement en double-cliquant sur un message type.</text:p>
          </table:table-cell>
        </table:table-row>
      </table:table>
      <text:h text:style-name="Heading_20_3" text:outline-level="3"><text:bookmark-start text:name="__RefHeading___destinataires_24"/><text:bookmark-start text:name="destinataires"/>Destinataires<text:bookmark-end text:name="__RefHeading___destinataires_24"/><text:bookmark-end text:name="destinataires"/></text:h>
      <text:p text:style-name="Text_20_body">Le ou les destinataires de votre message peuvent être saisis manuellement en les séparant par un point-virgule s’il y en a plusieurs ou être générés automatiquement s’ils ont été préalablement renseignés (cf gestion des destinataires).</text:p>
      <text:list text:style-name="List_20_1" text:continue-numbering="false">
        <text:list-item>
          <text:p text:style-name="LastListParagraph_FirstListParagraph_List_20_1_Content"> Cliquer sur To … </text:p>
        </text:list-item>
      </text:list>
      <text:p text:style-name="Text_20_body"><draw:frame draw:style-name="media" draw:name="25" text:anchor-type="as-char" draw:z-index="25" svg:width="7.4083333333333cm" svg:height="2.2225cm"><draw:image xlink:href="Pictures/c4dd4d1c323b278baeb63f9b02e2e031.jpeg" xlink:type="simple" xlink:show="embed" xlink:actuate="onLoad"/></draw:frame></text:p>
      <text:list text:style-name="List_20_1" text:continue-numbering="false">
        <text:list-item>
          <text:p text:style-name="FirstListParagraph_List_20_1_Content">  Le carnet d’adresse s’ouvre.</text:p>
        </text:list-item>
        <text:list-item>
          <text:p text:style-name="LastListParagraph_List_20_1_Content"> Cocher le ou les adresses comme le montre la figure ci-dessous.</text:p>
        </text:list-item>
      </text:list>
      <text:p text:style-name="Text_20_body"><draw:frame draw:style-name="media" draw:name="26" text:anchor-type="as-char" draw:z-index="26" svg:width="9.7366666666667cm" svg:height="9.4191666666667cm"><draw:image xlink:href="Pictures/fb98d2977def8a5e6793073d22d7b8fd.jpe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Pour ne sélectionner qu’une seule adresse dans la liste ci-contre, cliquez 2 fois dessus.</text:p>
        </text:list-item>
      </text:list>
      <text:list text:style-name="List_20_1" text:continue-numbering="false">
        <text:list-item>
          <text:p text:style-name="LastListParagraph_FirstListParagraph_List_20_1_Content"> Cliquer sur Enregistrer F8<text:span text:style-name="Strong_20_Emphasis">.</text:span></text:p>
        </text:list-item>
      </text:list>
      <text:h text:style-name="Heading_20_3" text:outline-level="3"><text:bookmark-start text:name="__RefHeading___envoyer_un_message_spontane_25"/><text:bookmark-start text:name="envoyer_un_message_spontane"/>Envoyer un message spontané<text:bookmark-end text:name="__RefHeading___envoyer_un_message_spontane_25"/><text:bookmark-end text:name="envoyer_un_message_spontane"/></text:h>
      <text:p text:style-name="Text_20_body">Un message spontané peut être envoyé soit à partir d’un message type sans variable, soit en le composant intégralement.</text:p>
      <text:h text:style-name="Heading_20_4" text:outline-level="4"><text:bookmark-start text:name="__RefHeading___message_spontane_manuel_26"/><text:bookmark-start text:name="message_spontane_manuel"/>Message spontané manuel<text:bookmark-end text:name="__RefHeading___message_spontane_manuel_26"/><text:bookmark-end text:name="message_spontane_manuel"/></text:h>
      <text:list text:style-name="List_20_1" text:continue-numbering="false">
        <text:list-item>
          <text:p text:style-name="FirstListParagraph_List_20_1_Content">  Cliquer sur l’onglet Nouveau message (F2 ) de la barre de menu.</text:p>
        </text:list-item>
        <text:list-item>
          <text:p text:style-name="List_20_1_Content">  Renseigner les champs  To et Objet.</text:p>
        </text:list-item>
        <text:list-item>
          <text:p text:style-name="List_20_1_Content">  Sélectionner dans la liste déroulante le SMI.</text:p>
        </text:list-item>
        <text:list-item>
          <text:p text:style-name="List_20_1_Content">  Composer le texte de votre message.</text:p>
        </text:list-item>
        <text:list-item>
          <text:p text:style-name="LastListParagraph_List_20_1_Content">  Cliquez sur Envoyer.</text:p>
        </text:list-item>
      </text:list>
      <text:h text:style-name="Heading_20_4" text:outline-level="4"><text:bookmark-start text:name="__RefHeading___message_spontane_a_partir_d_un_message_type_27"/><text:bookmark-start text:name="message_spontane_a_partir_d_un_message_type"/>Message spontané à partir d’un message type<text:bookmark-end text:name="__RefHeading___message_spontane_a_partir_d_un_message_type_27"/><text:bookmark-end text:name="message_spontane_a_partir_d_un_message_type"/></text:h>
      <text:list text:style-name="Numbering_20_1" text:continue-numbering="false">
        <text:list-item>
          <text:p text:style-name="FirstListParagraph_Numbering_20_1_Content"> Cliquer sur l’onglet Nouveau message (F2 ) de la barre de menu</text:p>
        </text:list-item>
        <text:list-item>
          <text:p text:style-name="Numbering_20_1_Content">  Cliquer 2 fois sur le message type à envoyer.</text:p>
        </text:list-item>
        <text:list-item>
          <text:p text:style-name="Numbering_20_1_Content">  Renseigner les champs To et Objet s’ils n’ont pas été défini dans le message type.</text:p>
        </text:list-item>
        <text:list-item>
          <text:p text:style-name="Numbering_20_1_Content"> Compléter ou modifier le texte du message.</text:p>
        </text:list-item>
        <text:list-item>
          <text:p text:style-name="LastListParagraph_Numbering_20_1_Content"> Cliquer sur Envoy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utilisation:iatatext2</dc:title>
  </office:meta>
</office:document-meta>
</file>