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05a3dfac44e00ac557de6fb6ffed07.jpeg"/>
  <manifest:file-entry manifest:media-type="image/jpeg" manifest:full-path="Pictures/8ff813b5041786fc524304f57d1ec8bd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cuppt:workstation"/><text:bookmark-start text:name="__RefHeading___cuppt_workstation215_1"/><text:bookmark-start text:name="cuppt_workstation215"/>cuppt_workstation215<text:bookmark-end text:name="__RefHeading___cuppt_workstation215_1"/><text:bookmark-end text:name="cuppt_workstation215"/></text:h>
      <text:p text:style-name="Text_20_body"><text:span text:style-name="sub"><text:a xlink:type="simple" xlink:href="https://oldwiki.embross-airport-services.com/lib/exe/fetch.php?media=materiel:cuppt:cuppt_workstation215.odt" text:style-name="Internet_20_link" text:visited-style-name="Visited_20_Internet_20_Link">Version originale</text:a></text:span></text:p>
      <text:h text:style-name="Heading_20_1" text:outline-level="1"><text:bookmark-start text:name="__RefHeading___stations_cupps_2"/><text:bookmark-start text:name="stations_cupps"/>stations cupps<text:bookmark-end text:name="__RefHeading___stations_cupps_2"/><text:bookmark-end text:name="stations_cupps"/></text:h>
      <text:h text:style-name="Heading_20_2" text:outline-level="2"><text:bookmark-start text:name="__RefHeading___workstation_image_0.png_norme_iata_cupps_3"/><text:bookmark-start text:name="workstation_image_0.png_norme_iata_cupps"/>{{workstation_Image_0.png}}norme IATA  / CUPPS<text:bookmark-end text:name="__RefHeading___workstation_image_0.png_norme_iata_cupps_3"/><text:bookmark-end text:name="workstation_image_0.png_norme_iata_cupps"/></text:h>
      <text:p text:style-name="Text_20_body">La norme CUPPS définie par IATA précise les caractéristiques que doivent présenter chaque station ainsi que la liste des logiciels qui doivent être préinstallés.<text:span text:style-name="Strong_20_Emphasis"> 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right">   - <text:span text:style-name="Emphasis"><text:span text:style-name="Strong_20_Emphasis">IATA Recommended practice 1797</text:span></text:span>  - <text:span text:style-name="Emphasis"><text:span text:style-name="Strong_20_Emphasis">Principales caractéristiques :</text:span></text:span>      - <text:span text:style-name="Emphasis">Windows SEVEN 64 bits</text:span>      - <text:span text:style-name="Emphasis">RAM 4 Go – Disque 500 Go</text:span>      - <text:span text:style-name="Emphasis">256 virtual ports COM</text:span>      - <text:span text:style-name="Emphasis">4 ports COM </text:span>      - <text:span text:style-name="Emphasis">6 ports USB</text:span>      - <text:span text:style-name="Emphasis">1 port parallèle</text:span><text:span text:style-name="Emphasis"><text:line-break/></text:span>  - <text:span text:style-name="Emphasis"><text:span text:style-name="Strong_20_Emphasis">Logiciels Common Use</text:span></text:span></text:p>
          </table:table-cell>
        </table:table-row>
      </table:table>
      <text:p text:style-name="Text_20_body">La station de travail Cupp-T a été définie afin de répondre aux spécifications techniques de la recommandation IATA 1797 (IATA CUPPS) et aux contraintes techniques imposées par son utilisation dans des environnements aéroportuaires.</text:p>
      <text:p text:style-name="Text_20_body">Aux normes VESA, elle peut soit se fixer derrière un écran, soit s’insérer facilement dans des comptoirs aux dimensions réduites où son support à vis lui permet si besoin d’être fixée.</text:p>
      <text:p text:style-name="Text_20_body">La « Cupp-T workstation » présente les caractéristiques suivantes : </text:p>
      <text:list text:style-name="Numbering_20_1" text:continue-numbering="false">
        <text:list-item>
          <text:p text:style-name="FirstListParagraph_Numbering_20_1_Content"> fonctionne Sous Windows Seven 64 bits,</text:p>
        </text:list-item>
        <text:list-item>
          <text:p text:style-name="Numbering_20_1_Content"> RAM de 4Go et Disque dur 500 Go,</text:p>
        </text:list-item>
        <text:list-item>
          <text:p text:style-name="LastListParagraph_Numbering_20_1_Content"> *Benchmark Score <text:span text:style-name="Strong_20_Emphasis"><text:span text:style-name="underline">2243</text:span></text:span> (IATA Score request <text:span text:style-name="Strong_20_Emphasis"><text:span text:style-name="underline">2000</text:span></text:span>).</text:p>
        </text:list-item>
      </text:list>
      <text:h text:style-name="Heading_20_2" text:outline-level="2"><text:bookmark-start text:name="__RefHeading___fiche_technique_4"/><text:bookmark-start text:name="fiche_technique"/>Fiche technique* :<text:bookmark-end text:name="__RefHeading___fiche_technique_4"/><text:bookmark-end text:name="fiche_technique"/></text:h>
      <text:list text:style-name="Numbering_20_1" text:continue-numbering="false">
        <text:list-item>
          <text:p text:style-name="FirstListParagraph_Numbering_20_1_Content"> Windows SEVEN 64 bits, </text:p>
        </text:list-item>
        <text:list-item>
          <text:p text:style-name="Numbering_20_1_Content"> <draw:frame draw:style-name="media" draw:name="0" text:anchor-type="as-char" draw:z-index="0" svg:width="11.509375cm" svg:height="8.5989583333333cm"><draw:image xlink:href="Pictures/9a05a3dfac44e00ac557de6fb6ffed07.jpeg" xlink:type="simple" xlink:show="embed" xlink:actuate="onLoad"/></draw:frame>Intel Pentium G2020 2 cores @ 3.00 Ghz CPU  <text:span text:style-name="Strong_20_Emphasis">Benchmark Score </text:span><text:span text:style-name="Strong_20_Emphasis"><text:span text:style-name="underline">2789</text:span></text:span><text:span text:style-name="Strong_20_Emphasis"> </text:span><text:span text:style-name="Strong_20_Emphasis"/>*,</text:p>
        </text:list-item>
        <text:list-item>
          <text:p text:style-name="Numbering_20_1_Content"> 4 Go RAM,</text:p>
        </text:list-item>
        <text:list-item>
          <text:p text:style-name="Numbering_20_1_Content"> 500 Gb Hard disk drive,</text:p>
        </text:list-item>
        <text:list-item>
          <text:p text:style-name="Numbering_20_1_Content"> 1x LAN interface up to 1Gbps,</text:p>
        </text:list-item>
        <text:list-item>
          <text:p text:style-name="Numbering_20_1_Content"> 4x COM interface RS232, </text:p>
        </text:list-item>
        <text:list-item>
          <text:p text:style-name="Numbering_20_1_Content"> 1x port Parallèle DB25, </text:p>
        </text:list-item>
        <text:list-item>
          <text:p text:style-name="Numbering_20_1_Content"> 6x USB 2.0,</text:p>
        </text:list-item>
        <text:list-item>
          <text:p text:style-name="LastListParagraph_Numbering_20_1_Content"> 256 x Virtual Serial Interface (CUPPS).</text:p>
        </text:list-item>
      </text:list>
      <text:h text:style-name="Heading_20_2" text:outline-level="2"><text:bookmark-start text:name="__RefHeading___logiciels_pre-installes_pre-requis_cupps_5"/><text:bookmark-start text:name="logiciels_pre-installes_pre-requis_cupps"/>Logiciels pré-installés ( pré-requis  CUPPS  )* :<text:bookmark-end text:name="__RefHeading___logiciels_pre-installes_pre-requis_cupps_5"/><text:bookmark-end text:name="logiciels_pre-installes_pre-requis_cupps"/></text:h>
      <text:list text:style-name="Numbering_20_1" text:continue-numbering="false">
        <text:list-item>
          <text:p text:style-name="FirstListParagraph_Numbering_20_1_Content"> Adobe Acrobat Reader X,</text:p>
        </text:list-item>
        <text:list-item>
          <text:p text:style-name="Numbering_20_1_Content"> <text:span text:style-name="Strong_20_Emphasis">Airport Manager Cupp-T</text:span> Workstation,</text:p>
        </text:list-item>
        <text:list-item>
          <text:p text:style-name="Numbering_20_1_Content"> Google Chrome,</text:p>
        </text:list-item>
        <text:list-item>
          <text:p text:style-name="Numbering_20_1_Content"> Dot.NET Framework 1.1, 2.0, 3.0, 3.5, 3.5 SP1, 4 avec packs Us &amp; Fr,</text:p>
        </text:list-item>
        <text:list-item>
          <text:p text:style-name="Numbering_20_1_Content"> Word viewer 2007,</text:p>
        </text:list-item>
        <text:list-item>
          <text:p text:style-name="Numbering_20_1_Content"> <draw:frame draw:style-name="media" draw:name="1" text:anchor-type="as-char" draw:z-index="1" svg:width="12.673541666667cm" svg:height="9.445625cm"><draw:image xlink:href="Pictures/8ff813b5041786fc524304f57d1ec8bd.jpeg" xlink:type="simple" xlink:show="embed" xlink:actuate="onLoad"/></draw:frame>Excel viewer 2007 SP2,</text:p>
        </text:list-item>
        <text:list-item>
          <text:p text:style-name="Numbering_20_1_Content"> Power Point viewer 2007,</text:p>
        </text:list-item>
        <text:list-item>
          <text:p text:style-name="Numbering_20_1_Content"> Adobe RuntimeFlash, Shockwave &amp; Air,</text:p>
        </text:list-item>
        <text:list-item>
          <text:p text:style-name="Numbering_20_1_Content"> Java Runtime 1.6  (JRE 1.6) sur demande,</text:p>
        </text:list-item>
        <text:list-item>
          <text:p text:style-name="Numbering_20_1_Content"> Logiciels de compression &amp; décompression 7zip,</text:p>
        </text:list-item>
        <text:list-item>
          <text:p text:style-name="Numbering_20_1_Content"> Microsoft Data Access Components 2.8 SP,</text:p>
        </text:list-item>
        <text:list-item>
          <text:p text:style-name="Numbering_20_1_Content"> Microsoft Internet Explorer 9,</text:p>
        </text:list-item>
        <text:list-item>
          <text:p text:style-name="Numbering_20_1_Content"> PowerShell 1 &amp; 2,</text:p>
        </text:list-item>
        <text:list-item>
          <text:p text:style-name="Numbering_20_1_Content"> VC6 librairies Latest SP,</text:p>
        </text:list-item>
        <text:list-item>
          <text:p text:style-name="LastListParagraph_Numbering_20_1_Content"> Licence Edge-Supervision client.</text:p>
        </text:list-item>
      </text:list>
      <text:p text:style-name="Text_20_body"><text:span text:style-name="Emphasis">*</text:span><text:span text:style-name="Emphasis">Conforme IATA CUPPS-TS-01.03.0009</text:span></text:p>
      <text:h text:style-name="Heading_20_2" text:outline-level="2"><text:bookmark-start text:name="__RefHeading___postes_clients_6"/><text:bookmark-start text:name="postes_clients"/>**Postes** clients<text:bookmark-end text:name="__RefHeading___postes_clients_6"/><text:bookmark-end text:name="postes_clients"/></text:h>
      <text:p text:style-name="Text_20_body">Les stations Front-office et Back-office Cupp-T sont incluses dans la présente offre. Elles répondent aux caractéristiques et aux exigences de la norme IATA / CUPPS :</text:p>
      <text:list text:style-name="Numbering_20_1" text:continue-numbering="false">
        <text:list-item>
          <text:p text:style-name="FirstListParagraph_Numbering_20_1_Content"> les postes clients sont sous Windows 7 PRO,</text:p>
        </text:list-item>
        <text:list-item>
          <text:p text:style-name="Numbering_20_1_Content"> dans une plateforme CUPPS, les logiciels sont pré-installés sur les postes clients. Un « Master » est réalisé et la réinstallation se fait à partir de ce master,</text:p>
        </text:list-item>
        <text:list-item>
          <text:p text:style-name="Numbering_20_1_Content"> en mode sécurisé, le « bureau Windows » n’est pas accessible par les utilisateurs,</text:p>
        </text:list-item>
        <text:list-item>
          <text:p text:style-name="Numbering_20_1_Content"> la gestion des droits (Administrateurs, utilisateurs, etc.) est transférée aux stations Cupp-T qui gèrent plusieurs profils d’utilisateurs :</text:p>
        </text:list-item>
        <text:list-item>
          <text:p text:style-name="Numbering_20_1_Content"> <text:span text:style-name="Strong_20_Emphasis">SAdmin</text:span><text:span text:style-name="Strong_20_Emphasis"> : </text:span>administrateurs Systèmes (réservés aux ingénieurs d’Edge-airport),</text:p>
        </text:list-item>
        <text:list-item>
          <text:p text:style-name="Numbering_20_1_Content"> <text:span text:style-name="Strong_20_Emphasis">PAdmin</text:span> : administrateurs de la plateforme (Ingénieurs et / ou informaticiens de l’aéroport ayant reçu la formation CUPP-T niveau Administrateur),</text:p>
        </text:list-item>
        <text:list-item>
          <text:p text:style-name="Numbering_20_1_Content"> <text:span text:style-name="Strong_20_Emphasis">PUsers</text:span><text:span text:style-name="Strong_20_Emphasis"> : t</text:span>echniciens et / ou information ayant la capacité à assurer la maintenance de niveau 1,</text:p>
        </text:list-item>
        <text:list-item>
          <text:p text:style-name="Numbering_20_1_Content"> <text:span text:style-name="Strong_20_Emphasis">OAdmin : a</text:span>dministrateur(s) par Compagnie aérienne qui n’accède qu’à son espace dédié (2 Go par Compagnie aérienne),</text:p>
        </text:list-item>
        <text:list-item>
          <text:p text:style-name="Numbering_20_1_Content"> <text:span text:style-name="Strong_20_Emphasis">OUsers : </text:span>utilisateurs des stations CUPPS. Agents des compagnies aériennes et / ou agents des compagnies d’assistance (passage et trafic).</text:p>
        </text:list-item>
        <text:list-item>
          <text:p text:style-name="Numbering_20_1_Content"> Les stations CUPPS sont en mesure de monter des lecteurs réseaux (norme IATA CUPPS),</text:p>
        </text:list-item>
        <text:list-item>
          <text:p text:style-name="Numbering_20_1_Content"> seules des applications certifiées CUPPS peuvent être installées sur une plateforme CUPPS,</text:p>
        </text:list-item>
        <text:list-item>
          <text:p text:style-name="Numbering_20_1_Content"> les stations CUPPS ne permettent l’accès qu’aux applications certifiées CUPPS (DCS des Compagnies et Local-DCS),</text:p>
        </text:list-item>
        <text:list-item>
          <text:p text:style-name="Numbering_20_1_Content"> les impressions sont contrôlées par CUPPS et en fonction de l’application DCS des compagnies, elles offrent ou non des fonctions de redirection des impressions vers d’autres imprimantes. La fonction Menu « Fichier », « Imprimer » est propre à des applications bureautiques,</text:p>
        </text:list-item>
        <text:list-item>
          <text:p text:style-name="Numbering_20_1_Content"> les stations CUPPS permettent à une Compagnie aérienne d’accéder à un « webmail »,</text:p>
        </text:list-item>
        <text:list-item>
          <text:p text:style-name="LastListParagraph_Numbering_20_1_Content"> seul le téléchargement de fichiers PDF dont le format est contrôlé par CUPPS est autorisé. Exemple : Si l’utilisateur essaie de télécharger un exécutable qui aurait été renommé <text:span text:style-name="Emphasis">en .pdf</text:span>, la station CUPPS le détectera et en refusera le téléchargement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cuppt:workstation</dc:title>
  </office:meta>
</office:document-meta>
</file>