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3f420c77e95886313850c061cb997d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el:imprimantes:custom"/><text:bookmark-start text:name="__RefHeading___imprimantes_custom_1"/><text:bookmark-start text:name="imprimantes_custom"/>Imprimantes CUSTOM<text:bookmark-end text:name="__RefHeading___imprimantes_custom_1"/><text:bookmark-end text:name="imprimantes_custom"/></text:h>
      <text:p text:style-name="Text_20_body"><draw:frame draw:style-name="media" draw:name="0" text:anchor-type="as-char" draw:z-index="0" svg:width="5.3975cm" svg:height="0.97895833333333cm"><draw:image xlink:href="Pictures/63f420c77e95886313850c061cb997d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imprimantes:custom</dc:title>
  </office:meta>
</office:document-meta>
</file>