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8f8ed5359980444fc0ed04bc37d1d8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peripherique:printers"/><text:bookmark-start text:name="__RefHeading___les_imprimantes_1"/><text:bookmark-start text:name="les_imprimantes"/>Les imprimantes<text:bookmark-end text:name="__RefHeading___les_imprimantes_1"/><text:bookmark-end text:name="les_imprimantes"/></text:h>
      <text:p text:style-name="Text_20_body"><draw:frame draw:style-name="media" draw:name="0" text:anchor-type="as-char" draw:z-index="0" svg:width="5.2916666666667cm" svg:height="2.619375cm"><draw:image xlink:href="Pictures/a8f8ed5359980444fc0ed04bc37d1d8b.png" xlink:type="simple" xlink:show="embed" xlink:actuate="onLoad"/></draw:frame>
<text:a xlink:type="simple" xlink:href="https://oldwiki.embross-airport-services.com/lib/exe/fetch.php?media=materiel:imprimantes:ier:fiche_technique_ier400.pdf" text:style-name="Internet_20_link" text:visited-style-name="Visited_20_Internet_20_Link">fiche_technique_ier400.pdf</text:a>
<text:a xlink:type="simple" xlink:href="https://oldwiki.embross-airport-services.com/lib/exe/fetch.php?media=materiel:imprimantes:ier:fiche_technique_ier560.pdf" text:style-name="Internet_20_link" text:visited-style-name="Visited_20_Internet_20_Link">fiche_technique_ier560.pdf</text:a>
<text:a xlink:type="simple" xlink:href="https://oldwiki.embross-airport-services.com/lib/exe/fetch.php?media=materiel:peripherique:bp:ier602_bgr_en.pdf" text:style-name="Internet_20_link" text:visited-style-name="Visited_20_Internet_20_Link">ier602_bgr_en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teriel:peripherique:printers</dc:title>
  </office:meta>
</office:document-meta>
</file>