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01fdf89569cf39da5d7f38cef752fa1.jpg"/>
  <manifest:file-entry manifest:media-type="image/png" manifest:full-path="Pictures/e1838032d1456236a00e140e2e2d0388.png"/>
  <manifest:file-entry manifest:media-type="image/jpeg" manifest:full-path="Pictures/00eef41fb5c0454612aa2430bd53b020.jpg"/>
  <manifest:file-entry manifest:media-type="image/jpeg" manifest:full-path="Pictures/f457c20ec589bbd14e2732fcaa3cc9f4.jpg"/>
  <manifest:file-entry manifest:media-type="image/jpeg" manifest:full-path="Pictures/a9246fa96bf87d761aef2efebdebf432.jpg"/>
  <manifest:file-entry manifest:media-type="image/jpeg" manifest:full-path="Pictures/c2ac9ac57d83581e19454fe7fb6d3afe.jpg"/>
  <manifest:file-entry manifest:media-type="image/jpeg" manifest:full-path="Pictures/1abdc788d150ed2cba1f3ba9b9fcccb1.jpg"/>
  <manifest:file-entry manifest:media-type="image/jpeg" manifest:full-path="Pictures/f2c5f7ecc4a55ece843443c1a4469b9c.jpg"/>
  <manifest:file-entry manifest:media-type="image/jpeg" manifest:full-path="Pictures/c68901820a96e428fe05735e5e8a650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start"/><text:bookmark-start text:name="__RefHeading___les_materiels_1"/><text:bookmark-start text:name="les_materiels"/>Les matériels<text:bookmark-end text:name="__RefHeading___les_materiels_1"/><text:bookmark-end text:name="les_materiels"/></text:h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row>
          <table:table-cell office:value-type="string" table:style-name="tablecell">
            <text:p text:style-name="tablealignleft"><draw:frame draw:style-name="media" draw:name="0" text:anchor-type="as-char" draw:z-index="0" svg:width="6.6939583333333cm" svg:height="6.6939583333333cm"><draw:image xlink:href="Pictures/101fdf89569cf39da5d7f38cef752fa1.jpg" xlink:type="simple" xlink:show="embed" xlink:actuate="onLoad"/></draw:frame><text:a xlink:type="simple" xlink:href="https://oldwiki.embross-airport-services.com/doku.php?id=materiel:mobile" text:style-name="Internet_20_link" text:visited-style-name="Visited_20_Internet_20_Link">Appareils mobiles</text:a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6.6939583333333cm" svg:height="6.6939583333333cm"><draw:image xlink:href="Pictures/e1838032d1456236a00e140e2e2d0388.png" xlink:type="simple" xlink:show="embed" xlink:actuate="onLoad"/></draw:frame><text:a xlink:type="simple" xlink:href="https://oldwiki.embross-airport-services.com/doku.php?id=materiel:borne" text:style-name="Internet_20_link" text:visited-style-name="Visited_20_Internet_20_Link">Bornes libre service</text:a></text:p>
          </table:table-cell>
          <table:table-cell office:value-type="string" table:style-name="tablecell">
            <text:p text:style-name="tablealignleft"><draw:frame draw:style-name="media" draw:name="2" text:anchor-type="as-char" draw:z-index="2" svg:width="6.6939583333333cm" svg:height="6.6939583333333cm"><draw:image xlink:href="Pictures/00eef41fb5c0454612aa2430bd53b020.jpg" xlink:type="simple" xlink:show="embed" xlink:actuate="onLoad"/></draw:frame><text:a xlink:type="simple" xlink:href="https://oldwiki.embross-airport-services.com/doku.php?id=materiel:clavier" text:style-name="Internet_20_link" text:visited-style-name="Visited_20_Internet_20_Link">Claviers / souris</text:a></text:p>
          </table:table-cell>
        </table:table-row>
        <table:table-row>
          <table:table-cell office:value-type="string" table:style-name="tablecell">
            <text:p text:style-name="tablealignleft"><draw:frame draw:style-name="media" draw:name="3" text:anchor-type="as-char" draw:z-index="3" svg:width="6.6939583333333cm" svg:height="6.6939583333333cm"><draw:image xlink:href="Pictures/f457c20ec589bbd14e2732fcaa3cc9f4.jpg" xlink:type="simple" xlink:show="embed" xlink:actuate="onLoad"/></draw:frame><text:a xlink:type="simple" xlink:href="https://oldwiki.embross-airport-services.com/doku.php?id=materiel:ecran" text:style-name="Internet_20_link" text:visited-style-name="Visited_20_Internet_20_Link">Ecrans</text:a></text:p>
          </table:table-cell>
          <table:table-cell office:value-type="string" table:style-name="tablecell">
            <text:p text:style-name="tablealignleft"><draw:frame draw:style-name="media" draw:name="4" text:anchor-type="as-char" draw:z-index="4" svg:width="6.6939583333333cm" svg:height="6.6939583333333cm"><draw:image xlink:href="Pictures/a9246fa96bf87d761aef2efebdebf432.jpg" xlink:type="simple" xlink:show="embed" xlink:actuate="onLoad"/></draw:frame><text:a xlink:type="simple" xlink:href="https://oldwiki.embross-airport-services.com/doku.php?id=materiel:imprimantes" text:style-name="Internet_20_link" text:visited-style-name="Visited_20_Internet_20_Link">Imprimantes</text:a></text:p>
          </table:table-cell>
          <table:table-cell office:value-type="string" table:style-name="tablecell">
            <text:p text:style-name="tablealignleft"><draw:frame draw:style-name="media" draw:name="5" text:anchor-type="as-char" draw:z-index="5" svg:width="6.6939583333333cm" svg:height="6.6939583333333cm"><draw:image xlink:href="Pictures/c2ac9ac57d83581e19454fe7fb6d3afe.jpg" xlink:type="simple" xlink:show="embed" xlink:actuate="onLoad"/></draw:frame><text:a xlink:type="simple" xlink:href="https://oldwiki.embross-airport-services.com/doku.php?id=materiel:lecture" text:style-name="Internet_20_link" text:visited-style-name="Visited_20_Internet_20_Link">Lecteurs de code-barres</text:a>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6.6939583333333cm" svg:height="6.6939583333333cm"><draw:image xlink:href="Pictures/1abdc788d150ed2cba1f3ba9b9fcccb1.jpg" xlink:type="simple" xlink:show="embed" xlink:actuate="onLoad"/></draw:frame><text:a xlink:type="simple" xlink:href="https://oldwiki.embross-airport-services.com/doku.php?id=materiel:reseau" text:style-name="Internet_20_link" text:visited-style-name="Visited_20_Internet_20_Link">Réseau</text:a></text:p>
          </table:table-cell>
          <table:table-cell office:value-type="string" table:style-name="tablecell">
            <text:p text:style-name="tablealignleft"><draw:frame draw:style-name="media" draw:name="7" text:anchor-type="as-char" draw:z-index="7" svg:width="6.6939583333333cm" svg:height="6.6939583333333cm"><draw:image xlink:href="Pictures/f2c5f7ecc4a55ece843443c1a4469b9c.jpg" xlink:type="simple" xlink:show="embed" xlink:actuate="onLoad"/></draw:frame><text:a xlink:type="simple" xlink:href="https://oldwiki.embross-airport-services.com/doku.php?id=materiel:serveur" text:style-name="Internet_20_link" text:visited-style-name="Visited_20_Internet_20_Link">Serveurs</text:a></text:p>
          </table:table-cell>
          <table:table-cell office:value-type="string" table:style-name="tablecell">
            <text:p text:style-name="tablealignleft"><draw:frame draw:style-name="media" draw:name="8" text:anchor-type="as-char" draw:z-index="8" svg:width="6.6939583333333cm" svg:height="6.6939583333333cm"><draw:image xlink:href="Pictures/c68901820a96e428fe05735e5e8a6506.jpg" xlink:type="simple" xlink:show="embed" xlink:actuate="onLoad"/></draw:frame><text:a xlink:type="simple" xlink:href="https://oldwiki.embross-airport-services.com/doku.php?id=materiel:stations" text:style-name="Internet_20_link" text:visited-style-name="Visited_20_Internet_20_Link">Stations</text:a>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teriel:start</dc:title>
  </office:meta>
</office:document-meta>
</file>