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4fc90fc0e90cf6362d2d71218cb18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nu:cuppt"/><text:bookmark-start text:name="__RefHeading___cupp-tplateforme_iata_cupps_1"/><text:bookmark-start text:name="cupp-tplateforme_iata_cupps"/>Cupp-T : Plateforme IATA CUPPS<text:bookmark-end text:name="__RefHeading___cupp-tplateforme_iata_cupps_1"/><text:bookmark-end text:name="cupp-tplateforme_iata_cupps"/></text:h>
      <text:p text:style-name="Text_20_body"><draw:frame draw:style-name="media" draw:name="0" text:anchor-type="as-char" draw:z-index="0" svg:width="20.902083333333cm" style:rel-width="100%" svg:height="20.902083333333cm" style:rel-height="scale"><draw:image xlink:href="Pictures/bb4fc90fc0e90cf6362d2d71218cb180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ext:p text:style-name="tablealignleft"><text:span text:style-name="Strong_20_Emphasis">Présent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solutions:cuppt" text:style-name="Internet_20_link" text:visited-style-name="Visited_20_Internet_20_Link">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stallation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installation:cuppt" text:style-name="Internet_20_link" text:visited-style-name="Visited_20_Internet_20_Link">Guide d'installation Cupp-T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vices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guides:materiels:custom:tk302" text:style-name="Internet_20_link" text:visited-style-name="Visited_20_Internet_20_Link">Installer une imprimante Custom TK302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Q</text:span></text:p>
          </table:table-cell>
          <table:table-cell office:value-type="string" table:style-name="tablecell">
            <text:p text:style-name="tablealignleft"><text:a xlink:type="simple" xlink:href="https://oldwiki.embross-airport-services.com/doku.php?id=faq:cupttt:authentification" text:style-name="Internet_20_link" text:visited-style-name="Visited_20_Internet_20_Link">Cupp-T : problème d'authentification</text:a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rmation</text:span>  </text:p>
          </table:table-cell>
          <table:table-cell office:value-type="string" table:style-name="tablecell">
            <text:p text:style-name="tablealignleft"><text:a xlink:type="simple" xlink:href="https://oldwiki.embross-airport-services.com/doku.php?id=formation:cuppt" text:style-name="Internet_20_link" text:visited-style-name="Visited_20_Internet_20_Link">Formation des Administrateurs et des Utilisateurs</text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nu:cuppt</dc:title>
  </office:meta>
</office:document-meta>
</file>