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cuppt"/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cupptv2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vices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materiels:custom" text:style-name="Internet_20_link" text:visited-style-name="Visited_20_Internet_20_Link">Paramétrage imprimante Custom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Cupp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cuppt</dc:title>
  </office:meta>
</office:document-meta>
</file>