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c99dd592d8ea971dfab222b0dc6c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5bc99dd592d8ea971dfab222b0dc6c8b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<text:bookmark text:name="sidebar:fids"/>Présentation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solutions:fids" text:style-name="Internet_20_link" text:visited-style-name="Visited_20_Internet_20_Link">FiDS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installation:fids" text:style-name="Internet_20_link" text:visited-style-name="Visited_20_Internet_20_Link">Guide d'installation FiDS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</text:p>
          </table:table-cell>
          <table:table-cell office:value-type="string" table:style-name="tablecell">
            <text:p text:style-name="tablealignleft">FiDS Handler <text:line-break/>Personnaliser vos écrans de téléaffichage grâce à un diaporama d'images <text:line-break/>Afficher les ressources sur un écra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Q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faq:cupttt:authentification" text:style-name="Internet_20_link" text:visited-style-name="Visited_20_Internet_20_Link">Cupp-T : problème d'authentification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:fids</dc:title>
  </office:meta>
</office:document-meta>
</file>