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2.1166666666667cm" svg:height="" svg:rel-height="100%"><draw:image xlink:href="/home/edgeairport/www/wiki/data/media/logo/eaf_log_guidehoraire_201607-001_logo.pn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Strong_20_Emphasis"><text:bookmark text:name="sidebar:guidehoraire"/> Utilisation </text:span></text:p>
          </table:table-cell>
          <table:table-cell office:value-type="string" table:style-name="tablecell">
            <text:p text:style-name="tablealignleft"><text:a xlink:type="simple" xlink:href="https://oldwiki.embross-airport-services.com/doku.php?id=guides:utilisation:guidehoraire" text:style-name="Internet_20_link" text:visited-style-name="Visited_20_Internet_20_Link">Guide horaire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idebar:guidehoraire</dc:title>
  </office:meta>
</office:document-meta>
</file>