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9c946cf51487f520aee9b913484c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b9c946cf51487f520aee9b913484c1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:ldcs"/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ldcs" text:style-name="Internet_20_link" text:visited-style-name="Visited_20_Internet_20_Link">L-DC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ldcs" text:style-name="Internet_20_link" text:visited-style-name="Visited_20_Internet_20_Link">Guide d'installation L-DC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ldcs" text:style-name="Internet_20_link" text:visited-style-name="Visited_20_Internet_20_Link">Manuel de l'agent d'escal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:ldcs</dc:title>
  </office:meta>
</office:document-meta>
</file>