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aminvoicing"/><text:bookmark-start text:name="__RefHeading___aminvoicingfacturation_statistiques_et_comptabilite_1"/><text:bookmark-start text:name="aminvoicingfacturation_statistiques_et_comptabilite"/>AMInvoicing : Facturation, Statistiques et Comptabilité<text:bookmark-end text:name="__RefHeading___aminvoicingfacturation_statistiques_et_comptabilite_1"/><text:bookmark-end text:name="aminvoicing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aminvoicing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aminvoicing:facturationcomptan" text:style-name="Internet_20_link" text:visited-style-name="Visited_20_Internet_20_Link">Facturation comptant</text:a> <text:line-break/> <text:a xlink:type="simple" xlink:href="https://oldwiki.embross-airport-services.com/doku.php?id=guides:utilisation:aminvoicing:fichesclient" text:style-name="Internet_20_link" text:visited-style-name="Visited_20_Internet_20_Link">Fiche client et mouvements</text:a> <text:line-break/> <text:a xlink:type="simple" xlink:href="https://oldwiki.embross-airport-services.com/doku.php?id=guides:utilisation:bil:gestiondestarifs" text:style-name="Internet_20_link" text:visited-style-name="Visited_20_Internet_20_Link">Gestion des tarifs</text:a> <text:line-break/> <text:a xlink:type="simple" xlink:href="https://oldwiki.embross-airport-services.com/doku.php?id=guides:utilisation:bil:regle" text:style-name="Internet_20_link" text:visited-style-name="Visited_20_Internet_20_Link">Règles d'ouverture</text:a> <text:line-break/> <text:a xlink:type="simple" xlink:href="https://oldwiki.embross-airport-services.com/doku.php?id=guides:utilisation:bil:statistiques" text:style-name="Internet_20_link" text:visited-style-name="Visited_20_Internet_20_Link">Statistiques de l'aviation civi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faq:aminvoicing:maj" text:style-name="Internet_20_link" text:visited-style-name="Visited_20_Internet_20_Link">Mise à jour desTarifs Domaniaux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aminvoicing</dc:title>
  </office:meta>
</office:document-meta>
</file>