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4fc90fc0e90cf6362d2d71218cb18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idebar1:cuppt"/><text:bookmark-start text:name="__RefHeading___cupp-tplateforme_iata_cupps_1"/><text:bookmark-start text:name="cupp-tplateforme_iata_cupps"/>Cupp-T : Plateforme IATA CUPPS<text:bookmark-end text:name="__RefHeading___cupp-tplateforme_iata_cupps_1"/><text:bookmark-end text:name="cupp-tplateforme_iata_cupps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bb4fc90fc0e90cf6362d2d71218cb180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</text:p>
          </table:table-cell>
          <table:table-cell office:value-type="string" table:style-name="tablecell">
            <text:p text:style-name="tablealignleft"><text:a xlink:type="simple" xlink:href="https://oldwiki.embross-airport-services.com/doku.php?id=solutions:cuppt" text:style-name="Internet_20_link" text:visited-style-name="Visited_20_Internet_20_Link">Cupp-T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tallation</text:span>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installation:cuppt" text:style-name="Internet_20_link" text:visited-style-name="Visited_20_Internet_20_Link">Guide d'installation Cupp-T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vices</text:span>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materiels:custom:tk302" text:style-name="Internet_20_link" text:visited-style-name="Visited_20_Internet_20_Link">Installer une imprimante Custom TK302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AQ</text:span></text:p>
          </table:table-cell>
          <table:table-cell office:value-type="string" table:style-name="tablecell">
            <text:p text:style-name="tablealignleft"><text:a xlink:type="simple" xlink:href="https://oldwiki.embross-airport-services.com/doku.php?id=faq:cupttt:authentification" text:style-name="Internet_20_link" text:visited-style-name="Visited_20_Internet_20_Link">Cupp-T : problème d'authentification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ormation</text:span>  </text:p>
          </table:table-cell>
          <table:table-cell office:value-type="string" table:style-name="tablecell">
            <text:p text:style-name="tablealignleft"><text:a xlink:type="simple" xlink:href="https://oldwiki.embross-airport-services.com/doku.php?id=formation:cuppt" text:style-name="Internet_20_link" text:visited-style-name="Visited_20_Internet_20_Link">Formation des Administrateurs et des Utilisateurs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1:cuppt</dc:title>
  </office:meta>
</office:document-meta>
</file>