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1:fids"/><text:bookmark-start text:name="__RefHeading___fidssolution_de_teleaffichage_1"/><text:bookmark-start text:name="fidssolution_de_teleaffichage"/>FiDS : solution de téléaffichage<text:bookmark-end text:name="__RefHeading___fidssolution_de_teleaffichage_1"/><text:bookmark-end text:name="fidssolution_de_teleaffichag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fids1" text:style-name="Internet_20_link" text:visited-style-name="Visited_20_Internet_20_Link">FiDS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fids" text:style-name="Internet_20_link" text:visited-style-name="Visited_20_Internet_20_Link">Guide d'installation FiDS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fidspage:fidshandler" text:style-name="Internet_20_link" text:visited-style-name="Visited_20_Internet_20_Link">FiDS Handler</text:a> <text:line-break/> <text:a xlink:type="simple" xlink:href="https://oldwiki.embross-airport-services.com/doku.php?id=guides:utilisation:fidspage:veillediaporama" text:style-name="Internet_20_link" text:visited-style-name="Visited_20_Internet_20_Link">Personnaliser vos écrans de téléaffichage grâce à un diaporama d'images</text:a> <text:line-break/> <text:a xlink:type="simple" xlink:href="https://oldwiki.embross-airport-services.com/doku.php?id=guides:utilisation:fidspage:afficherressources" text:style-name="Internet_20_link" text:visited-style-name="Visited_20_Internet_20_Link">Afficher les ressources sur un écran</text:a> <text:line-break/> <text:a xlink:type="simple" xlink:href="https://oldwiki.embross-airport-services.com/doku.php?id=guides:utilisation:fidspage:modelefids" text:style-name="Internet_20_link" text:visited-style-name="Visited_20_Internet_20_Link">Modèles FiDS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Formation</text:span>  </text:p>
          </table:table-cell>
          <table:table-cell office:value-type="string" table:style-name="tablecell">
            <text:p text:style-name="tablealignleft"> <text:a xlink:type="simple" xlink:href="https://oldwiki.embross-airport-services.com/doku.php?id=formation:fids" text:style-name="Internet_20_link" text:visited-style-name="Visited_20_Internet_20_Link">Formation Administrateur et Utilisateur</text:a>  </text:p>
          </table:table-cell>
          <table:table-cell office:value-type="string" table:style-name="tablecell"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fids</dc:title>
  </office:meta>
</office:document-meta>
</file>