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iatatext"/><text:bookmark-start text:name="__RefHeading___iatatextmessagerie_aeronautique_de_type-b_1"/><text:bookmark-start text:name="iatatextmessagerie_aeronautique_de_type-b"/>IATAText : messagerie aéronautique de type-B<text:bookmark-end text:name="__RefHeading___iatatextmessagerie_aeronautique_de_type-b_1"/><text:bookmark-end text:name="iatatextmessagerie_aeronautique_de_type-b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iatatext1" text:style-name="Internet_20_link" text:visited-style-name="Visited_20_Internet_20_Link">IATAText</text:a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iatatext" text:style-name="Internet_20_link" text:visited-style-name="Visited_20_Internet_20_Link">Guide d'utilisation de IATATex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iatatext</dc:title>
  </office:meta>
</office:document-meta>
</file>