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9c946cf51487f520aee9b913484c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ldcs"/><text:bookmark-start text:name="__RefHeading___l-dcssysteme_d_enregistrement_automatique_des_passagers_1"/><text:bookmark-start text:name="l-dcssysteme_d_enregistrement_automatique_des_passagers"/>L-DCS : système d'enregistrement automatique des passagers<text:bookmark-end text:name="__RefHeading___l-dcssysteme_d_enregistrement_automatique_des_passagers_1"/><text:bookmark-end text:name="l-dcssysteme_d_enregistrement_automatique_des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b9c946cf51487f520aee9b913484c15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ldcs1" text:style-name="Internet_20_link" text:visited-style-name="Visited_20_Internet_20_Link">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ldcs" text:style-name="Internet_20_link" text:visited-style-name="Visited_20_Internet_20_Link">Guide d'installation L-DCS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ldcs" text:style-name="Internet_20_link" text:visited-style-name="Visited_20_Internet_20_Link">Manuel de l'agent d'escale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ldcs" text:style-name="Internet_20_link" text:visited-style-name="Visited_20_Internet_20_Link">Formation des Administrateurs et des Utilisateur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ldcs</dc:title>
  </office:meta>
</office:document-meta>
</file>