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a27c4e88cf670767c33629b136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e52a27c4e88cf670767c33629b1369f6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<text:bookmark text:name="sidebar1:paxtracer"/>Présent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paxtracercomm" text:style-name="Internet_20_link" text:visited-style-name="Visited_20_Internet_20_Link">PaxTrac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paxtracer" text:style-name="Internet_20_link" text:visited-style-name="Visited_20_Internet_20_Link">Guide d'installation PaxTracer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utilisation:paxtracer" text:style-name="Internet_20_link" text:visited-style-name="Visited_20_Internet_20_Link">Guide d'utilisation PaxTracer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paxtracer</dc:title>
  </office:meta>
</office:document-meta>
</file>