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d843d38dbf3b8bbe411edc59fc45b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c2d843d38dbf3b8bbe411edc59fc45b3.png" xlink:type="simple" xlink:show="embed" xlink:actuate="onLoad"/></draw:frame></text:p>
      <text:h text:style-name="Heading_20_3" text:outline-level="3"><text:bookmark text:name="sidebar1:rms"/><text:bookmark-start text:name="__RefHeading___rmsgestion_et_planification_des_ressources_aeroportuaires_1"/><text:bookmark-start text:name="rmsgestion_et_planification_des_ressources_aeroportuaires"/>RMS : gestion et planification des ressources aéroportuaires<text:bookmark-end text:name="__RefHeading___rmsgestion_et_planification_des_ressources_aeroportuaires_1"/><text:bookmark-end text:name="rmsgestion_et_planification_des_ressources_aeroportuair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solutions:rms" text:style-name="Internet_20_link" text:visited-style-name="Visited_20_Internet_20_Link">RMS - Gestion et planification des ressources aéroportuaire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installation:rms" text:style-name="Internet_20_link" text:visited-style-name="Visited_20_Internet_20_Link">Guide d'installation RM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rms" text:style-name="Internet_20_link" text:visited-style-name="Visited_20_Internet_20_Link">Guide d'utilisation RMS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1:rms</dc:title>
  </office:meta>
</office:document-meta>
</file>